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png" manifest:full-path="Pictures/100002010000001A0000001B446C0D9C.png"/>
  <manifest:file-entry manifest:media-type="image/png" manifest:full-path="Pictures/100002010000001A0000001AF5A599DA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ymbol" svg:font-family="Symbol" style:font-adornments="Normalny" style:font-family-generic="roman" style:font-pitch="variable" style:font-charset="x-symbol"/>
    <style:font-face style:name="Arial" svg:font-family="Arial"/>
    <style:font-face style:name="Arial MT" svg:font-family="'Arial MT'" style:font-family-generic="roman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alibri Light1" svg:font-family="'Calibri Light'" style:font-family-generic="system" style:font-pitch="variable"/>
    <style:font-face style:name="Microsoft YaHei" svg:font-family="'Microsoft YaHei'" style:font-family-generic="system" style:font-pitch="variable"/>
    <style:font-face style:name="Symbol1" svg:font-family="Symbol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>
      <style:table-properties style:width="16.514cm" fo:margin-left="0.347cm" fo:margin-top="0cm" fo:margin-bottom="0cm" table:align="left" style:writing-mode="lr-tb"/>
    </style:style>
    <style:style style:name="Tabela1.A" style:family="table-column">
      <style:table-column-properties style:column-width="5.503cm"/>
    </style:style>
    <style:style style:name="Tabela1.B" style:family="table-column">
      <style:table-column-properties style:column-width="0.284cm"/>
    </style:style>
    <style:style style:name="Tabela1.C" style:family="table-column">
      <style:table-column-properties style:column-width="5.339cm"/>
    </style:style>
    <style:style style:name="Tabela1.1" style:family="table-row">
      <style:table-row-properties style:min-row-height="0.984cm" style:keep-together="true" fo:keep-together="auto"/>
    </style:style>
    <style:style style:name="Tabela1.A1" style:family="table-cell">
      <style:table-cell-properties fo:padding-left="0.009cm" fo:padding-right="0.009cm" fo:padding-top="0cm" fo:padding-bottom="0cm" fo:border="0.018cm solid #000001"/>
    </style:style>
    <style:style style:name="Tabela1.2" style:family="table-row">
      <style:table-row-properties style:min-row-height="1.543cm" style:keep-together="true" fo:keep-together="auto"/>
    </style:style>
    <style:style style:name="Tabela1.3" style:family="table-row">
      <style:table-row-properties style:min-row-height="0.982cm" style:keep-together="true" fo:keep-together="auto"/>
    </style:style>
    <style:style style:name="Tabela1.4" style:family="table-row">
      <style:table-row-properties style:min-row-height="0.981cm" style:keep-together="true" fo:keep-together="auto"/>
    </style:style>
    <style:style style:name="Tabela1.5" style:family="table-row">
      <style:table-row-properties style:min-row-height="2.526cm" style:keep-together="true" fo:keep-together="auto"/>
    </style:style>
    <style:style style:name="Tabela1.A5" style:family="table-cell">
      <style:table-cell-properties fo:padding-left="0.009cm" fo:padding-right="0.009cm" fo:padding-top="0cm" fo:padding-bottom="0cm" fo:border-left="0.018cm solid #000001" fo:border-right="0.018cm solid #000001" fo:border-top="none" fo:border-bottom="0.018cm solid #000001"/>
    </style:style>
    <style:style style:name="Tabela1.6" style:family="table-row">
      <style:table-row-properties style:min-row-height="1.755cm" style:keep-together="true" fo:keep-together="auto"/>
    </style:style>
    <style:style style:name="Tabela1.9" style:family="table-row">
      <style:table-row-properties style:min-row-height="1.51cm" style:keep-together="true" fo:keep-together="auto"/>
    </style:style>
    <style:style style:name="Tabela1.10" style:family="table-row">
      <style:table-row-properties style:min-row-height="1.528cm" style:keep-together="true" fo:keep-together="auto"/>
    </style:style>
    <style:style style:name="Tabela1.11" style:family="table-row">
      <style:table-row-properties style:min-row-height="2.528cm" style:keep-together="true" fo:keep-together="auto"/>
    </style:style>
    <style:style style:name="Tabela2" style:family="table">
      <style:table-properties style:width="16.514cm" fo:margin-left="0.347cm" fo:margin-top="0cm" fo:margin-bottom="0cm" table:align="left" style:writing-mode="lr-tb"/>
    </style:style>
    <style:style style:name="Tabela2.A" style:family="table-column">
      <style:table-column-properties style:column-width="5.787cm"/>
    </style:style>
    <style:style style:name="Tabela2.B" style:family="table-column">
      <style:table-column-properties style:column-width="5.221cm"/>
    </style:style>
    <style:style style:name="Tabela2.C" style:family="table-column">
      <style:table-column-properties style:column-width="0.118cm"/>
    </style:style>
    <style:style style:name="Tabela2.1" style:family="table-row">
      <style:table-row-properties style:min-row-height="4.071cm" style:keep-together="true" fo:keep-together="auto"/>
    </style:style>
    <style:style style:name="Tabela2.A1" style:family="table-cell">
      <style:table-cell-properties fo:padding-left="0.009cm" fo:padding-right="0.009cm" fo:padding-top="0cm" fo:padding-bottom="0cm" fo:border="0.018cm solid #000001"/>
    </style:style>
    <style:style style:name="Tabela2.2" style:family="table-row">
      <style:table-row-properties style:min-row-height="2.662cm" style:keep-together="true" fo:keep-together="auto"/>
    </style:style>
    <style:style style:name="Tabela2.3" style:family="table-row">
      <style:table-row-properties style:min-row-height="0.981cm" style:keep-together="true" fo:keep-together="auto"/>
    </style:style>
    <style:style style:name="Tabela2.4" style:family="table-row">
      <style:table-row-properties style:min-row-height="6.387cm" style:keep-together="true" fo:keep-together="auto"/>
    </style:style>
    <style:style style:name="Tabela2.A4" style:family="table-cell">
      <style:table-cell-properties fo:padding-left="0.009cm" fo:padding-right="0.009cm" fo:padding-top="0cm" fo:padding-bottom="0cm" fo:border-left="0.018cm solid #000001" fo:border-right="0.018cm solid #000001" fo:border-top="none" fo:border-bottom="0.018cm solid #000001"/>
    </style:style>
    <style:style style:name="Tabela3" style:family="table">
      <style:table-properties style:width="16.231cm" fo:margin-left="1.102cm" fo:margin-top="0cm" fo:margin-bottom="0cm" table:align="left" style:writing-mode="lr-tb"/>
    </style:style>
    <style:style style:name="Tabela3.A" style:family="table-column">
      <style:table-column-properties style:column-width="4.08cm"/>
    </style:style>
    <style:style style:name="Tabela3.B" style:family="table-column">
      <style:table-column-properties style:column-width="4.045cm"/>
    </style:style>
    <style:style style:name="Tabela3.C" style:family="table-column">
      <style:table-column-properties style:column-width="4.055cm"/>
    </style:style>
    <style:style style:name="Tabela3.D" style:family="table-column">
      <style:table-column-properties style:column-width="4.05cm"/>
    </style:style>
    <style:style style:name="Tabela3.1" style:family="table-row">
      <style:table-row-properties style:min-row-height="0.893cm" style:keep-together="true" fo:keep-together="auto"/>
    </style:style>
    <style:style style:name="Tabela3.A1" style:family="table-cell">
      <style:table-cell-properties fo:padding-left="0.009cm" fo:padding-right="0.009cm" fo:padding-top="0cm" fo:padding-bottom="0cm" fo:border="0.018cm solid #000001"/>
    </style:style>
    <style:style style:name="Tabela3.2" style:family="table-row">
      <style:table-row-properties style:min-row-height="0.443cm" style:keep-together="true" fo:keep-together="auto"/>
    </style:style>
    <style:style style:name="Tabela3.3" style:family="table-row">
      <style:table-row-properties style:min-row-height="0.446cm" style:keep-together="true" fo:keep-together="auto"/>
    </style:style>
    <style:style style:name="Tabela3.6" style:family="table-row">
      <style:table-row-properties style:min-row-height="0.448cm" style:keep-together="true" fo:keep-together="auto"/>
    </style:style>
    <style:style style:name="Tabela3.7" style:family="table-row">
      <style:table-row-properties style:min-row-height="2.23cm" style:keep-together="true" fo:keep-together="auto"/>
    </style:style>
    <style:style style:name="Tabela4" style:family="table">
      <style:table-properties style:width="17.812cm" fo:margin-left="1.115cm" fo:margin-top="0cm" fo:margin-bottom="0cm" table:align="left" style:writing-mode="lr-tb"/>
    </style:style>
    <style:style style:name="Tabela4.A" style:family="table-column">
      <style:table-column-properties style:column-width="4.584cm"/>
    </style:style>
    <style:style style:name="Tabela4.B" style:family="table-column">
      <style:table-column-properties style:column-width="6.484cm"/>
    </style:style>
    <style:style style:name="Tabela4.C" style:family="table-column">
      <style:table-column-properties style:column-width="6.743cm"/>
    </style:style>
    <style:style style:name="Tabela4.1" style:family="table-row">
      <style:table-row-properties style:min-row-height="0.515cm" style:keep-together="true" fo:keep-together="auto"/>
    </style:style>
    <style:style style:name="Tabela4.A1" style:family="table-cell">
      <style:table-cell-properties fo:padding-left="0.009cm" fo:padding-right="0.009cm" fo:padding-top="0cm" fo:padding-bottom="0cm" fo:border="0.018cm solid #000001"/>
    </style:style>
    <style:style style:name="Tabela4.3" style:family="table-row">
      <style:table-row-properties style:min-row-height="0.503cm" style:keep-together="true" fo:keep-together="auto"/>
    </style:style>
    <style:style style:name="Tabela4.6" style:family="table-row">
      <style:table-row-properties style:min-row-height="0.452cm" style:keep-together="true" fo:keep-together="auto"/>
    </style:style>
    <style:style style:name="Tabela4.7" style:family="table-row">
      <style:table-row-properties style:min-row-height="0.506cm" style:keep-together="true" fo:keep-together="auto"/>
    </style:style>
    <style:style style:name="Tabela4.9" style:family="table-row">
      <style:table-row-properties style:min-row-height="0.508cm" style:keep-together="true" fo:keep-together="auto"/>
    </style:style>
    <style:style style:name="Tabela4.13" style:family="table-row">
      <style:table-row-properties style:min-row-height="0.519cm" style:keep-together="true" fo:keep-together="auto"/>
    </style:style>
    <style:style style:name="Tabela4.21" style:family="table-row">
      <style:table-row-properties style:min-row-height="1.346cm" style:keep-together="true" fo:keep-together="auto"/>
    </style:style>
    <style:style style:name="Tabela4.22" style:family="table-row">
      <style:table-row-properties style:min-row-height="0.896cm" style:keep-together="true" fo:keep-together="auto"/>
    </style:style>
    <style:style style:name="Tabela4.23" style:family="table-row">
      <style:table-row-properties style:min-row-height="0.482cm" style:keep-together="true" fo:keep-together="auto"/>
    </style:style>
    <style:style style:name="Tabela4.A23" style:family="table-cell">
      <style:table-cell-properties fo:padding-left="0.009cm" fo:padding-right="0.009cm" fo:padding-top="0cm" fo:padding-bottom="0cm" fo:border-left="none" fo:border-right="0.018cm solid #000001" fo:border-top="0.018cm solid #000001" fo:border-bottom="none"/>
    </style:style>
    <style:style style:name="Tabela5" style:family="table">
      <style:table-properties style:width="17.81cm" fo:margin-left="1.111cm" fo:margin-top="0cm" fo:margin-bottom="0cm" table:align="left" style:writing-mode="lr-tb"/>
    </style:style>
    <style:style style:name="Tabela5.A" style:family="table-column">
      <style:table-column-properties style:column-width="5.338cm"/>
    </style:style>
    <style:style style:name="Tabela5.B" style:family="table-column">
      <style:table-column-properties style:column-width="2.043cm"/>
    </style:style>
    <style:style style:name="Tabela5.C" style:family="table-column">
      <style:table-column-properties style:column-width="2.039cm"/>
    </style:style>
    <style:style style:name="Tabela5.D" style:family="table-column">
      <style:table-column-properties style:column-width="2.053cm"/>
    </style:style>
    <style:style style:name="Tabela5.E" style:family="table-column">
      <style:table-column-properties style:column-width="2.05cm"/>
    </style:style>
    <style:style style:name="Tabela5.1" style:family="table-row">
      <style:table-row-properties style:min-row-height="0.667cm" style:keep-together="true" fo:keep-together="auto"/>
    </style:style>
    <style:style style:name="Tabela5.A1" style:family="table-cell">
      <style:table-cell-properties fo:padding-left="0.009cm" fo:padding-right="0.009cm" fo:padding-top="0cm" fo:padding-bottom="0cm" fo:border="0.018cm solid #000001"/>
    </style:style>
    <style:style style:name="Tabela5.2" style:family="table-row">
      <style:table-row-properties style:min-row-height="1.7cm" style:keep-together="true" fo:keep-together="auto"/>
    </style:style>
    <style:style style:name="Tabela5.A2" style:family="table-cell">
      <style:table-cell-properties fo:padding-left="0.009cm" fo:padding-right="0.009cm" fo:padding-top="0cm" fo:padding-bottom="0cm" fo:border-left="0.018cm solid #000001" fo:border-right="0.018cm solid #000001" fo:border-top="none" fo:border-bottom="0.018cm solid #000001"/>
    </style:style>
    <style:style style:name="Tabela5.3" style:family="table-row">
      <style:table-row-properties style:min-row-height="1.803cm" style:keep-together="true" fo:keep-together="auto"/>
    </style:style>
    <style:style style:name="Tabela5.4" style:family="table-row">
      <style:table-row-properties style:min-row-height="2.034cm" style:keep-together="true" fo:keep-together="auto"/>
    </style:style>
    <style:style style:name="Tabela6" style:family="table">
      <style:table-properties style:width="17.81cm" fo:margin-left="1.111cm" fo:margin-top="0cm" fo:margin-bottom="0cm" table:align="left" style:writing-mode="lr-tb"/>
    </style:style>
    <style:style style:name="Tabela6.A" style:family="table-column">
      <style:table-column-properties style:column-width="5.338cm"/>
    </style:style>
    <style:style style:name="Tabela6.B" style:family="table-column">
      <style:table-column-properties style:column-width="2.043cm"/>
    </style:style>
    <style:style style:name="Tabela6.C" style:family="table-column">
      <style:table-column-properties style:column-width="2.039cm"/>
    </style:style>
    <style:style style:name="Tabela6.D" style:family="table-column">
      <style:table-column-properties style:column-width="2.05cm"/>
    </style:style>
    <style:style style:name="Tabela6.E" style:family="table-column">
      <style:table-column-properties style:column-width="2.053cm"/>
    </style:style>
    <style:style style:name="Tabela6.G" style:family="table-column">
      <style:table-column-properties style:column-width="2.237cm"/>
    </style:style>
    <style:style style:name="Tabela6.1" style:family="table-row">
      <style:table-row-properties style:min-row-height="1.633cm" style:keep-together="true" fo:keep-together="auto"/>
    </style:style>
    <style:style style:name="Tabela6.A1" style:family="table-cell">
      <style:table-cell-properties fo:padding-left="0.009cm" fo:padding-right="0.009cm" fo:padding-top="0cm" fo:padding-bottom="0cm" fo:border="0.018cm solid #000001"/>
    </style:style>
    <style:style style:name="Tabela6.2" style:family="table-row">
      <style:table-row-properties style:min-row-height="4.066cm" style:keep-together="true" fo:keep-together="auto"/>
    </style:style>
    <style:style style:name="Tabela6.3" style:family="table-row">
      <style:table-row-properties style:min-row-height="4.016cm" style:keep-together="true" fo:keep-together="auto"/>
    </style:style>
    <style:style style:name="Tabela6.4" style:family="table-row">
      <style:table-row-properties style:min-row-height="7.652cm" style:keep-together="true" fo:keep-together="auto"/>
    </style:style>
    <style:style style:name="Tabela7" style:family="table">
      <style:table-properties style:width="18.008cm" fo:margin-left="1.111cm" fo:margin-top="0cm" fo:margin-bottom="0cm" table:align="left" style:writing-mode="lr-tb"/>
    </style:style>
    <style:style style:name="Tabela7.A" style:family="table-column">
      <style:table-column-properties style:column-width="5.803cm"/>
    </style:style>
    <style:style style:name="Tabela7.B" style:family="table-column">
      <style:table-column-properties style:column-width="6.105cm"/>
    </style:style>
    <style:style style:name="Tabela7.C" style:family="table-column">
      <style:table-column-properties style:column-width="6.1cm"/>
    </style:style>
    <style:style style:name="Tabela7.1" style:family="table-row">
      <style:table-row-properties style:min-row-height="0.579cm" style:keep-together="true" fo:keep-together="auto"/>
    </style:style>
    <style:style style:name="Tabela7.A1" style:family="table-cell">
      <style:table-cell-properties fo:padding-left="0.009cm" fo:padding-right="0.009cm" fo:padding-top="0cm" fo:padding-bottom="0cm" fo:border="0.018cm solid #000001"/>
    </style:style>
    <style:style style:name="Tabela7.2" style:family="table-row">
      <style:table-row-properties style:min-row-height="2.12cm" style:keep-together="true" fo:keep-together="auto"/>
    </style:style>
    <style:style style:name="Tabela8" style:family="table">
      <style:table-properties style:width="18.008cm" fo:margin-left="1.111cm" fo:margin-top="0cm" fo:margin-bottom="0cm" table:align="left" style:writing-mode="lr-tb"/>
    </style:style>
    <style:style style:name="Tabela8.A" style:family="table-column">
      <style:table-column-properties style:column-width="5.803cm"/>
    </style:style>
    <style:style style:name="Tabela8.B" style:family="table-column">
      <style:table-column-properties style:column-width="6.105cm"/>
    </style:style>
    <style:style style:name="Tabela8.C" style:family="table-column">
      <style:table-column-properties style:column-width="6.1cm"/>
    </style:style>
    <style:style style:name="Tabela8.1" style:family="table-row">
      <style:table-row-properties style:min-row-height="0.575cm" style:keep-together="true" fo:keep-together="auto"/>
    </style:style>
    <style:style style:name="Tabela8.A1" style:family="table-cell">
      <style:table-cell-properties fo:padding-left="0.009cm" fo:padding-right="0.009cm" fo:padding-top="0cm" fo:padding-bottom="0cm" fo:border="0.018cm solid #000001"/>
    </style:style>
    <style:style style:name="Tabela8.2" style:family="table-row">
      <style:table-row-properties style:min-row-height="1.51cm" style:keep-together="true" fo:keep-together="auto"/>
    </style:style>
    <style:style style:name="Tabela9" style:family="table">
      <style:table-properties style:width="18.008cm" fo:margin-left="1.115cm" fo:margin-top="0cm" fo:margin-bottom="0cm" table:align="left" style:writing-mode="lr-tb"/>
    </style:style>
    <style:style style:name="Tabela9.A" style:family="table-column">
      <style:table-column-properties style:column-width="3.448cm"/>
    </style:style>
    <style:style style:name="Tabela9.B" style:family="table-column">
      <style:table-column-properties style:column-width="4.625cm"/>
    </style:style>
    <style:style style:name="Tabela9.C" style:family="table-column">
      <style:table-column-properties style:column-width="4.872cm"/>
    </style:style>
    <style:style style:name="Tabela9.D" style:family="table-column">
      <style:table-column-properties style:column-width="5.061cm"/>
    </style:style>
    <style:style style:name="Tabela9.1" style:family="table-row">
      <style:table-row-properties style:min-row-height="0.736cm" style:keep-together="true" fo:keep-together="auto"/>
    </style:style>
    <style:style style:name="Tabela9.A1" style:family="table-cell">
      <style:table-cell-properties fo:padding-left="0.009cm" fo:padding-right="0.009cm" fo:padding-top="0cm" fo:padding-bottom="0cm" fo:border="0.018cm solid #000001"/>
    </style:style>
    <style:style style:name="Tabela9.6" style:family="table-row">
      <style:table-row-properties style:min-row-height="0.73cm" style:keep-together="true" fo:keep-together="auto"/>
    </style:style>
    <style:style style:name="Tabela9.8" style:family="table-row">
      <style:table-row-properties style:min-row-height="0.506cm" style:keep-together="true" fo:keep-together="auto"/>
    </style:style>
    <style:style style:name="Tabela9.9" style:family="table-row">
      <style:table-row-properties style:min-row-height="0.515cm" style:keep-together="true" fo:keep-together="auto"/>
    </style:style>
    <style:style style:name="Tabela9.11" style:family="table-row">
      <style:table-row-properties style:min-row-height="0.896cm" style:keep-together="true" fo:keep-together="auto"/>
    </style:style>
    <style:style style:name="Tabela9.12" style:family="table-row">
      <style:table-row-properties style:min-row-height="0.9cm" style:keep-together="true" fo:keep-together="auto"/>
    </style:style>
    <style:style style:name="Tabela9.13" style:family="table-row">
      <style:table-row-properties style:min-row-height="0.482cm" style:keep-together="true" fo:keep-together="auto"/>
    </style:style>
    <style:style style:name="Tabela9.A13" style:family="table-cell">
      <style:table-cell-properties fo:padding-left="0.009cm" fo:padding-right="0.009cm" fo:padding-top="0cm" fo:padding-bottom="0cm" fo:border-left="none" fo:border-right="0.018cm solid #000001" fo:border-top="0.018cm solid #000001" fo:border-bottom="none"/>
    </style:style>
    <style:style style:name="Tabela10" style:family="table">
      <style:table-properties style:width="17.704cm" fo:margin-left="1.051cm" fo:margin-top="0cm" fo:margin-bottom="0cm" table:align="left" style:writing-mode="lr-tb"/>
    </style:style>
    <style:style style:name="Tabela10.A" style:family="table-column">
      <style:table-column-properties style:column-width="13.016cm"/>
    </style:style>
    <style:style style:name="Tabela10.B" style:family="table-column">
      <style:table-column-properties style:column-width="2.025cm"/>
    </style:style>
    <style:style style:name="Tabela10.C" style:family="table-column">
      <style:table-column-properties style:column-width="2.663cm"/>
    </style:style>
    <style:style style:name="Tabela10.1" style:family="table-row">
      <style:table-row-properties style:min-row-height="1.349cm" style:keep-together="true" fo:keep-together="auto"/>
    </style:style>
    <style:style style:name="Tabela10.A1" style:family="table-cell">
      <style:table-cell-properties fo:padding-left="0.009cm" fo:padding-right="0.009cm" fo:padding-top="0cm" fo:padding-bottom="0cm" fo:border="0.018cm solid #000001"/>
    </style:style>
    <style:style style:name="Tabela11" style:family="table">
      <style:table-properties style:width="17.709cm" fo:margin-left="1.051cm" fo:margin-top="0cm" fo:margin-bottom="0cm" table:align="left" style:writing-mode="lr-tb"/>
    </style:style>
    <style:style style:name="Tabela11.A" style:family="table-column">
      <style:table-column-properties style:column-width="6.433cm"/>
    </style:style>
    <style:style style:name="Tabela11.B" style:family="table-column">
      <style:table-column-properties style:column-width="6.585cm"/>
    </style:style>
    <style:style style:name="Tabela11.C" style:family="table-column">
      <style:table-column-properties style:column-width="2.025cm"/>
    </style:style>
    <style:style style:name="Tabela11.1" style:family="table-row">
      <style:table-row-properties style:min-row-height="0.515cm" style:keep-together="true" fo:keep-together="auto"/>
    </style:style>
    <style:style style:name="Tabela11.A1" style:family="table-cell">
      <style:table-cell-properties fo:padding-left="0.009cm" fo:padding-right="0.009cm" fo:padding-top="0cm" fo:padding-bottom="0cm" fo:border="0.018cm solid #000001"/>
    </style:style>
    <style:style style:name="Tabela11.2" style:family="table-row">
      <style:table-row-properties style:min-row-height="0.506cm" style:keep-together="true" fo:keep-together="auto"/>
    </style:style>
    <style:style style:name="Tabela11.3" style:family="table-row">
      <style:table-row-properties style:min-row-height="1.48cm" style:keep-together="true" fo:keep-together="auto"/>
    </style:style>
    <style:style style:name="Tabela11.4" style:family="table-row">
      <style:table-row-properties style:min-row-height="1.794cm" style:keep-together="true" fo:keep-together="auto"/>
    </style:style>
    <style:style style:name="Tabela11.A4" style:family="table-cell">
      <style:table-cell-properties fo:padding-left="0.009cm" fo:padding-right="0.009cm" fo:padding-top="0cm" fo:padding-bottom="0cm" fo:border-left="0.018cm solid #000001" fo:border-right="0.018cm solid #000001" fo:border-top="none" fo:border-bottom="0.018cm solid #000001"/>
    </style:style>
    <style:style style:name="Tabela11.5" style:family="table-row">
      <style:table-row-properties style:min-row-height="0.503cm" style:keep-together="true" fo:keep-together="auto"/>
    </style:style>
    <style:style style:name="Tabela11.7" style:family="table-row">
      <style:table-row-properties style:min-row-height="0.905cm" style:keep-together="true" fo:keep-together="auto"/>
    </style:style>
    <style:style style:name="Tabela11.8" style:family="table-row">
      <style:table-row-properties style:min-row-height="0.914cm" style:keep-together="true" fo:keep-together="auto"/>
    </style:style>
    <style:style style:name="Tabela11.11" style:family="table-row">
      <style:table-row-properties style:min-row-height="1.353cm" style:keep-together="true" fo:keep-together="auto"/>
    </style:style>
    <style:style style:name="Tabela11.15" style:family="table-row">
      <style:table-row-properties style:min-row-height="0.896cm" style:keep-together="true" fo:keep-together="auto"/>
    </style:style>
    <style:style style:name="Tabela11.16" style:family="table-row">
      <style:table-row-properties style:min-row-height="0.55cm" style:keep-together="true" fo:keep-together="auto"/>
    </style:style>
    <style:style style:name="Tabela12" style:family="table">
      <style:table-properties style:width="17.565cm" fo:margin-left="1.238cm" fo:margin-top="0cm" fo:margin-bottom="0cm" table:align="left" style:writing-mode="lr-tb"/>
    </style:style>
    <style:style style:name="Tabela12.A" style:family="table-column">
      <style:table-column-properties style:column-width="11.887cm"/>
    </style:style>
    <style:style style:name="Tabela12.B" style:family="table-column">
      <style:table-column-properties style:column-width="1.903cm"/>
    </style:style>
    <style:style style:name="Tabela12.C" style:family="table-column">
      <style:table-column-properties style:column-width="1.877cm"/>
    </style:style>
    <style:style style:name="Tabela12.D" style:family="table-column">
      <style:table-column-properties style:column-width="1.896cm"/>
    </style:style>
    <style:style style:name="Tabela12.1" style:family="table-row">
      <style:table-row-properties style:min-row-height="1.344cm" style:keep-together="true" fo:keep-together="auto"/>
    </style:style>
    <style:style style:name="Tabela12.A1" style:family="table-cell">
      <style:table-cell-properties fo:padding-left="0.009cm" fo:padding-right="0.009cm" fo:padding-top="0cm" fo:padding-bottom="0cm" fo:border="0.018cm solid #000001"/>
    </style:style>
    <style:style style:name="Tabela12.2" style:family="table-row">
      <style:table-row-properties style:min-row-height="0.515cm" style:keep-together="true" fo:keep-together="auto"/>
    </style:style>
    <style:style style:name="Tabela12.3" style:family="table-row">
      <style:table-row-properties style:min-row-height="0.503cm" style:keep-together="true" fo:keep-together="auto"/>
    </style:style>
    <style:style style:name="Tabela12.6" style:family="table-row">
      <style:table-row-properties style:min-row-height="0.506cm" style:keep-together="true" fo:keep-together="auto"/>
    </style:style>
    <style:style style:name="Tabela12.7" style:family="table-row">
      <style:table-row-properties style:min-row-height="0.508cm" style:keep-together="true" fo:keep-together="auto"/>
    </style:style>
    <style:style style:name="Tabela12.9" style:family="table-row">
      <style:table-row-properties style:min-row-height="0.549cm" style:keep-together="true" fo:keep-together="auto"/>
    </style:style>
    <style:style style:name="Tabela13" style:family="table">
      <style:table-properties style:width="17.514cm" fo:margin-left="1.296cm" fo:margin-top="0cm" fo:margin-bottom="0cm" table:align="left" style:writing-mode="lr-tb"/>
    </style:style>
    <style:style style:name="Tabela13.A" style:family="table-column">
      <style:table-column-properties style:column-width="16.524cm"/>
    </style:style>
    <style:style style:name="Tabela13.B" style:family="table-column">
      <style:table-column-properties style:column-width="0.988cm"/>
    </style:style>
    <style:style style:name="Tabela13.1" style:family="table-row">
      <style:table-row-properties style:min-row-height="0.519cm" style:keep-together="true" fo:keep-together="auto"/>
    </style:style>
    <style:style style:name="Tabela13.A1" style:family="table-cell">
      <style:table-cell-properties fo:padding-left="0.009cm" fo:padding-right="0.009cm" fo:padding-top="0cm" fo:padding-bottom="0cm" fo:border="0.018cm solid #000001"/>
    </style:style>
    <style:style style:name="Tabela13.2" style:family="table-row">
      <style:table-row-properties style:min-row-height="0.515cm" style:keep-together="true" fo:keep-together="auto"/>
    </style:style>
    <style:style style:name="Tabela13.3" style:family="table-row">
      <style:table-row-properties style:min-row-height="0.524cm" style:keep-together="true" fo:keep-together="auto"/>
    </style:style>
    <style:style style:name="Tabela13.5" style:family="table-row">
      <style:table-row-properties style:min-row-height="0.512cm" style:keep-together="true" fo:keep-together="auto"/>
    </style:style>
    <style:style style:name="Tabela13.9" style:family="table-row">
      <style:table-row-properties style:min-row-height="0.905cm" style:keep-together="true" fo:keep-together="auto"/>
    </style:style>
    <style:style style:name="Tabela14" style:family="table">
      <style:table-properties style:width="17.471cm" fo:margin-left="0.79cm" fo:margin-top="0cm" fo:margin-bottom="0cm" table:align="left" style:writing-mode="lr-tb"/>
    </style:style>
    <style:style style:name="Tabela14.A" style:family="table-column">
      <style:table-column-properties style:column-width="0.884cm"/>
    </style:style>
    <style:style style:name="Tabela14.B" style:family="table-column">
      <style:table-column-properties style:column-width="4.964cm"/>
    </style:style>
    <style:style style:name="Tabela14.C" style:family="table-column">
      <style:table-column-properties style:column-width="4.965cm"/>
    </style:style>
    <style:style style:name="Tabela14.D" style:family="table-column">
      <style:table-column-properties style:column-width="2.778cm"/>
    </style:style>
    <style:style style:name="Tabela14.E" style:family="table-column">
      <style:table-column-properties style:column-width="3.881cm"/>
    </style:style>
    <style:style style:name="Tabela14.1" style:family="table-row">
      <style:table-row-properties style:min-row-height="0.824cm" style:keep-together="true" fo:keep-together="auto"/>
    </style:style>
    <style:style style:name="Tabela14.A1" style:family="table-cell">
      <style:table-cell-properties fo:padding-left="0.012cm" fo:padding-right="0.012cm" fo:padding-top="0cm" fo:padding-bottom="0cm" fo:border="0.026cm solid #000001"/>
    </style:style>
    <style:style style:name="Tabela14.2" style:family="table-row">
      <style:table-row-properties style:min-row-height="1.598cm" style:keep-together="true" fo:keep-together="auto"/>
    </style:style>
    <style:style style:name="Tabela14.3" style:family="table-row">
      <style:table-row-properties style:min-row-height="1.6cm" style:keep-together="true" fo:keep-together="auto"/>
    </style:style>
    <style:style style:name="Tabela15" style:family="table">
      <style:table-properties style:width="16.99cm" fo:margin-left="0.347cm" fo:margin-top="0cm" fo:margin-bottom="0cm" table:align="left" style:writing-mode="lr-tb"/>
    </style:style>
    <style:style style:name="Tabela15.A" style:family="table-column">
      <style:table-column-properties style:column-width="0.956cm"/>
    </style:style>
    <style:style style:name="Tabela15.B" style:family="table-column">
      <style:table-column-properties style:column-width="12.538cm"/>
    </style:style>
    <style:style style:name="Tabela15.C" style:family="table-column">
      <style:table-column-properties style:column-width="1.75cm"/>
    </style:style>
    <style:style style:name="Tabela15.D" style:family="table-column">
      <style:table-column-properties style:column-width="1.744cm"/>
    </style:style>
    <style:style style:name="Tabela15.1" style:family="table-row">
      <style:table-row-properties style:min-row-height="0.984cm" style:keep-together="true" fo:keep-together="auto"/>
    </style:style>
    <style:style style:name="Tabela15.A1" style:family="table-cell">
      <style:table-cell-properties fo:padding-left="0.009cm" fo:padding-right="0.009cm" fo:padding-top="0cm" fo:padding-bottom="0cm" fo:border="0.018cm solid #000001"/>
    </style:style>
    <style:style style:name="Tabela15.2" style:family="table-row">
      <style:table-row-properties style:min-row-height="0.981cm" style:keep-together="true" fo:keep-together="auto"/>
    </style:style>
    <style:style style:name="Tabela15.3" style:family="table-row">
      <style:table-row-properties style:min-row-height="1.545cm" style:keep-together="true" fo:keep-together="auto"/>
    </style:style>
    <style:style style:name="Tabela15.6" style:family="table-row">
      <style:table-row-properties style:min-row-height="1.543cm" style:keep-together="true" fo:keep-together="auto"/>
    </style:style>
    <style:style style:name="Tabela15.7" style:family="table-row">
      <style:table-row-properties style:min-row-height="2.103cm" style:keep-together="true" fo:keep-together="auto"/>
    </style:style>
    <style:style style:name="Tabela15.9" style:family="table-row">
      <style:table-row-properties style:min-row-height="1.54cm" style:keep-together="true" fo:keep-together="auto"/>
    </style:style>
    <style:style style:name="Tabela15.10" style:family="table-row">
      <style:table-row-properties style:min-row-height="4.842cm" style:keep-together="true" fo:keep-together="auto"/>
    </style:style>
    <style:style style:name="Tabela15.11" style:family="table-row">
      <style:table-row-properties style:min-row-height="4.838cm" style:keep-together="true" fo:keep-together="auto"/>
    </style:style>
    <style:style style:name="Tabela16" style:family="table">
      <style:table-properties style:width="16.99cm" fo:margin-left="0.347cm" fo:margin-top="0cm" fo:margin-bottom="0cm" table:align="left" style:writing-mode="lr-tb"/>
    </style:style>
    <style:style style:name="Tabela16.A" style:family="table-column">
      <style:table-column-properties style:column-width="0.956cm"/>
    </style:style>
    <style:style style:name="Tabela16.B" style:family="table-column">
      <style:table-column-properties style:column-width="12.538cm"/>
    </style:style>
    <style:style style:name="Tabela16.C" style:family="table-column">
      <style:table-column-properties style:column-width="1.75cm"/>
    </style:style>
    <style:style style:name="Tabela16.D" style:family="table-column">
      <style:table-column-properties style:column-width="1.744cm"/>
    </style:style>
    <style:style style:name="Tabela16.1" style:family="table-row">
      <style:table-row-properties style:min-row-height="0.981cm" style:keep-together="true" fo:keep-together="auto"/>
    </style:style>
    <style:style style:name="Tabela16.A1" style:family="table-cell">
      <style:table-cell-properties fo:padding-left="0.009cm" fo:padding-right="0.009cm" fo:padding-top="0cm" fo:padding-bottom="0cm" fo:border="0.018cm solid #000001"/>
    </style:style>
    <style:style style:name="Tabela16.3" style:family="table-row">
      <style:table-row-properties style:min-row-height="1.545cm" style:keep-together="true" fo:keep-together="auto"/>
    </style:style>
    <style:style style:name="Tabela16.5" style:family="table-row">
      <style:table-row-properties style:min-row-height="2.103cm" style:keep-together="true" fo:keep-together="auto"/>
    </style:style>
    <style:style style:name="Tabela16.6" style:family="table-row">
      <style:table-row-properties style:min-row-height="0.984cm" style:keep-together="true" fo:keep-together="auto"/>
    </style:style>
    <style:style style:name="P1" style:family="paragraph" style:parent-style-name="Standard">
      <style:paragraph-properties fo:line-height="150%"/>
    </style:style>
    <style:style style:name="P2" style:family="paragraph" style:parent-style-name="Standard">
      <style:text-properties fo:font-size="12pt" style:font-size-asian="12pt"/>
    </style:style>
    <style:style style:name="P3" style:family="paragraph" style:parent-style-name="Standard">
      <style:text-properties fo:font-size="12pt" fo:font-style="italic" style:font-size-asian="12pt" style:font-style-asian="italic"/>
    </style:style>
    <style:style style:name="P4" style:family="paragraph" style:parent-style-name="Standard">
      <style:paragraph-properties fo:orphans="0" fo:widows="0"/>
      <style:text-properties fo:font-size="1pt" style:font-size-asian="1pt" style:font-size-complex="1pt"/>
    </style:style>
    <style:style style:name="P5" style:family="paragraph" style:parent-style-name="Standard">
      <style:paragraph-properties fo:margin-top="0cm" fo:margin-bottom="0cm" fo:text-align="start" style:justify-single-word="false"/>
      <style:text-properties fo:font-size="12pt" style:font-size-asian="12pt"/>
    </style:style>
    <style:style style:name="P6" style:family="paragraph" style:parent-style-name="Standard">
      <style:paragraph-properties fo:margin-top="0cm" fo:margin-bottom="0cm" fo:line-height="115%" fo:text-align="start" style:justify-single-word="false"/>
      <style:text-properties fo:font-size="12pt" style:font-size-asian="12pt"/>
    </style:style>
    <style:style style:name="P7" style:family="paragraph" style:parent-style-name="Standard">
      <style:paragraph-properties fo:margin-top="0cm" fo:margin-bottom="0cm"/>
      <style:text-properties fo:font-size="11pt" style:font-size-asian="11pt"/>
    </style:style>
    <style:style style:name="P8" style:family="paragraph" style:parent-style-name="Standard" style:master-page-name="Standard">
      <style:paragraph-properties fo:margin-left="9.846cm" fo:margin-right="0cm" fo:margin-top="0.134cm" fo:margin-bottom="0cm" fo:text-align="justify" style:justify-single-word="false" fo:text-indent="0cm" style:auto-text-indent="false" style:page-number="auto"/>
    </style:style>
    <style:style style:name="P9" style:family="paragraph" style:parent-style-name="Standard">
      <style:paragraph-properties fo:margin-left="9.846cm" fo:margin-right="1.954cm" fo:margin-top="0.004cm" fo:margin-bottom="0cm" fo:text-align="justify" style:justify-single-word="false" fo:text-indent="0cm" style:auto-text-indent="false"/>
    </style:style>
    <style:style style:name="P10" style:family="paragraph" style:parent-style-name="Standard" style:master-page-name="Converted5">
      <style:paragraph-properties fo:margin-left="9.846cm" fo:margin-right="1.954cm" fo:margin-top="0.138cm" fo:margin-bottom="0cm" fo:line-height="107%" fo:text-align="justify" style:justify-single-word="false" fo:text-indent="0cm" style:auto-text-indent="false" style:page-number="auto"/>
    </style:style>
    <style:style style:name="P11" style:family="paragraph" style:parent-style-name="Standard" style:master-page-name="Converted6">
      <style:paragraph-properties fo:margin-left="9.846cm" fo:margin-right="1.954cm" fo:margin-top="0.138cm" fo:margin-bottom="0cm" fo:line-height="107%" fo:text-align="justify" style:justify-single-word="false" fo:text-indent="0cm" style:auto-text-indent="false" style:page-number="auto"/>
    </style:style>
    <style:style style:name="P12" style:family="paragraph" style:parent-style-name="Standard" style:master-page-name="Converted7">
      <style:paragraph-properties fo:margin-left="9.846cm" fo:margin-right="1.954cm" fo:margin-top="0.138cm" fo:margin-bottom="0cm" fo:line-height="107%" fo:text-align="justify" style:justify-single-word="false" fo:text-indent="0cm" style:auto-text-indent="false" style:page-number="auto"/>
    </style:style>
    <style:style style:name="P13" style:family="paragraph" style:parent-style-name="Standard" style:master-page-name="Converted8">
      <style:paragraph-properties fo:margin-left="9.846cm" fo:margin-right="1.954cm" fo:margin-top="0.138cm" fo:margin-bottom="0cm" fo:line-height="107%" fo:text-align="justify" style:justify-single-word="false" fo:text-indent="0cm" style:auto-text-indent="false" style:page-number="auto"/>
    </style:style>
    <style:style style:name="P14" style:family="paragraph" style:parent-style-name="Standard" style:master-page-name="Converted22">
      <style:paragraph-properties fo:margin-left="9.846cm" fo:margin-right="1.954cm" fo:margin-top="0.138cm" fo:margin-bottom="0cm" fo:line-height="107%" fo:text-align="justify" style:justify-single-word="false" fo:text-indent="0cm" style:auto-text-indent="false" style:page-number="auto"/>
    </style:style>
    <style:style style:name="P15" style:family="paragraph" style:parent-style-name="Standard" style:master-page-name="Converted23">
      <style:paragraph-properties fo:margin-left="9.846cm" fo:margin-right="1.954cm" fo:margin-top="0.138cm" fo:margin-bottom="0cm" fo:line-height="115%" fo:text-align="justify" style:justify-single-word="false" fo:text-indent="0cm" style:auto-text-indent="false" style:page-number="auto"/>
    </style:style>
    <style:style style:name="P16" style:family="paragraph" style:parent-style-name="Standard" style:master-page-name="Converted24">
      <style:paragraph-properties fo:margin-left="9.846cm" fo:margin-right="1.954cm" fo:margin-top="0.138cm" fo:margin-bottom="0cm" fo:line-height="107%" fo:text-align="justify" style:justify-single-word="false" fo:text-indent="0cm" style:auto-text-indent="false" style:page-number="auto"/>
    </style:style>
    <style:style style:name="P17" style:family="paragraph" style:parent-style-name="Standard">
      <style:paragraph-properties fo:margin-left="1.66cm" fo:margin-right="3.29cm" fo:margin-top="0cm" fo:margin-bottom="0cm" fo:line-height="115%" fo:text-align="center" style:justify-single-word="false" fo:text-indent="0cm" style:auto-text-indent="false"/>
    </style:style>
    <style:style style:name="P18" style:family="paragraph" style:parent-style-name="Standard">
      <style:paragraph-properties fo:margin-left="0cm" fo:margin-right="1.621cm" fo:margin-top="0cm" fo:margin-bottom="0cm" fo:text-align="center" style:justify-single-word="false" fo:text-indent="0cm" style:auto-text-indent="false"/>
    </style:style>
    <style:style style:name="P19" style:family="paragraph" style:parent-style-name="Standard">
      <style:paragraph-properties fo:margin-left="0.497cm" fo:margin-right="2.131cm" fo:margin-top="0.072cm" fo:margin-bottom="0cm" fo:line-height="115%" fo:text-align="center" style:justify-single-word="false" fo:text-indent="0cm" style:auto-text-indent="false"/>
    </style:style>
    <style:style style:name="P20" style:family="paragraph" style:parent-style-name="Standard">
      <style:paragraph-properties fo:margin-left="0.848cm" fo:margin-right="2.477cm" fo:margin-top="0.282cm" fo:margin-bottom="0cm" fo:line-height="115%" fo:text-align="center" style:justify-single-word="false" fo:text-indent="0cm" style:auto-text-indent="false"/>
    </style:style>
    <style:style style:name="P21" style:family="paragraph" style:parent-style-name="Standard">
      <style:paragraph-properties fo:margin-left="0.7cm" fo:margin-right="2.327cm" fo:margin-top="0.004cm" fo:margin-bottom="0cm" fo:line-height="115%" fo:text-align="center" style:justify-single-word="false" fo:text-indent="0cm" style:auto-text-indent="false"/>
    </style:style>
    <style:style style:name="P22" style:family="paragraph" style:parent-style-name="Standard">
      <style:paragraph-properties fo:margin-left="0.476cm" fo:margin-right="2.106cm" fo:margin-top="0.284cm" fo:margin-bottom="0cm" fo:line-height="115%" fo:text-align="center" style:justify-single-word="false" fo:text-indent="0cm" style:auto-text-indent="false"/>
    </style:style>
    <style:style style:name="P23" style:family="paragraph" style:parent-style-name="Standard">
      <style:paragraph-properties fo:margin-left="0.339cm" fo:margin-right="0cm" fo:margin-top="0cm" fo:margin-bottom="0cm" fo:text-align="start" style:justify-single-word="false" fo:text-indent="0cm" style:auto-text-indent="false"/>
    </style:style>
    <style:style style:name="P24" style:family="paragraph" style:parent-style-name="Standard">
      <style:paragraph-properties fo:margin-left="0.339cm" fo:margin-right="0cm" fo:margin-top="0cm" fo:margin-bottom="0cm" fo:line-height="115%" fo:text-align="start" style:justify-single-word="false" fo:text-indent="0cm" style:auto-text-indent="false"/>
    </style:style>
    <style:style style:name="P25" style:family="paragraph" style:parent-style-name="Standard">
      <style:paragraph-properties fo:margin-left="0.339cm" fo:margin-right="0cm" fo:margin-top="0.002cm" fo:margin-bottom="0cm" fo:text-align="start" style:justify-single-word="false" fo:text-indent="0cm" style:auto-text-indent="false"/>
    </style:style>
    <style:style style:name="P26" style:family="paragraph" style:parent-style-name="Standard">
      <style:paragraph-properties fo:margin-left="0.339cm" fo:margin-right="0cm" fo:margin-top="0.004cm" fo:margin-bottom="0cm" fo:text-align="start" style:justify-single-word="false" fo:text-indent="0cm" style:auto-text-indent="false"/>
    </style:style>
    <style:style style:name="P27" style:family="paragraph" style:parent-style-name="Standard">
      <style:paragraph-properties fo:margin-left="9.574cm" fo:margin-right="1.972cm" fo:margin-top="0.002cm" fo:margin-bottom="0cm" fo:text-align="center" style:justify-single-word="false" fo:text-indent="0cm" style:auto-text-indent="false"/>
    </style:style>
    <style:style style:name="P28" style:family="paragraph" style:parent-style-name="Standard">
      <style:paragraph-properties fo:margin-left="1.665cm" fo:margin-right="3.29cm" fo:margin-top="0cm" fo:margin-bottom="0cm" fo:line-height="0.485cm" fo:text-align="center" style:justify-single-word="false" fo:text-indent="0cm" style:auto-text-indent="false"/>
      <style:text-properties fo:font-size="12pt" fo:font-weight="bold" style:font-size-asian="12pt" style:font-weight-asian="bold"/>
    </style:style>
    <style:style style:name="P29" style:family="paragraph" style:parent-style-name="Standard">
      <style:paragraph-properties fo:margin-left="1.665cm" fo:margin-right="3.29cm" fo:margin-top="0.072cm" fo:margin-bottom="0cm" fo:text-align="center" style:justify-single-word="false" fo:text-indent="0cm" style:auto-text-indent="false"/>
    </style:style>
    <style:style style:name="P30" style:family="paragraph" style:parent-style-name="Standard">
      <style:paragraph-properties fo:margin-left="9.342cm" fo:margin-right="0cm" fo:margin-top="0cm" fo:margin-bottom="0cm" fo:text-align="start" style:justify-single-word="false" fo:text-indent="0cm" style:auto-text-indent="false"/>
    </style:style>
    <style:style style:name="P31" style:family="paragraph" style:parent-style-name="Standard">
      <style:paragraph-properties fo:margin-left="0cm" fo:margin-right="1.623cm" fo:margin-top="0.072cm" fo:margin-bottom="0cm" fo:text-align="center" style:justify-single-word="false" fo:text-indent="0cm" style:auto-text-indent="false"/>
    </style:style>
    <style:style style:name="P32" style:family="paragraph" style:parent-style-name="Standard" style:master-page-name="Converted11">
      <style:paragraph-properties fo:margin-left="11.845cm" fo:margin-right="1.958cm" fo:margin-top="0.134cm" fo:margin-bottom="0cm" fo:text-align="justify" style:justify-single-word="false" fo:text-indent="0cm" style:auto-text-indent="false" style:page-number="auto"/>
    </style:style>
    <style:style style:name="P33" style:family="paragraph" style:parent-style-name="Standard">
      <style:paragraph-properties fo:margin-left="1.088cm" fo:margin-right="3.378cm" fo:margin-top="0.161cm" fo:margin-bottom="0cm" fo:line-height="112%" fo:text-align="start" style:justify-single-word="false" fo:text-indent="-0.75cm" style:auto-text-indent="false" fo:break-before="column"/>
    </style:style>
    <style:style style:name="P34" style:family="paragraph" style:parent-style-name="Standard">
      <style:paragraph-properties fo:margin-left="0cm" fo:margin-right="1.617cm" fo:margin-top="0cm" fo:margin-bottom="0cm" fo:text-align="center" style:justify-single-word="false" fo:text-indent="0cm" style:auto-text-indent="false"/>
    </style:style>
    <style:style style:name="P35" style:family="paragraph" style:parent-style-name="Standard">
      <style:paragraph-properties fo:margin-left="0.339cm" fo:margin-right="1.972cm" fo:margin-top="0.229cm" fo:margin-bottom="0cm" fo:line-height="115%" fo:text-align="start" style:justify-single-word="false" fo:text-indent="0cm" style:auto-text-indent="false"/>
    </style:style>
    <style:style style:name="P36" style:family="paragraph" style:parent-style-name="Standard">
      <style:paragraph-properties fo:margin-left="1.072cm" fo:margin-right="0cm" fo:margin-top="0.002cm" fo:margin-bottom="0cm" fo:text-align="start" style:justify-single-word="false" fo:text-indent="0cm" style:auto-text-indent="false"/>
    </style:style>
    <style:style style:name="P37" style:family="paragraph" style:parent-style-name="Standard">
      <style:paragraph-properties fo:margin-left="1.09cm" fo:margin-right="0cm" fo:margin-top="0.002cm" fo:margin-bottom="0cm" fo:text-align="start" style:justify-single-word="false" fo:text-indent="0cm" style:auto-text-indent="false"/>
    </style:style>
    <style:style style:name="P38" style:family="paragraph" style:parent-style-name="Standard">
      <style:paragraph-properties fo:margin-left="0.78cm" fo:margin-right="0cm" fo:margin-top="0cm" fo:margin-bottom="0cm" fo:text-align="start" style:justify-single-word="false" fo:text-indent="0cm" style:auto-text-indent="false"/>
    </style:style>
    <style:style style:name="P39" style:family="paragraph" style:parent-style-name="Standard">
      <style:paragraph-properties fo:margin-left="0.78cm" fo:margin-right="0cm" fo:margin-top="0.242cm" fo:margin-bottom="0cm" fo:text-align="start" style:justify-single-word="false" fo:text-indent="0cm" style:auto-text-indent="false"/>
    </style:style>
    <style:style style:name="P40" style:family="paragraph" style:parent-style-name="Standard" style:master-page-name="Converted16">
      <style:paragraph-properties fo:margin-left="0.78cm" fo:margin-right="0cm" fo:margin-top="0.134cm" fo:margin-bottom="0cm" fo:text-align="start" style:justify-single-word="false" fo:text-indent="0cm" style:auto-text-indent="false" style:page-number="auto"/>
    </style:style>
    <style:style style:name="P41" style:family="paragraph" style:parent-style-name="Standard">
      <style:paragraph-properties fo:margin-left="0.78cm" fo:margin-right="0cm" fo:margin-top="0.247cm" fo:margin-bottom="0cm" fo:text-align="start" style:justify-single-word="false" fo:text-indent="0cm" style:auto-text-indent="false"/>
    </style:style>
    <style:style style:name="P42" style:family="paragraph" style:parent-style-name="Standard">
      <style:paragraph-properties fo:margin-left="0.78cm" fo:margin-right="0cm" fo:margin-top="0.245cm" fo:margin-bottom="0cm" fo:text-align="start" style:justify-single-word="false" fo:text-indent="0cm" style:auto-text-indent="false"/>
    </style:style>
    <style:style style:name="P43" style:family="paragraph" style:parent-style-name="Standard">
      <style:paragraph-properties fo:margin-left="0.309cm" fo:margin-right="0cm" fo:margin-top="0.002cm" fo:margin-bottom="0cm" fo:text-align="start" style:justify-single-word="false" fo:text-indent="0cm" style:auto-text-indent="false"/>
    </style:style>
    <style:style style:name="P44" style:family="paragraph" style:parent-style-name="Standard">
      <style:paragraph-properties fo:margin-left="0.309cm" fo:margin-right="0cm" fo:margin-top="0.074cm" fo:margin-bottom="0cm" fo:text-align="start" style:justify-single-word="false" fo:text-indent="0cm" style:auto-text-indent="false"/>
    </style:style>
    <style:style style:name="P45" style:family="paragraph" style:parent-style-name="Standard">
      <style:paragraph-properties fo:margin-left="6.052cm" fo:margin-right="0cm" fo:margin-top="0cm" fo:margin-bottom="0cm" fo:text-align="start" style:justify-single-word="false" fo:text-indent="0cm" style:auto-text-indent="false"/>
    </style:style>
    <style:style style:name="P46" style:family="paragraph" style:parent-style-name="Standard">
      <style:paragraph-properties fo:margin-left="6.013cm" fo:margin-right="0cm" fo:margin-top="0.002cm" fo:margin-bottom="0cm" fo:text-align="start" style:justify-single-word="false" fo:text-indent="0cm" style:auto-text-indent="false"/>
    </style:style>
    <style:style style:name="P47" style:family="paragraph" style:parent-style-name="Standard">
      <style:paragraph-properties fo:margin-left="0.577cm" fo:margin-right="1.972cm" fo:margin-top="0.115cm" fo:margin-bottom="0cm" fo:line-height="110%" fo:text-align="start" style:justify-single-word="false" fo:text-indent="-0.238cm" style:auto-text-indent="false"/>
    </style:style>
    <style:style style:name="P48" style:family="paragraph" style:parent-style-name="Standard">
      <style:paragraph-properties fo:margin-left="0.339cm" fo:margin-right="3.171cm" fo:margin-top="0.018cm" fo:margin-bottom="0cm" style:line-height-at-least="0.97cm" fo:text-align="start" style:justify-single-word="false" fo:text-indent="1.732cm" style:auto-text-indent="false"/>
    </style:style>
    <style:style style:name="P49" style:family="paragraph" style:parent-style-name="Standard">
      <style:paragraph-properties fo:margin-left="1cm" fo:margin-right="2.237cm" fo:margin-top="0.076cm" fo:margin-bottom="0cm" fo:line-height="115%" fo:text-align="center" style:justify-single-word="false" fo:text-indent="0cm" style:auto-text-indent="false"/>
    </style:style>
    <style:style style:name="P50" style:family="paragraph" style:parent-style-name="Standard">
      <style:paragraph-properties fo:margin-left="9.592cm" fo:margin-right="0cm" fo:margin-top="0cm" fo:margin-bottom="0cm" fo:text-align="start" style:justify-single-word="false" fo:text-indent="0cm" style:auto-text-indent="false"/>
    </style:style>
    <style:style style:name="P51" style:family="paragraph" style:parent-style-name="Standard">
      <style:paragraph-properties fo:margin-left="12.592cm" fo:margin-right="0cm" fo:margin-top="0.004cm" fo:margin-bottom="0cm" fo:text-align="start" style:justify-single-word="false" fo:text-indent="0cm" style:auto-text-indent="false"/>
    </style:style>
    <style:style style:name="P52" style:family="paragraph" style:parent-style-name="Text_20_body">
      <style:paragraph-properties style:line-height-at-least="0cm"/>
      <style:text-properties fo:font-size="10pt" style:font-size-asian="10pt"/>
    </style:style>
    <style:style style:name="P53" style:family="paragraph" style:parent-style-name="Text_20_body">
      <style:text-properties fo:font-size="10pt" fo:font-style="italic" style:font-size-asian="10pt" style:font-style-asian="italic"/>
    </style:style>
    <style:style style:name="P54" style:family="paragraph" style:parent-style-name="Text_20_body">
      <style:text-properties fo:font-size="10pt" fo:font-weight="bold" style:font-size-asian="10pt" style:font-weight-asian="bold"/>
    </style:style>
    <style:style style:name="P55" style:family="paragraph" style:parent-style-name="Text_20_body">
      <style:paragraph-properties fo:text-align="center" style:justify-single-word="false"/>
    </style:style>
    <style:style style:name="P56" style:family="paragraph" style:parent-style-name="Text_20_body">
      <style:paragraph-properties fo:text-align="center" style:justify-single-word="false"/>
      <style:text-properties fo:font-size="18pt" fo:font-weight="bold" style:font-size-asian="18pt" style:font-weight-asian="bold" style:font-size-complex="18pt" style:font-weight-complex="bold"/>
    </style:style>
    <style:style style:name="P57" style:family="paragraph" style:parent-style-name="Text_20_body">
      <style:paragraph-properties fo:text-align="start" style:justify-single-word="false"/>
    </style:style>
    <style:style style:name="P58" style:family="paragraph" style:parent-style-name="Text_20_body">
      <style:paragraph-properties style:line-height-at-least="0cm"/>
    </style:style>
    <style:style style:name="P59" style:family="paragraph" style:parent-style-name="Text_20_body">
      <style:text-properties fo:font-size="12pt" style:font-size-asian="12pt"/>
    </style:style>
    <style:style style:name="P60" style:family="paragraph" style:parent-style-name="Text_20_body">
      <style:text-properties fo:font-weight="bold" style:font-weight-asian="bold"/>
    </style:style>
    <style:style style:name="P61" style:family="paragraph" style:parent-style-name="Text_20_body">
      <style:text-properties fo:font-size="11pt" style:font-size-asian="11pt"/>
    </style:style>
    <style:style style:name="P62" style:family="paragraph" style:parent-style-name="Text_20_body">
      <style:text-properties fo:font-size="11pt" fo:font-style="italic" style:font-size-asian="11pt" style:font-style-asian="italic"/>
    </style:style>
    <style:style style:name="P63" style:family="paragraph" style:parent-style-name="Text_20_body">
      <style:text-properties fo:font-style="italic" style:font-style-asian="italic"/>
    </style:style>
    <style:style style:name="P64" style:family="paragraph" style:parent-style-name="Text_20_body">
      <style:paragraph-properties fo:margin-left="0.339cm" fo:margin-right="0cm" fo:margin-top="0.284cm" fo:margin-bottom="0cm" fo:text-indent="0cm" style:auto-text-indent="false"/>
    </style:style>
    <style:style style:name="P65" style:family="paragraph" style:parent-style-name="Text_20_body">
      <style:paragraph-properties fo:margin-left="0.339cm" fo:margin-right="0cm" fo:text-indent="0cm" style:auto-text-indent="false"/>
    </style:style>
    <style:style style:name="P66" style:family="paragraph" style:parent-style-name="Text_20_body">
      <style:paragraph-properties fo:margin-left="0.339cm" fo:margin-right="0cm" fo:margin-top="0.24cm" fo:margin-bottom="0cm" fo:text-align="justify" style:justify-single-word="false" fo:text-indent="0cm" style:auto-text-indent="false"/>
    </style:style>
    <style:style style:name="P67" style:family="paragraph" style:parent-style-name="Text_20_body">
      <style:paragraph-properties fo:margin-top="0.15cm" fo:margin-bottom="0cm"/>
      <style:text-properties fo:font-size="12pt" style:font-size-asian="12pt"/>
    </style:style>
    <style:style style:name="P68" style:family="paragraph" style:parent-style-name="Text_20_body">
      <style:paragraph-properties fo:margin-top="0.009cm" fo:margin-bottom="0cm"/>
      <style:text-properties fo:font-weight="bold" style:font-weight-asian="bold"/>
    </style:style>
    <style:style style:name="P69" style:family="paragraph" style:parent-style-name="Text_20_body">
      <style:paragraph-properties fo:margin-top="0.009cm" fo:margin-bottom="0cm"/>
      <style:text-properties fo:font-size="11pt" style:font-size-asian="11pt"/>
    </style:style>
    <style:style style:name="P70" style:family="paragraph" style:parent-style-name="Text_20_body">
      <style:paragraph-properties fo:margin-top="0.009cm" fo:margin-bottom="0cm"/>
      <style:text-properties fo:font-size="11pt" fo:font-style="italic" style:font-size-asian="11pt" style:font-style-asian="italic"/>
    </style:style>
    <style:style style:name="P71" style:family="paragraph" style:parent-style-name="Text_20_body">
      <style:paragraph-properties fo:margin-left="0.25cm" fo:margin-right="1.972cm" fo:margin-top="0.284cm" fo:margin-bottom="0cm" fo:text-align="start" style:justify-single-word="false" fo:text-indent="0cm" style:auto-text-indent="false"/>
    </style:style>
    <style:style style:name="P72" style:family="paragraph" style:parent-style-name="Text_20_body">
      <style:paragraph-properties fo:margin-top="0.007cm" fo:margin-bottom="0cm"/>
      <style:text-properties fo:font-size="12pt" style:font-size-asian="12pt"/>
    </style:style>
    <style:style style:name="P73" style:family="paragraph" style:parent-style-name="Text_20_body">
      <style:paragraph-properties fo:margin-top="0.007cm" fo:margin-bottom="0cm"/>
      <style:text-properties fo:font-weight="bold" style:font-weight-asian="bold"/>
    </style:style>
    <style:style style:name="P74" style:family="paragraph" style:parent-style-name="Text_20_body">
      <style:paragraph-properties fo:margin-top="0.007cm" fo:margin-bottom="0cm"/>
      <style:text-properties fo:font-size="5pt" style:font-size-asian="5pt"/>
    </style:style>
    <style:style style:name="P75" style:family="paragraph" style:parent-style-name="Text_20_body">
      <style:paragraph-properties fo:margin-top="0.219cm" fo:margin-bottom="0cm"/>
      <style:text-properties fo:font-size="12pt" style:font-size-asian="12pt"/>
    </style:style>
    <style:style style:name="P76" style:family="paragraph" style:parent-style-name="Text_20_body">
      <style:paragraph-properties fo:margin-top="0.219cm" fo:margin-bottom="0cm"/>
      <style:text-properties fo:font-weight="bold" style:font-weight-asian="bold"/>
    </style:style>
    <style:style style:name="P77" style:family="paragraph" style:parent-style-name="Text_20_body">
      <style:paragraph-properties fo:margin-top="0.012cm" fo:margin-bottom="0cm"/>
      <style:text-properties fo:font-weight="bold" style:font-weight-asian="bold"/>
    </style:style>
    <style:style style:name="P78" style:family="paragraph" style:parent-style-name="Text_20_body">
      <style:paragraph-properties fo:margin-top="0.012cm" fo:margin-bottom="0cm"/>
      <style:text-properties fo:font-size="11pt" fo:font-style="italic" style:font-size-asian="11pt" style:font-style-asian="italic"/>
    </style:style>
    <style:style style:name="P79" style:family="paragraph" style:parent-style-name="Text_20_body">
      <style:paragraph-properties fo:margin-left="0.339cm" fo:margin-right="1.96cm" fo:margin-top="0.284cm" fo:margin-bottom="0cm" fo:line-height="115%" fo:text-align="justify" style:justify-single-word="false" fo:text-indent="0cm" style:auto-text-indent="false"/>
    </style:style>
    <style:style style:name="P80" style:family="paragraph" style:parent-style-name="Text_20_body">
      <style:paragraph-properties fo:margin-left="0.339cm" fo:margin-right="1.963cm" fo:margin-top="0.282cm" fo:margin-bottom="0cm" fo:line-height="115%" fo:text-align="justify" style:justify-single-word="false" fo:text-indent="0cm" style:auto-text-indent="false"/>
    </style:style>
    <style:style style:name="P81" style:family="paragraph" style:parent-style-name="Text_20_body">
      <style:paragraph-properties fo:margin-left="0.339cm" fo:margin-right="1.972cm" fo:margin-top="0.284cm" fo:margin-bottom="0cm" fo:line-height="115%" fo:text-indent="0cm" style:auto-text-indent="false"/>
    </style:style>
    <style:style style:name="P82" style:family="paragraph" style:parent-style-name="Text_20_body">
      <style:paragraph-properties fo:margin-top="0.148cm" fo:margin-bottom="0cm"/>
      <style:text-properties fo:font-size="12pt" style:font-size-asian="12pt"/>
    </style:style>
    <style:style style:name="P83" style:family="paragraph" style:parent-style-name="Text_20_body">
      <style:paragraph-properties fo:margin-top="0.148cm" fo:margin-bottom="0cm"/>
      <style:text-properties fo:font-style="italic" style:font-style-asian="italic"/>
    </style:style>
    <style:style style:name="P84" style:family="paragraph" style:parent-style-name="Text_20_body">
      <style:paragraph-properties fo:margin-top="0.146cm" fo:margin-bottom="0cm"/>
      <style:text-properties fo:font-size="12pt" style:font-size-asian="12pt"/>
    </style:style>
    <style:style style:name="P85" style:family="paragraph" style:parent-style-name="Text_20_body">
      <style:paragraph-properties fo:margin-top="0.22cm" fo:margin-bottom="0cm"/>
      <style:text-properties fo:font-size="12pt" style:font-size-asian="12pt"/>
    </style:style>
    <style:style style:name="P86" style:family="paragraph" style:parent-style-name="Text_20_body">
      <style:paragraph-properties fo:margin-top="0.141cm" fo:margin-bottom="0cm"/>
      <style:text-properties fo:font-size="12pt" style:font-size-asian="12pt"/>
    </style:style>
    <style:style style:name="P87" style:family="paragraph" style:parent-style-name="Text_20_body">
      <style:paragraph-properties fo:margin-top="0.09cm" fo:margin-bottom="0cm"/>
      <style:text-properties fo:font-size="11pt" fo:font-style="italic" style:font-size-asian="11pt" style:font-style-asian="italic"/>
    </style:style>
    <style:style style:name="P88" style:family="paragraph" style:parent-style-name="Text_20_body">
      <style:paragraph-properties fo:margin-top="0.289cm" fo:margin-bottom="0cm"/>
      <style:text-properties fo:font-weight="bold" style:font-weight-asian="bold"/>
    </style:style>
    <style:style style:name="P89" style:family="paragraph" style:parent-style-name="Text_20_body">
      <style:paragraph-properties fo:margin-top="0.374cm" fo:margin-bottom="0cm"/>
      <style:text-properties fo:font-size="11pt" style:font-size-asian="11pt"/>
    </style:style>
    <style:style style:name="P90" style:family="paragraph" style:parent-style-name="Text_20_body">
      <style:paragraph-properties fo:margin-top="0.374cm" fo:margin-bottom="0cm"/>
      <style:text-properties fo:font-weight="bold" style:font-weight-asian="bold"/>
    </style:style>
    <style:style style:name="P91" style:family="paragraph" style:parent-style-name="Text_20_body">
      <style:paragraph-properties fo:margin-left="0.339cm" fo:margin-right="3.776cm" fo:margin-top="0.284cm" fo:margin-bottom="0cm" fo:line-height="157%" fo:text-indent="0cm" style:auto-text-indent="false"/>
    </style:style>
    <style:style style:name="P92" style:family="paragraph" style:parent-style-name="Text_20_body">
      <style:paragraph-properties fo:margin-top="0.277cm" fo:margin-bottom="0cm"/>
      <style:text-properties fo:font-size="12pt" style:font-size-asian="12pt"/>
    </style:style>
    <style:style style:name="P93" style:family="paragraph" style:parent-style-name="Text_20_body">
      <style:paragraph-properties fo:margin-left="0.339cm" fo:margin-right="2.639cm" fo:line-height="157%" fo:text-indent="0cm" style:auto-text-indent="false"/>
    </style:style>
    <style:style style:name="P94" style:family="paragraph" style:parent-style-name="Text_20_body">
      <style:paragraph-properties fo:margin-top="0.303cm" fo:margin-bottom="0cm"/>
      <style:text-properties fo:font-size="12pt" style:font-size-asian="12pt"/>
    </style:style>
    <style:style style:name="P95" style:family="paragraph" style:parent-style-name="Text_20_body">
      <style:paragraph-properties fo:margin-top="0.228cm" fo:margin-bottom="0cm"/>
      <style:text-properties fo:font-size="11pt" style:font-size-asian="11pt"/>
    </style:style>
    <style:style style:name="P96" style:family="paragraph" style:parent-style-name="Text_20_body">
      <style:paragraph-properties fo:margin-top="0.307cm" fo:margin-bottom="0cm"/>
      <style:text-properties fo:font-size="11pt" style:font-size-asian="11pt"/>
    </style:style>
    <style:style style:name="P97" style:family="paragraph" style:parent-style-name="Text_20_body">
      <style:paragraph-properties fo:margin-top="0.095cm" fo:margin-bottom="0cm"/>
      <style:text-properties fo:font-size="10pt" fo:font-weight="bold" style:font-size-asian="10pt" style:font-weight-asian="bold"/>
    </style:style>
    <style:style style:name="P98" style:family="paragraph" style:parent-style-name="Text_20_body">
      <style:paragraph-properties fo:margin-top="0.085cm" fo:margin-bottom="0cm"/>
      <style:text-properties fo:font-weight="bold" style:font-weight-asian="bold"/>
    </style:style>
    <style:style style:name="P99" style:family="paragraph" style:parent-style-name="Text_20_body">
      <style:paragraph-properties fo:margin-top="0.085cm" fo:margin-bottom="0cm"/>
      <style:text-properties fo:font-style="italic" style:font-style-asian="italic"/>
    </style:style>
    <style:style style:name="P100" style:family="paragraph" style:parent-style-name="Text_20_body">
      <style:paragraph-properties fo:margin-left="1.665cm" fo:margin-right="3.29cm" fo:text-align="center" style:justify-single-word="false" fo:text-indent="0cm" style:auto-text-indent="false"/>
    </style:style>
    <style:style style:name="P101" style:family="paragraph" style:parent-style-name="Text_20_body">
      <style:paragraph-properties fo:margin-top="0.127cm" fo:margin-bottom="0cm"/>
      <style:text-properties fo:font-size="10pt" fo:font-style="italic" style:font-size-asian="10pt" style:font-style-asian="italic"/>
    </style:style>
    <style:style style:name="P102" style:family="paragraph" style:parent-style-name="Text_20_body">
      <style:paragraph-properties fo:margin-top="0.226cm" fo:margin-bottom="0cm"/>
      <style:text-properties fo:font-size="11pt" fo:font-style="italic" style:font-size-asian="11pt" style:font-style-asian="italic"/>
    </style:style>
    <style:style style:name="P103" style:family="paragraph" style:parent-style-name="Text_20_body">
      <style:paragraph-properties fo:margin-top="0.344cm" fo:margin-bottom="0cm"/>
      <style:text-properties fo:font-size="14pt" style:font-size-asian="14pt"/>
    </style:style>
    <style:style style:name="P104" style:family="paragraph" style:parent-style-name="Text_20_body">
      <style:paragraph-properties fo:margin-top="0.358cm" fo:margin-bottom="0cm"/>
      <style:text-properties fo:font-weight="bold" style:font-weight-asian="bold"/>
    </style:style>
    <style:style style:name="P105" style:family="paragraph" style:parent-style-name="Text_20_body">
      <style:paragraph-properties fo:margin-top="0.005cm" fo:margin-bottom="0cm"/>
      <style:text-properties fo:font-size="7pt" style:font-size-asian="7pt"/>
    </style:style>
    <style:style style:name="P106" style:family="paragraph" style:parent-style-name="Text_20_body">
      <style:paragraph-properties fo:margin-top="0.005cm" fo:margin-bottom="0cm"/>
      <style:text-properties fo:font-size="10pt" style:font-size-asian="10pt"/>
    </style:style>
    <style:style style:name="P107" style:family="paragraph" style:parent-style-name="Text_20_body">
      <style:paragraph-properties fo:margin-left="0cm" fo:margin-right="2.512cm" fo:margin-top="0.044cm" fo:margin-bottom="0cm" fo:text-align="end" style:justify-single-word="false" fo:text-indent="0cm" style:auto-text-indent="false"/>
    </style:style>
    <style:style style:name="P108" style:family="paragraph" style:parent-style-name="Text_20_body">
      <style:paragraph-properties fo:margin-top="0.395cm" fo:margin-bottom="0cm"/>
      <style:text-properties fo:font-size="10pt" style:font-size-asian="10pt"/>
    </style:style>
    <style:style style:name="P109" style:family="paragraph" style:parent-style-name="Text_20_body">
      <style:paragraph-properties fo:margin-top="0.321cm" fo:margin-bottom="0cm"/>
      <style:text-properties fo:font-size="11pt" style:font-size-asian="11pt"/>
    </style:style>
    <style:style style:name="P110" style:family="paragraph" style:parent-style-name="Text_20_body">
      <style:paragraph-properties fo:margin-left="1.094cm" fo:margin-right="0cm" fo:margin-top="0.037cm" fo:margin-bottom="0cm" fo:text-indent="0cm" style:auto-text-indent="false"/>
    </style:style>
    <style:style style:name="P111" style:family="paragraph" style:parent-style-name="Text_20_body">
      <style:paragraph-properties fo:margin-top="0.019cm" fo:margin-bottom="0cm"/>
      <style:text-properties fo:font-size="7.5pt" style:font-size-asian="7.5pt"/>
    </style:style>
    <style:style style:name="P112" style:family="paragraph" style:parent-style-name="Text_20_body">
      <style:paragraph-properties fo:margin-top="0.032cm" fo:margin-bottom="0cm"/>
      <style:text-properties fo:font-size="10pt" style:font-size-asian="10pt"/>
    </style:style>
    <style:style style:name="P113" style:family="paragraph" style:parent-style-name="Text_20_body" style:master-page-name="Converted14">
      <style:paragraph-properties fo:margin-left="1.589cm" fo:margin-right="0cm" fo:margin-top="0.132cm" fo:margin-bottom="0cm" fo:text-indent="0cm" style:auto-text-indent="false" style:page-number="auto">
        <style:tab-stops>
          <style:tab-stop style:position="11.582cm"/>
          <style:tab-stop style:position="12.816cm"/>
          <style:tab-stop style:position="14.079cm"/>
        </style:tab-stops>
      </style:paragraph-properties>
    </style:style>
    <style:style style:name="P114" style:family="paragraph" style:parent-style-name="Text_20_body">
      <style:paragraph-properties fo:margin-left="1.589cm" fo:margin-right="0cm" fo:text-indent="0cm" style:auto-text-indent="false">
        <style:tab-stops>
          <style:tab-stop style:position="2.826cm"/>
          <style:tab-stop style:position="4.087cm"/>
          <style:tab-stop style:position="5.323cm"/>
          <style:tab-stop style:position="6.585cm"/>
        </style:tab-stops>
      </style:paragraph-properties>
    </style:style>
    <style:style style:name="P115" style:family="paragraph" style:parent-style-name="Text_20_body">
      <style:paragraph-properties fo:margin-left="1.589cm" fo:margin-right="0cm" fo:margin-top="0.441cm" fo:margin-bottom="0cm" fo:text-indent="0cm" style:auto-text-indent="false">
        <style:tab-stops>
          <style:tab-stop style:position="2.826cm"/>
          <style:tab-stop style:position="4.087cm"/>
          <style:tab-stop style:position="5.323cm"/>
          <style:tab-stop style:position="6.585cm"/>
        </style:tab-stops>
      </style:paragraph-properties>
    </style:style>
    <style:style style:name="P116" style:family="paragraph" style:parent-style-name="Text_20_body">
      <style:paragraph-properties fo:margin-left="1.589cm" fo:margin-right="0cm" fo:margin-top="0.437cm" fo:margin-bottom="0cm" fo:text-indent="0cm" style:auto-text-indent="false">
        <style:tab-stops>
          <style:tab-stop style:position="6.572cm"/>
          <style:tab-stop style:position="7.833cm"/>
        </style:tab-stops>
      </style:paragraph-properties>
    </style:style>
    <style:style style:name="P117" style:family="paragraph" style:parent-style-name="Text_20_body">
      <style:paragraph-properties fo:margin-top="0.016cm" fo:margin-bottom="0cm"/>
      <style:text-properties fo:font-size="10pt" style:font-size-asian="10pt"/>
    </style:style>
    <style:style style:name="P118" style:family="paragraph" style:parent-style-name="Text_20_body">
      <style:paragraph-properties fo:margin-left="1.139cm" fo:margin-right="0cm" fo:margin-top="0.072cm" fo:margin-bottom="0cm" fo:text-indent="0cm" style:auto-text-indent="false"/>
    </style:style>
    <style:style style:name="P119" style:family="paragraph" style:parent-style-name="Text_20_body">
      <style:paragraph-properties fo:margin-left="1.139cm" fo:margin-right="0cm" fo:margin-top="0.076cm" fo:margin-bottom="0cm" fo:text-indent="0cm" style:auto-text-indent="false"/>
    </style:style>
    <style:style style:name="P120" style:family="paragraph" style:parent-style-name="Text_20_body">
      <style:paragraph-properties fo:margin-top="0.011cm" fo:margin-bottom="0cm"/>
      <style:text-properties fo:font-size="10pt" style:font-size-asian="10pt"/>
    </style:style>
    <style:style style:name="P121" style:family="paragraph" style:parent-style-name="Text_20_body">
      <style:paragraph-properties fo:margin-top="0.004cm" fo:margin-bottom="0cm"/>
      <style:text-properties fo:font-size="5pt" style:font-size-asian="5pt"/>
    </style:style>
    <style:style style:name="P122" style:family="paragraph" style:parent-style-name="Text_20_body">
      <style:paragraph-properties fo:margin-top="0.086cm" fo:margin-bottom="0cm"/>
      <style:text-properties fo:font-size="10pt" style:font-size-asian="10pt"/>
    </style:style>
    <style:style style:name="P123" style:family="paragraph" style:parent-style-name="Text_20_body">
      <style:paragraph-properties fo:margin-top="0.086cm" fo:margin-bottom="0cm"/>
      <style:text-properties fo:font-weight="bold" style:font-weight-asian="bold"/>
    </style:style>
    <style:style style:name="P124" style:family="paragraph" style:parent-style-name="Text_20_body">
      <style:paragraph-properties fo:margin-top="0.233cm" fo:margin-bottom="0cm"/>
      <style:text-properties fo:font-size="10pt" style:font-size-asian="10pt"/>
    </style:style>
    <style:style style:name="P125" style:family="paragraph" style:parent-style-name="Text_20_body">
      <style:paragraph-properties fo:margin-top="0.367cm" fo:margin-bottom="0cm"/>
      <style:text-properties fo:font-size="10pt" style:font-size-asian="10pt"/>
    </style:style>
    <style:style style:name="P126" style:family="paragraph" style:parent-style-name="Text_20_body">
      <style:paragraph-properties fo:margin-top="0.002cm" fo:margin-bottom="0cm"/>
      <style:text-properties fo:font-size="7pt" style:font-size-asian="7pt"/>
    </style:style>
    <style:style style:name="P127" style:family="paragraph" style:parent-style-name="Text_20_body">
      <style:paragraph-properties fo:margin-top="0.002cm" fo:margin-bottom="0cm"/>
      <style:text-properties fo:font-size="12pt" style:font-size-asian="12pt"/>
    </style:style>
    <style:style style:name="P128" style:family="paragraph" style:parent-style-name="Text_20_body">
      <style:paragraph-properties fo:margin-top="0.187cm" fo:margin-bottom="0cm"/>
      <style:text-properties fo:font-size="11pt" style:font-size-asian="11pt"/>
    </style:style>
    <style:style style:name="P129" style:family="paragraph" style:parent-style-name="Text_20_body">
      <style:paragraph-properties fo:margin-top="0.09cm" fo:margin-bottom="0.002cm"/>
      <style:text-properties fo:font-size="10pt" style:font-size-asian="10pt"/>
    </style:style>
    <style:style style:name="P130" style:family="paragraph" style:parent-style-name="Text_20_body">
      <style:paragraph-properties fo:margin-top="0.362cm" fo:margin-bottom="0cm"/>
      <style:text-properties fo:font-size="11pt" style:font-size-asian="11pt"/>
    </style:style>
    <style:style style:name="P131" style:family="paragraph" style:parent-style-name="Text_20_body">
      <style:paragraph-properties fo:margin-top="0.166cm" fo:margin-bottom="0cm"/>
      <style:text-properties fo:font-size="11pt" style:font-size-asian="11pt"/>
    </style:style>
    <style:style style:name="P132" style:family="paragraph" style:parent-style-name="Text_20_body">
      <style:paragraph-properties fo:margin-top="0.018cm" fo:margin-bottom="0cm"/>
      <style:text-properties fo:font-size="11pt" style:font-size-asian="11pt"/>
    </style:style>
    <style:style style:name="P133" style:family="paragraph" style:parent-style-name="Text_20_body">
      <style:paragraph-properties fo:margin-left="0.381cm" fo:margin-right="1.958cm" fo:margin-top="0.296cm" fo:margin-bottom="0cm" fo:line-height="112%" fo:text-align="justify" style:justify-single-word="false" fo:text-indent="0.707cm" style:auto-text-indent="false"/>
    </style:style>
    <style:style style:name="P134" style:family="paragraph" style:parent-style-name="Text_20_body">
      <style:paragraph-properties fo:margin-left="0.381cm" fo:margin-right="1.965cm" fo:margin-top="0.272cm" fo:margin-bottom="0cm" fo:line-height="115%" fo:text-align="justify" style:justify-single-word="false" fo:text-indent="-0.021cm" style:auto-text-indent="false"/>
    </style:style>
    <style:style style:name="P135" style:family="paragraph" style:parent-style-name="Text_20_body">
      <style:paragraph-properties fo:margin-left="0.365cm" fo:margin-right="0cm" fo:margin-top="0.305cm" fo:margin-bottom="0cm" fo:text-align="justify" style:justify-single-word="false" fo:text-indent="0cm" style:auto-text-indent="false"/>
    </style:style>
    <style:style style:name="P136" style:family="paragraph" style:parent-style-name="Text_20_body">
      <style:paragraph-properties fo:margin-left="0.381cm" fo:margin-right="1.967cm" fo:margin-top="0.309cm" fo:margin-bottom="0cm" fo:line-height="110%" fo:text-align="justify" style:justify-single-word="false" fo:text-indent="-0.042cm" style:auto-text-indent="false"/>
    </style:style>
    <style:style style:name="P137" style:family="paragraph" style:parent-style-name="Text_20_body">
      <style:paragraph-properties fo:margin-left="0.399cm" fo:margin-right="1.96cm" fo:margin-top="0.3cm" fo:margin-bottom="0cm" fo:line-height="112%" fo:text-align="justify" style:justify-single-word="false" fo:text-indent="-0.018cm" style:auto-text-indent="false"/>
    </style:style>
    <style:style style:name="P138" style:family="paragraph" style:parent-style-name="Text_20_body">
      <style:paragraph-properties fo:margin-left="0.399cm" fo:margin-right="1.963cm" fo:margin-top="0.249cm" fo:margin-bottom="0cm" fo:line-height="110%" fo:text-align="justify" style:justify-single-word="false" fo:text-indent="-0.018cm" style:auto-text-indent="false"/>
    </style:style>
    <style:style style:name="P139" style:family="paragraph" style:parent-style-name="Text_20_body">
      <style:paragraph-properties fo:margin-left="0.374cm" fo:margin-right="1.96cm" fo:margin-top="0.176cm" fo:margin-bottom="0cm" fo:line-height="112%" fo:text-align="justify" style:justify-single-word="false" fo:text-indent="-0.018cm" style:auto-text-indent="false"/>
    </style:style>
    <style:style style:name="P140" style:family="paragraph" style:parent-style-name="Text_20_body">
      <style:paragraph-properties fo:margin-left="0.356cm" fo:margin-right="1.956cm" fo:margin-top="0.323cm" fo:margin-bottom="0cm" fo:line-height="110%" fo:text-align="justify" style:justify-single-word="false" fo:text-indent="-0.018cm" style:auto-text-indent="false"/>
    </style:style>
    <style:style style:name="P141" style:family="paragraph" style:parent-style-name="Text_20_body">
      <style:paragraph-properties fo:margin-left="0.36cm" fo:margin-right="1.976cm" fo:margin-top="0.422cm" fo:margin-bottom="0cm" fo:line-height="115%" fo:text-align="justify" style:justify-single-word="false" fo:text-indent="-0.021cm" style:auto-text-indent="false"/>
    </style:style>
    <style:style style:name="P142" style:family="paragraph" style:parent-style-name="Text_20_body">
      <style:paragraph-properties fo:margin-left="0.36cm" fo:margin-right="1.97cm" fo:margin-top="0.415cm" fo:margin-bottom="0cm" fo:line-height="115%" fo:text-align="justify" style:justify-single-word="false" fo:text-indent="-0.021cm" style:auto-text-indent="false"/>
    </style:style>
    <style:style style:name="P143" style:family="paragraph" style:parent-style-name="Text_20_body">
      <style:paragraph-properties fo:margin-left="0.695cm" fo:margin-right="0cm" fo:margin-top="0.21cm" fo:margin-bottom="0cm" fo:text-indent="0cm" style:auto-text-indent="false"/>
    </style:style>
    <style:style style:name="P144" style:family="paragraph" style:parent-style-name="Text_20_body">
      <style:paragraph-properties fo:margin-top="0.129cm" fo:margin-bottom="0.002cm"/>
      <style:text-properties fo:font-size="10pt" style:font-size-asian="10pt"/>
    </style:style>
    <style:style style:name="P145" style:family="paragraph" style:parent-style-name="Text_20_body" style:master-page-name="Converted21">
      <style:paragraph-properties fo:margin-left="1.598cm" fo:margin-right="1.963cm" fo:margin-top="0.134cm" fo:margin-bottom="0cm" fo:line-height="115%" fo:text-align="justify" style:justify-single-word="false" fo:text-indent="0cm" style:auto-text-indent="false" style:page-number="auto"/>
    </style:style>
    <style:style style:name="P146" style:family="paragraph" style:parent-style-name="Text_20_body">
      <style:paragraph-properties fo:margin-top="0.164cm" fo:margin-bottom="0.002cm"/>
      <style:text-properties fo:font-size="10pt" fo:font-weight="bold" style:font-size-asian="10pt" style:font-weight-asian="bold"/>
    </style:style>
    <style:style style:name="P147" style:family="paragraph" style:parent-style-name="Text_20_body">
      <style:paragraph-properties fo:margin-top="0.175cm" fo:margin-bottom="0cm"/>
      <style:text-properties fo:font-size="10pt" fo:font-weight="bold" style:font-size-asian="10pt" style:font-weight-asian="bold"/>
    </style:style>
    <style:style style:name="P148" style:family="paragraph" style:parent-style-name="Text_20_body">
      <style:paragraph-properties fo:margin-top="0.183cm" fo:margin-bottom="0cm"/>
      <style:text-properties fo:font-size="11pt" style:font-size-asian="11pt"/>
    </style:style>
    <style:style style:name="P149" style:family="paragraph" style:parent-style-name="Text_20_body">
      <style:paragraph-properties fo:margin-top="0.083cm" fo:margin-bottom="0cm"/>
      <style:text-properties fo:font-size="11pt" style:font-size-asian="11pt"/>
    </style:style>
    <style:style style:name="P150" style:family="paragraph" style:parent-style-name="List_20_Paragraph" style:list-style-name="WWNum23">
      <style:paragraph-properties fo:margin-left="1.344cm" fo:margin-right="1.963cm" fo:margin-top="0.284cm" fo:margin-bottom="0cm" fo:line-height="115%" fo:text-align="justify" style:justify-single-word="false" fo:text-indent="-0.504cm" style:auto-text-indent="false">
        <style:tab-stops>
          <style:tab-stop style:position="1.341cm"/>
          <style:tab-stop style:position="1.344cm"/>
        </style:tab-stops>
      </style:paragraph-properties>
    </style:style>
    <style:style style:name="P151" style:family="paragraph" style:parent-style-name="List_20_Paragraph" style:list-style-name="WWNum23">
      <style:paragraph-properties fo:margin-left="1.344cm" fo:margin-right="1.963cm" fo:margin-top="0.284cm" fo:margin-bottom="0cm" fo:line-height="115%" fo:text-align="start" style:justify-single-word="false" fo:text-indent="-0.504cm" style:auto-text-indent="false">
        <style:tab-stops>
          <style:tab-stop style:position="1.341cm"/>
          <style:tab-stop style:position="1.344cm"/>
        </style:tab-stops>
      </style:paragraph-properties>
    </style:style>
    <style:style style:name="P152" style:family="paragraph" style:parent-style-name="List_20_Paragraph" style:list-style-name="WWNum25">
      <style:paragraph-properties fo:margin-left="1.344cm" fo:margin-right="1.963cm" fo:margin-top="0.282cm" fo:margin-bottom="0cm" fo:line-height="115%" fo:text-align="justify" style:justify-single-word="false" fo:text-indent="-0.504cm" style:auto-text-indent="false">
        <style:tab-stops>
          <style:tab-stop style:position="1.341cm"/>
          <style:tab-stop style:position="1.344cm"/>
        </style:tab-stops>
      </style:paragraph-properties>
    </style:style>
    <style:style style:name="P153" style:family="paragraph" style:parent-style-name="List_20_Paragraph" style:list-style-name="WWNum25">
      <style:paragraph-properties fo:margin-left="1.344cm" fo:margin-right="1.963cm" fo:margin-top="0.205cm" fo:margin-bottom="0cm" fo:line-height="115%" fo:text-align="justify" style:justify-single-word="false" fo:text-indent="-0.504cm" style:auto-text-indent="false">
        <style:tab-stops>
          <style:tab-stop style:position="1.341cm"/>
          <style:tab-stop style:position="1.344cm"/>
        </style:tab-stops>
      </style:paragraph-properties>
    </style:style>
    <style:style style:name="P154" style:family="paragraph" style:parent-style-name="List_20_Paragraph" style:list-style-name="WWNum25">
      <style:paragraph-properties fo:margin-left="1.344cm" fo:margin-right="1.963cm" fo:margin-top="0.21cm" fo:margin-bottom="0cm" fo:line-height="115%" fo:text-align="justify" style:justify-single-word="false" fo:text-indent="-0.504cm" style:auto-text-indent="false">
        <style:tab-stops>
          <style:tab-stop style:position="1.341cm"/>
          <style:tab-stop style:position="1.344cm"/>
        </style:tab-stops>
      </style:paragraph-properties>
    </style:style>
    <style:style style:name="P155" style:family="paragraph" style:parent-style-name="List_20_Paragraph" style:list-style-name="WWNum23">
      <style:paragraph-properties fo:margin-left="1.344cm" fo:margin-right="1.963cm" fo:margin-top="0.208cm" fo:margin-bottom="0cm" fo:line-height="115%" fo:text-align="justify" style:justify-single-word="false" fo:text-indent="-0.504cm" style:auto-text-indent="false">
        <style:tab-stops>
          <style:tab-stop style:position="1.341cm"/>
          <style:tab-stop style:position="1.344cm"/>
        </style:tab-stops>
      </style:paragraph-properties>
    </style:style>
    <style:style style:name="P156" style:family="paragraph" style:parent-style-name="List_20_Paragraph" style:list-style-name="WWNum25">
      <style:paragraph-properties fo:margin-left="1.344cm" fo:margin-right="1.958cm" fo:margin-top="0.21cm" fo:margin-bottom="0cm" fo:line-height="115%" fo:text-align="justify" style:justify-single-word="false" fo:text-indent="-0.504cm" style:auto-text-indent="false">
        <style:tab-stops>
          <style:tab-stop style:position="1.341cm"/>
          <style:tab-stop style:position="1.344cm"/>
        </style:tab-stops>
      </style:paragraph-properties>
    </style:style>
    <style:style style:name="P157" style:family="paragraph" style:parent-style-name="List_20_Paragraph" style:list-style-name="WWNum24">
      <style:paragraph-properties fo:margin-left="1.344cm" fo:margin-right="1.958cm" fo:margin-top="0.215cm" fo:margin-bottom="0cm" fo:line-height="115%" fo:text-align="justify" style:justify-single-word="false" fo:text-indent="-0.504cm" style:auto-text-indent="false">
        <style:tab-stops>
          <style:tab-stop style:position="1.341cm"/>
          <style:tab-stop style:position="1.344cm"/>
        </style:tab-stops>
      </style:paragraph-properties>
    </style:style>
    <style:style style:name="P158" style:family="paragraph" style:parent-style-name="List_20_Paragraph" style:list-style-name="WWNum18">
      <style:paragraph-properties fo:margin-left="1.344cm" fo:margin-right="1.958cm" fo:margin-top="0.215cm" fo:margin-bottom="0cm" fo:line-height="115%" fo:text-align="justify" style:justify-single-word="false" fo:text-indent="-0.504cm" style:auto-text-indent="false">
        <style:tab-stops>
          <style:tab-stop style:position="1.341cm"/>
          <style:tab-stop style:position="1.344cm"/>
        </style:tab-stops>
      </style:paragraph-properties>
    </style:style>
    <style:style style:name="P159" style:family="paragraph" style:parent-style-name="List_20_Paragraph" style:list-style-name="WWNum24">
      <style:paragraph-properties fo:margin-left="1.344cm" fo:margin-right="1.958cm" fo:margin-top="0.213cm" fo:margin-bottom="0cm" fo:line-height="115%" fo:text-align="justify" style:justify-single-word="false" fo:text-indent="-0.504cm" style:auto-text-indent="false">
        <style:tab-stops>
          <style:tab-stop style:position="1.341cm"/>
          <style:tab-stop style:position="1.344cm"/>
        </style:tab-stops>
      </style:paragraph-properties>
    </style:style>
    <style:style style:name="P160" style:family="paragraph" style:parent-style-name="List_20_Paragraph" style:list-style-name="WWNum18">
      <style:paragraph-properties fo:margin-left="1.344cm" fo:margin-right="1.958cm" fo:margin-top="0.213cm" fo:margin-bottom="0cm" fo:line-height="115%" fo:text-align="justify" style:justify-single-word="false" fo:text-indent="-0.504cm" style:auto-text-indent="false">
        <style:tab-stops>
          <style:tab-stop style:position="1.341cm"/>
          <style:tab-stop style:position="1.344cm"/>
        </style:tab-stops>
      </style:paragraph-properties>
    </style:style>
    <style:style style:name="P161" style:family="paragraph" style:parent-style-name="List_20_Paragraph" style:list-style-name="WWNum18">
      <style:paragraph-properties fo:margin-left="1.344cm" fo:margin-right="1.958cm" fo:margin-top="0.208cm" fo:margin-bottom="0cm" fo:line-height="115%" fo:text-align="justify" style:justify-single-word="false" fo:text-indent="-0.504cm" style:auto-text-indent="false">
        <style:tab-stops>
          <style:tab-stop style:position="1.341cm"/>
          <style:tab-stop style:position="1.344cm"/>
        </style:tab-stops>
      </style:paragraph-properties>
    </style:style>
    <style:style style:name="P162" style:family="paragraph" style:parent-style-name="List_20_Paragraph" style:list-style-name="WWNum24">
      <style:paragraph-properties fo:margin-left="1.344cm" fo:margin-right="1.954cm" fo:margin-top="0.284cm" fo:margin-bottom="0cm" fo:line-height="115%" fo:text-align="justify" style:justify-single-word="false" fo:text-indent="-0.504cm" style:auto-text-indent="false">
        <style:tab-stops>
          <style:tab-stop style:position="1.341cm"/>
          <style:tab-stop style:position="1.344cm"/>
        </style:tab-stops>
      </style:paragraph-properties>
    </style:style>
    <style:style style:name="P163" style:family="paragraph" style:parent-style-name="List_20_Paragraph" style:list-style-name="WWNum25">
      <style:paragraph-properties fo:margin-left="1.344cm" fo:margin-right="1.954cm" fo:margin-top="0.213cm" fo:margin-bottom="0cm" fo:line-height="115%" fo:text-align="justify" style:justify-single-word="false" fo:text-indent="-0.504cm" style:auto-text-indent="false">
        <style:tab-stops>
          <style:tab-stop style:position="1.341cm"/>
          <style:tab-stop style:position="1.344cm"/>
        </style:tab-stops>
      </style:paragraph-properties>
    </style:style>
    <style:style style:name="P164" style:family="paragraph" style:parent-style-name="List_20_Paragraph" style:list-style-name="WWNum18">
      <style:paragraph-properties fo:margin-left="1.344cm" fo:margin-right="1.954cm" fo:margin-top="0.213cm" fo:margin-bottom="0cm" fo:line-height="115%" fo:text-align="justify" style:justify-single-word="false" fo:text-indent="-0.504cm" style:auto-text-indent="false">
        <style:tab-stops>
          <style:tab-stop style:position="1.341cm"/>
          <style:tab-stop style:position="1.344cm"/>
        </style:tab-stops>
      </style:paragraph-properties>
    </style:style>
    <style:style style:name="P165" style:family="paragraph" style:parent-style-name="List_20_Paragraph" style:list-style-name="WWNum25">
      <style:paragraph-properties fo:margin-left="1.344cm" fo:margin-right="1.956cm" fo:margin-top="0.213cm" fo:margin-bottom="0cm" fo:line-height="115%" fo:text-align="justify" style:justify-single-word="false" fo:text-indent="-0.504cm" style:auto-text-indent="false">
        <style:tab-stops>
          <style:tab-stop style:position="1.341cm"/>
          <style:tab-stop style:position="1.344cm"/>
        </style:tab-stops>
      </style:paragraph-properties>
    </style:style>
    <style:style style:name="P166" style:family="paragraph" style:parent-style-name="List_20_Paragraph" style:list-style-name="WWNum13">
      <style:paragraph-properties fo:margin-left="1.344cm" fo:margin-right="1.956cm" fo:margin-top="0.213cm" fo:margin-bottom="0cm" fo:line-height="115%" fo:text-align="justify" style:justify-single-word="false" fo:text-indent="-0.504cm" style:auto-text-indent="false">
        <style:tab-stops>
          <style:tab-stop style:position="1.341cm"/>
          <style:tab-stop style:position="1.344cm"/>
        </style:tab-stops>
      </style:paragraph-properties>
    </style:style>
    <style:style style:name="P167" style:family="paragraph" style:parent-style-name="List_20_Paragraph" style:list-style-name="WWNum25">
      <style:paragraph-properties fo:margin-left="1.344cm" fo:margin-right="1.956cm" fo:margin-top="0.213cm" fo:margin-bottom="0cm" fo:line-height="115%" fo:text-align="justify" style:justify-single-word="false" fo:text-indent="-0.504cm" style:auto-text-indent="false">
        <style:tab-stops>
          <style:tab-stop style:position="1.344cm"/>
          <style:tab-stop style:position="1.586cm"/>
        </style:tab-stops>
      </style:paragraph-properties>
    </style:style>
    <style:style style:name="P168" style:family="paragraph" style:parent-style-name="List_20_Paragraph" style:list-style-name="WWNum25">
      <style:paragraph-properties fo:margin-left="1.344cm" fo:margin-right="1.956cm" fo:margin-top="0.212cm" fo:margin-bottom="0cm" fo:line-height="115%" fo:text-align="justify" style:justify-single-word="false" fo:text-indent="-0.504cm" style:auto-text-indent="false">
        <style:tab-stops>
          <style:tab-stop style:position="1.341cm"/>
          <style:tab-stop style:position="1.344cm"/>
        </style:tab-stops>
      </style:paragraph-properties>
    </style:style>
    <style:style style:name="P169" style:family="paragraph" style:parent-style-name="List_20_Paragraph" style:list-style-name="WWNum18">
      <style:paragraph-properties fo:margin-left="1.344cm" fo:margin-right="1.956cm" fo:margin-top="0.212cm" fo:margin-bottom="0cm" fo:line-height="115%" fo:text-align="justify" style:justify-single-word="false" fo:text-indent="-0.504cm" style:auto-text-indent="false">
        <style:tab-stops>
          <style:tab-stop style:position="1.341cm"/>
          <style:tab-stop style:position="1.344cm"/>
        </style:tab-stops>
      </style:paragraph-properties>
    </style:style>
    <style:style style:name="P170" style:family="paragraph" style:parent-style-name="List_20_Paragraph" style:list-style-name="WWNum24">
      <style:paragraph-properties fo:margin-left="1.344cm" fo:margin-right="1.96cm" fo:margin-top="0.284cm" fo:margin-bottom="0cm" fo:line-height="115%" fo:text-align="justify" style:justify-single-word="false" fo:text-indent="-0.504cm" style:auto-text-indent="false">
        <style:tab-stops>
          <style:tab-stop style:position="1.341cm"/>
          <style:tab-stop style:position="1.344cm"/>
        </style:tab-stops>
      </style:paragraph-properties>
    </style:style>
    <style:style style:name="P171" style:family="paragraph" style:parent-style-name="List_20_Paragraph" style:list-style-name="WWNum25">
      <style:paragraph-properties fo:margin-left="1.344cm" fo:margin-right="1.96cm" fo:margin-top="0.21cm" fo:margin-bottom="0cm" fo:line-height="115%" fo:text-align="justify" style:justify-single-word="false" fo:text-indent="-0.504cm" style:auto-text-indent="false">
        <style:tab-stops>
          <style:tab-stop style:position="1.341cm"/>
          <style:tab-stop style:position="1.344cm"/>
        </style:tab-stops>
      </style:paragraph-properties>
    </style:style>
    <style:style style:name="P172" style:family="paragraph" style:parent-style-name="List_20_Paragraph" style:list-style-name="WWNum24">
      <style:paragraph-properties fo:margin-left="1.344cm" fo:margin-right="1.96cm" fo:margin-top="0.21cm" fo:margin-bottom="0cm" fo:line-height="115%" fo:text-align="justify" style:justify-single-word="false" fo:text-indent="-0.504cm" style:auto-text-indent="false">
        <style:tab-stops>
          <style:tab-stop style:position="1.341cm"/>
          <style:tab-stop style:position="1.344cm"/>
        </style:tab-stops>
      </style:paragraph-properties>
    </style:style>
    <style:style style:name="P173" style:family="paragraph" style:parent-style-name="List_20_Paragraph" style:list-style-name="WWNum25">
      <style:paragraph-properties fo:margin-left="1.344cm" fo:margin-right="1.96cm" fo:margin-top="0.213cm" fo:margin-bottom="0cm" fo:line-height="115%" fo:text-align="justify" style:justify-single-word="false" fo:text-indent="-0.504cm" style:auto-text-indent="false">
        <style:tab-stops>
          <style:tab-stop style:position="1.341cm"/>
          <style:tab-stop style:position="1.344cm"/>
        </style:tab-stops>
      </style:paragraph-properties>
    </style:style>
    <style:style style:name="P174" style:family="paragraph" style:parent-style-name="List_20_Paragraph" style:list-style-name="WWNum24">
      <style:paragraph-properties fo:margin-left="1.344cm" fo:margin-right="1.96cm" fo:margin-top="0.213cm" fo:margin-bottom="0cm" fo:line-height="115%" fo:text-align="justify" style:justify-single-word="false" fo:text-indent="-0.504cm" style:auto-text-indent="false">
        <style:tab-stops>
          <style:tab-stop style:position="1.341cm"/>
          <style:tab-stop style:position="1.344cm"/>
        </style:tab-stops>
      </style:paragraph-properties>
    </style:style>
    <style:style style:name="P175" style:family="paragraph" style:parent-style-name="List_20_Paragraph" style:list-style-name="WWNum24">
      <style:paragraph-properties fo:margin-left="1.344cm" fo:margin-right="1.96cm" fo:margin-top="0.212cm" fo:margin-bottom="0cm" fo:line-height="115%" fo:text-align="justify" style:justify-single-word="false" fo:text-indent="-0.504cm" style:auto-text-indent="false">
        <style:tab-stops>
          <style:tab-stop style:position="1.341cm"/>
          <style:tab-stop style:position="1.344cm"/>
        </style:tab-stops>
      </style:paragraph-properties>
    </style:style>
    <style:style style:name="P176" style:family="paragraph" style:parent-style-name="List_20_Paragraph" style:list-style-name="WWNum13">
      <style:paragraph-properties fo:margin-left="1.344cm" fo:margin-right="1.96cm" fo:margin-top="0.289cm" fo:margin-bottom="0cm" fo:line-height="115%" fo:text-align="justify" style:justify-single-word="false" fo:text-indent="-0.504cm" style:auto-text-indent="false">
        <style:tab-stops>
          <style:tab-stop style:position="1.341cm"/>
          <style:tab-stop style:position="1.344cm"/>
        </style:tab-stops>
      </style:paragraph-properties>
    </style:style>
    <style:style style:name="P177" style:family="paragraph" style:parent-style-name="List_20_Paragraph" style:list-style-name="WWNum25">
      <style:paragraph-properties fo:margin-left="1.589cm" fo:margin-right="1.954cm" fo:margin-top="0.21cm" fo:margin-bottom="0cm" fo:line-height="115%" fo:text-align="justify" style:justify-single-word="false" fo:text-indent="-0.75cm" style:auto-text-indent="false">
        <style:tab-stops>
          <style:tab-stop style:position="1.586cm"/>
          <style:tab-stop style:position="1.589cm"/>
        </style:tab-stops>
      </style:paragraph-properties>
    </style:style>
    <style:style style:name="P178" style:family="paragraph" style:parent-style-name="List_20_Paragraph" style:list-style-name="WWNum25">
      <style:paragraph-properties fo:margin-left="1.589cm" fo:margin-right="1.958cm" fo:margin-top="0.213cm" fo:margin-bottom="0cm" fo:line-height="115%" fo:text-align="justify" style:justify-single-word="false" fo:text-indent="-0.75cm" style:auto-text-indent="false">
        <style:tab-stops>
          <style:tab-stop style:position="1.586cm"/>
          <style:tab-stop style:position="1.589cm"/>
        </style:tab-stops>
      </style:paragraph-properties>
    </style:style>
    <style:style style:name="P179" style:family="paragraph" style:parent-style-name="List_20_Paragraph" style:list-style-name="WWNum23">
      <style:paragraph-properties fo:margin-left="0.838cm" fo:margin-right="0cm" fo:margin-top="0.284cm" fo:margin-bottom="0cm" fo:line-height="100%" fo:text-align="start" style:justify-single-word="false" fo:text-indent="-0.499cm" style:auto-text-indent="false">
        <style:tab-stops>
          <style:tab-stop style:position="0.838cm"/>
        </style:tab-stops>
      </style:paragraph-properties>
    </style:style>
    <style:style style:name="P180" style:family="paragraph" style:parent-style-name="List_20_Paragraph" style:list-style-name="WWNum10">
      <style:paragraph-properties fo:margin-left="0.838cm" fo:margin-right="0cm" fo:margin-top="0.284cm" fo:margin-bottom="0cm" fo:line-height="100%" fo:text-align="justify" style:justify-single-word="false" fo:text-indent="-0.499cm" style:auto-text-indent="false">
        <style:tab-stops>
          <style:tab-stop style:position="0.838cm"/>
        </style:tab-stops>
      </style:paragraph-properties>
    </style:style>
    <style:style style:name="P181" style:family="paragraph" style:parent-style-name="List_20_Paragraph" style:list-style-name="WWNum7">
      <style:paragraph-properties fo:margin-left="0.838cm" fo:margin-right="0cm" fo:margin-top="0.284cm" fo:margin-bottom="0cm" fo:line-height="100%" fo:text-align="justify" style:justify-single-word="false" fo:text-indent="-0.499cm" style:auto-text-indent="false">
        <style:tab-stops>
          <style:tab-stop style:position="0.838cm"/>
        </style:tab-stops>
      </style:paragraph-properties>
    </style:style>
    <style:style style:name="P182" style:family="paragraph" style:parent-style-name="List_20_Paragraph" style:list-style-name="WWNum24">
      <style:paragraph-properties fo:margin-left="0.838cm" fo:margin-right="0cm" fo:margin-top="0.288cm" fo:margin-bottom="0cm" fo:line-height="100%" fo:text-align="start" style:justify-single-word="false" fo:text-indent="-0.499cm" style:auto-text-indent="false">
        <style:tab-stops>
          <style:tab-stop style:position="0.838cm"/>
        </style:tab-stops>
      </style:paragraph-properties>
    </style:style>
    <style:style style:name="P183" style:family="paragraph" style:parent-style-name="List_20_Paragraph" style:list-style-name="WWNum10">
      <style:paragraph-properties fo:margin-left="0.838cm" fo:margin-right="0cm" fo:margin-top="0.288cm" fo:margin-bottom="0cm" fo:line-height="100%" fo:text-align="start" style:justify-single-word="false" fo:text-indent="-0.499cm" style:auto-text-indent="false">
        <style:tab-stops>
          <style:tab-stop style:position="0.838cm"/>
        </style:tab-stops>
      </style:paragraph-properties>
    </style:style>
    <style:style style:name="P184" style:family="paragraph" style:parent-style-name="List_20_Paragraph" style:list-style-name="WWNum23">
      <style:paragraph-properties fo:margin-left="0.838cm" fo:margin-right="0cm" fo:margin-top="0.213cm" fo:margin-bottom="0cm" fo:line-height="100%" fo:text-align="justify" style:justify-single-word="false" fo:text-indent="-0.499cm" style:auto-text-indent="false">
        <style:tab-stops>
          <style:tab-stop style:position="0.838cm"/>
        </style:tab-stops>
      </style:paragraph-properties>
    </style:style>
    <style:style style:name="P185" style:family="paragraph" style:parent-style-name="List_20_Paragraph" style:list-style-name="WWNum6">
      <style:paragraph-properties fo:margin-left="0.838cm" fo:margin-right="0cm" fo:margin-top="0.213cm" fo:margin-bottom="0cm" fo:line-height="100%" fo:text-align="justify" style:justify-single-word="false" fo:text-indent="-0.499cm" style:auto-text-indent="false">
        <style:tab-stops>
          <style:tab-stop style:position="0.838cm"/>
        </style:tab-stops>
      </style:paragraph-properties>
    </style:style>
    <style:style style:name="P186" style:family="paragraph" style:parent-style-name="List_20_Paragraph" style:list-style-name="WWNum23">
      <style:paragraph-properties fo:margin-left="0.838cm" fo:margin-right="0cm" fo:margin-top="0.21cm" fo:margin-bottom="0cm" fo:line-height="100%" fo:text-align="justify" style:justify-single-word="false" fo:text-indent="-0.499cm" style:auto-text-indent="false">
        <style:tab-stops>
          <style:tab-stop style:position="0.838cm"/>
        </style:tab-stops>
      </style:paragraph-properties>
    </style:style>
    <style:style style:name="P187" style:family="paragraph" style:parent-style-name="List_20_Paragraph" style:list-style-name="WWNum21">
      <style:paragraph-properties fo:margin-left="0.838cm" fo:margin-right="0cm" fo:margin-top="0.289cm" fo:margin-bottom="0cm" fo:line-height="100%" fo:text-align="start" style:justify-single-word="false" fo:text-indent="-0.499cm" style:auto-text-indent="false">
        <style:tab-stops>
          <style:tab-stop style:position="0.838cm"/>
        </style:tab-stops>
      </style:paragraph-properties>
    </style:style>
    <style:style style:name="P188" style:family="paragraph" style:parent-style-name="List_20_Paragraph" style:list-style-name="WWNum21">
      <style:paragraph-properties fo:margin-left="0.838cm" fo:margin-right="0cm" fo:margin-top="0.282cm" fo:margin-bottom="0cm" fo:line-height="100%" fo:text-align="start" style:justify-single-word="false" fo:text-indent="-0.499cm" style:auto-text-indent="false">
        <style:tab-stops>
          <style:tab-stop style:position="0.838cm"/>
        </style:tab-stops>
      </style:paragraph-properties>
    </style:style>
    <style:style style:name="P189" style:family="paragraph" style:parent-style-name="List_20_Paragraph" style:list-style-name="WWNum12">
      <style:paragraph-properties fo:margin-left="0.838cm" fo:margin-right="0cm" fo:margin-top="0.208cm" fo:margin-bottom="0cm" fo:line-height="100%" fo:text-align="start" style:justify-single-word="false" fo:text-indent="-0.499cm" style:auto-text-indent="false">
        <style:tab-stops>
          <style:tab-stop style:position="0.838cm"/>
        </style:tab-stops>
      </style:paragraph-properties>
    </style:style>
    <style:style style:name="P190" style:family="paragraph" style:parent-style-name="List_20_Paragraph" style:list-style-name="WWNum11">
      <style:paragraph-properties fo:margin-left="0.838cm" fo:margin-right="0cm" fo:margin-top="0.205cm" fo:margin-bottom="0cm" fo:line-height="100%" fo:text-align="justify" style:justify-single-word="false" fo:text-indent="-0.499cm" style:auto-text-indent="false">
        <style:tab-stops>
          <style:tab-stop style:position="0.838cm"/>
        </style:tab-stops>
      </style:paragraph-properties>
    </style:style>
    <style:style style:name="P191" style:family="paragraph" style:parent-style-name="List_20_Paragraph" style:list-style-name="WWNum23">
      <style:paragraph-properties fo:margin-left="1.341cm" fo:margin-right="0cm" fo:margin-top="0.284cm" fo:margin-bottom="0cm" fo:line-height="100%" fo:text-align="start" style:justify-single-word="false" fo:text-indent="-0.501cm" style:auto-text-indent="false">
        <style:tab-stops>
          <style:tab-stop style:position="1.341cm"/>
        </style:tab-stops>
      </style:paragraph-properties>
    </style:style>
    <style:style style:name="P192" style:family="paragraph" style:parent-style-name="List_20_Paragraph" style:list-style-name="WWNum20">
      <style:paragraph-properties fo:margin-left="1.341cm" fo:margin-right="0cm" fo:margin-top="0.284cm" fo:margin-bottom="0cm" fo:line-height="100%" fo:text-align="start" style:justify-single-word="false" fo:text-indent="-0.501cm" style:auto-text-indent="false">
        <style:tab-stops>
          <style:tab-stop style:position="1.341cm"/>
        </style:tab-stops>
      </style:paragraph-properties>
    </style:style>
    <style:style style:name="P193" style:family="paragraph" style:parent-style-name="List_20_Paragraph" style:list-style-name="WWNum6">
      <style:paragraph-properties fo:margin-left="1.341cm" fo:margin-right="0cm" fo:margin-top="0.284cm" fo:margin-bottom="0cm" fo:line-height="100%" fo:text-align="start" style:justify-single-word="false" fo:text-indent="-0.501cm" style:auto-text-indent="false">
        <style:tab-stops>
          <style:tab-stop style:position="1.341cm"/>
        </style:tab-stops>
      </style:paragraph-properties>
    </style:style>
    <style:style style:name="P194" style:family="paragraph" style:parent-style-name="List_20_Paragraph" style:list-style-name="WWNum24">
      <style:paragraph-properties fo:margin-left="1.341cm" fo:margin-right="0cm" fo:margin-top="0.212cm" fo:margin-bottom="0cm" fo:line-height="100%" fo:text-align="justify" style:justify-single-word="false" fo:text-indent="-0.501cm" style:auto-text-indent="false">
        <style:tab-stops>
          <style:tab-stop style:position="1.341cm"/>
        </style:tab-stops>
      </style:paragraph-properties>
    </style:style>
    <style:style style:name="P195" style:family="paragraph" style:parent-style-name="List_20_Paragraph" style:list-style-name="WWNum23">
      <style:paragraph-properties fo:margin-left="1.341cm" fo:margin-right="0cm" fo:margin-top="0.213cm" fo:margin-bottom="0cm" fo:line-height="100%" fo:text-align="start" style:justify-single-word="false" fo:text-indent="-0.501cm" style:auto-text-indent="false">
        <style:tab-stops>
          <style:tab-stop style:position="1.341cm"/>
        </style:tab-stops>
      </style:paragraph-properties>
    </style:style>
    <style:style style:name="P196" style:family="paragraph" style:parent-style-name="List_20_Paragraph" style:list-style-name="WWNum21">
      <style:paragraph-properties fo:margin-left="1.341cm" fo:margin-right="0cm" fo:margin-top="0.208cm" fo:margin-bottom="0cm" fo:line-height="100%" fo:text-align="start" style:justify-single-word="false" fo:text-indent="-0.501cm" style:auto-text-indent="false">
        <style:tab-stops>
          <style:tab-stop style:position="1.341cm"/>
        </style:tab-stops>
      </style:paragraph-properties>
    </style:style>
    <style:style style:name="P197" style:family="paragraph" style:parent-style-name="List_20_Paragraph" style:list-style-name="WWNum21">
      <style:paragraph-properties fo:margin-left="1.341cm" fo:margin-right="0cm" fo:margin-top="0.289cm" fo:margin-bottom="0cm" fo:line-height="100%" fo:text-align="start" style:justify-single-word="false" fo:text-indent="-0.501cm" style:auto-text-indent="false">
        <style:tab-stops>
          <style:tab-stop style:position="1.341cm"/>
        </style:tab-stops>
      </style:paragraph-properties>
    </style:style>
    <style:style style:name="P198" style:family="paragraph" style:parent-style-name="List_20_Paragraph" style:list-style-name="WWNum20">
      <style:paragraph-properties fo:margin-left="1.341cm" fo:margin-right="0cm" fo:margin-top="0.289cm" fo:margin-bottom="0cm" fo:line-height="100%" fo:text-align="start" style:justify-single-word="false" fo:text-indent="-0.501cm" style:auto-text-indent="false">
        <style:tab-stops>
          <style:tab-stop style:position="1.341cm"/>
        </style:tab-stops>
      </style:paragraph-properties>
    </style:style>
    <style:style style:name="P199" style:family="paragraph" style:parent-style-name="List_20_Paragraph" style:list-style-name="WWNum6">
      <style:paragraph-properties fo:margin-left="1.341cm" fo:margin-right="0cm" fo:margin-top="0.289cm" fo:margin-bottom="0cm" fo:line-height="100%" fo:text-align="start" style:justify-single-word="false" fo:text-indent="-0.501cm" style:auto-text-indent="false">
        <style:tab-stops>
          <style:tab-stop style:position="1.341cm"/>
        </style:tab-stops>
      </style:paragraph-properties>
    </style:style>
    <style:style style:name="P200" style:family="paragraph" style:parent-style-name="List_20_Paragraph" style:list-style-name="WWNum20">
      <style:paragraph-properties fo:margin-left="1.341cm" fo:margin-right="0cm" fo:margin-top="0.21cm" fo:margin-bottom="0cm" fo:line-height="100%" fo:text-align="start" style:justify-single-word="false" fo:text-indent="-0.501cm" style:auto-text-indent="false">
        <style:tab-stops>
          <style:tab-stop style:position="1.341cm"/>
        </style:tab-stops>
      </style:paragraph-properties>
    </style:style>
    <style:style style:name="P201" style:family="paragraph" style:parent-style-name="List_20_Paragraph" style:list-style-name="WWNum20">
      <style:paragraph-properties fo:margin-left="1.341cm" fo:margin-right="0cm" fo:margin-top="0.282cm" fo:margin-bottom="0cm" fo:line-height="100%" fo:text-align="start" style:justify-single-word="false" fo:text-indent="-0.501cm" style:auto-text-indent="false">
        <style:tab-stops>
          <style:tab-stop style:position="1.341cm"/>
        </style:tab-stops>
      </style:paragraph-properties>
    </style:style>
    <style:style style:name="P202" style:family="paragraph" style:parent-style-name="List_20_Paragraph" style:list-style-name="WWNum6">
      <style:paragraph-properties fo:margin-left="1.341cm" fo:margin-right="0cm" fo:margin-top="0.282cm" fo:margin-bottom="0cm" fo:line-height="100%" fo:text-align="start" style:justify-single-word="false" fo:text-indent="-0.501cm" style:auto-text-indent="false">
        <style:tab-stops>
          <style:tab-stop style:position="1.341cm"/>
        </style:tab-stops>
      </style:paragraph-properties>
    </style:style>
    <style:style style:name="P203" style:family="paragraph" style:parent-style-name="List_20_Paragraph" style:list-style-name="WWNum19">
      <style:paragraph-properties fo:margin-left="1.341cm" fo:margin-right="0cm" fo:margin-top="0.288cm" fo:margin-bottom="0cm" fo:line-height="100%" fo:text-align="start" style:justify-single-word="false" fo:text-indent="-0.501cm" style:auto-text-indent="false">
        <style:tab-stops>
          <style:tab-stop style:position="1.341cm"/>
        </style:tab-stops>
      </style:paragraph-properties>
    </style:style>
    <style:style style:name="P204" style:family="paragraph" style:parent-style-name="List_20_Paragraph" style:list-style-name="WWNum13" style:master-page-name="Converted4">
      <style:paragraph-properties fo:margin-left="1.341cm" fo:margin-right="0cm" fo:margin-top="0.134cm" fo:margin-bottom="0cm" fo:line-height="100%" fo:text-align="start" style:justify-single-word="false" fo:text-indent="-0.501cm" style:auto-text-indent="false" style:page-number="auto">
        <style:tab-stops>
          <style:tab-stop style:position="1.341cm"/>
        </style:tab-stops>
      </style:paragraph-properties>
    </style:style>
    <style:style style:name="P205" style:family="paragraph" style:parent-style-name="List_20_Paragraph" style:list-style-name="WWNum24">
      <style:paragraph-properties fo:margin-left="0.84cm" fo:margin-right="1.967cm" fo:margin-top="0.213cm" fo:margin-bottom="0cm" fo:line-height="115%" fo:text-align="justify" style:justify-single-word="false" fo:text-indent="-0.637cm" style:auto-text-indent="false">
        <style:tab-stops>
          <style:tab-stop style:position="0.84cm"/>
        </style:tab-stops>
      </style:paragraph-properties>
    </style:style>
    <style:style style:name="P206" style:family="paragraph" style:parent-style-name="List_20_Paragraph" style:list-style-name="WWNum23">
      <style:paragraph-properties fo:margin-left="1.344cm" fo:margin-right="1.953cm" fo:margin-top="0.282cm" fo:margin-bottom="0cm" fo:line-height="115%" fo:text-align="justify" style:justify-single-word="false" fo:text-indent="-0.504cm" style:auto-text-indent="false">
        <style:tab-stops>
          <style:tab-stop style:position="1.341cm"/>
          <style:tab-stop style:position="1.344cm"/>
        </style:tab-stops>
      </style:paragraph-properties>
    </style:style>
    <style:style style:name="P207" style:family="paragraph" style:parent-style-name="List_20_Paragraph" style:list-style-name="WWNum23">
      <style:paragraph-properties fo:margin-left="1.344cm" fo:margin-right="1.967cm" fo:margin-top="0.206cm" fo:margin-bottom="0cm" fo:line-height="115%" fo:text-align="justify" style:justify-single-word="false" fo:text-indent="-0.504cm" style:auto-text-indent="false">
        <style:tab-stops>
          <style:tab-stop style:position="1.341cm"/>
          <style:tab-stop style:position="1.344cm"/>
        </style:tab-stops>
      </style:paragraph-properties>
    </style:style>
    <style:style style:name="P208" style:family="paragraph" style:parent-style-name="List_20_Paragraph" style:list-style-name="WWNum13">
      <style:paragraph-properties fo:margin-left="1.344cm" fo:margin-right="1.967cm" fo:margin-top="0.208cm" fo:margin-bottom="0cm" fo:line-height="115%" fo:text-align="justify" style:justify-single-word="false" fo:text-indent="-0.504cm" style:auto-text-indent="false">
        <style:tab-stops>
          <style:tab-stop style:position="1.341cm"/>
          <style:tab-stop style:position="1.344cm"/>
        </style:tab-stops>
      </style:paragraph-properties>
    </style:style>
    <style:style style:name="P209" style:family="paragraph" style:parent-style-name="List_20_Paragraph" style:list-style-name="WWNum13">
      <style:paragraph-properties fo:margin-left="1.344cm" fo:margin-right="1.967cm" fo:margin-top="0.205cm" fo:margin-bottom="0cm" fo:line-height="115%" fo:text-align="justify" style:justify-single-word="false" fo:text-indent="-0.504cm" style:auto-text-indent="false">
        <style:tab-stops>
          <style:tab-stop style:position="1.341cm"/>
          <style:tab-stop style:position="1.344cm"/>
        </style:tab-stops>
      </style:paragraph-properties>
    </style:style>
    <style:style style:name="P210" style:family="paragraph" style:parent-style-name="List_20_Paragraph" style:list-style-name="WWNum19">
      <style:paragraph-properties fo:margin-left="0.84cm" fo:margin-right="1.96cm" fo:margin-top="0.284cm" fo:margin-bottom="0cm" fo:line-height="115%" fo:text-align="justify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11" style:family="paragraph" style:parent-style-name="List_20_Paragraph" style:list-style-name="WWNum6">
      <style:paragraph-properties fo:margin-left="0.84cm" fo:margin-right="1.96cm" fo:margin-top="0.284cm" fo:margin-bottom="0cm" fo:line-height="115%" fo:text-align="justify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12" style:family="paragraph" style:parent-style-name="List_20_Paragraph" style:list-style-name="WWNum23">
      <style:paragraph-properties fo:margin-left="0.84cm" fo:margin-right="1.96cm" fo:margin-top="0.205cm" fo:margin-bottom="0cm" fo:line-height="115%" fo:text-align="justify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13" style:family="paragraph" style:parent-style-name="List_20_Paragraph" style:list-style-name="WWNum15">
      <style:paragraph-properties fo:margin-left="0.84cm" fo:margin-right="1.96cm" fo:margin-top="0.212cm" fo:margin-bottom="0cm" fo:line-height="115%" fo:text-align="justify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14" style:family="paragraph" style:parent-style-name="List_20_Paragraph" style:list-style-name="WWNum11">
      <style:paragraph-properties fo:margin-left="0.84cm" fo:margin-right="1.96cm" fo:margin-top="0.288cm" fo:margin-bottom="0cm" fo:line-height="115%" fo:text-align="justify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15" style:family="paragraph" style:parent-style-name="List_20_Paragraph" style:list-style-name="WWNum10">
      <style:paragraph-properties fo:margin-left="0.84cm" fo:margin-right="1.96cm" fo:margin-top="0.208cm" fo:margin-bottom="0cm" fo:line-height="115%" fo:text-align="justify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16" style:family="paragraph" style:parent-style-name="List_20_Paragraph" style:list-style-name="WWNum9">
      <style:paragraph-properties fo:margin-left="0.84cm" fo:margin-right="1.96cm" fo:margin-top="0.21cm" fo:margin-bottom="0cm" fo:line-height="115%" fo:text-align="justify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17" style:family="paragraph" style:parent-style-name="List_20_Paragraph" style:list-style-name="WWNum5">
      <style:paragraph-properties fo:margin-left="0.84cm" fo:margin-right="1.96cm" fo:margin-top="0.21cm" fo:margin-bottom="0cm" fo:line-height="115%" fo:text-align="justify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18" style:family="paragraph" style:parent-style-name="List_20_Paragraph" style:list-style-name="WWNum23">
      <style:paragraph-properties fo:margin-left="0.84cm" fo:margin-right="1.972cm" fo:margin-top="0.213cm" fo:margin-bottom="0cm" fo:line-height="115%" fo:text-align="justify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19" style:family="paragraph" style:parent-style-name="List_20_Paragraph" style:list-style-name="WWNum18">
      <style:paragraph-properties fo:margin-left="0.84cm" fo:margin-right="1.972cm" fo:margin-top="0.206cm" fo:margin-bottom="0cm" fo:line-height="115%" fo:text-align="justify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20" style:family="paragraph" style:parent-style-name="List_20_Paragraph" style:list-style-name="WWNum12">
      <style:paragraph-properties fo:margin-left="0.84cm" fo:margin-right="1.972cm" fo:margin-top="0.282cm" fo:margin-bottom="0cm" fo:line-height="115%" fo:text-align="start" style:justify-single-word="false" fo:text-indent="-0.501cm" style:auto-text-indent="false">
        <style:tab-stops>
          <style:tab-stop style:position="0.84cm"/>
          <style:tab-stop style:position="2.711cm"/>
          <style:tab-stop style:position="5.398cm"/>
          <style:tab-stop style:position="7.542cm"/>
          <style:tab-stop style:position="9.989cm"/>
          <style:tab-stop style:position="11.871cm"/>
          <style:tab-stop style:position="13.483cm"/>
          <style:tab-stop style:position="14.877cm"/>
          <style:tab-stop style:position="16.813cm"/>
        </style:tab-stops>
      </style:paragraph-properties>
    </style:style>
    <style:style style:name="P221" style:family="paragraph" style:parent-style-name="List_20_Paragraph" style:list-style-name="WWNum23">
      <style:paragraph-properties fo:margin-left="0.84cm" fo:margin-right="1.969cm" fo:margin-top="0.21cm" fo:margin-bottom="0cm" fo:line-height="115%" fo:text-align="justify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22" style:family="paragraph" style:parent-style-name="List_20_Paragraph" style:list-style-name="WWNum6">
      <style:paragraph-properties fo:margin-left="0.84cm" fo:margin-right="1.969cm" fo:margin-top="0.21cm" fo:margin-bottom="0cm" fo:line-height="115%" fo:text-align="justify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23" style:family="paragraph" style:parent-style-name="List_20_Paragraph" style:list-style-name="WWNum23">
      <style:paragraph-properties fo:margin-left="0.84cm" fo:margin-right="1.969cm" fo:margin-top="0.212cm" fo:margin-bottom="0cm" fo:line-height="115%" fo:text-align="justify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24" style:family="paragraph" style:parent-style-name="List_20_Paragraph" style:list-style-name="WWNum9">
      <style:paragraph-properties fo:margin-left="0.84cm" fo:margin-right="1.969cm" fo:margin-top="0.212cm" fo:margin-bottom="0cm" fo:line-height="115%" fo:text-align="justify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25" style:family="paragraph" style:parent-style-name="List_20_Paragraph" style:list-style-name="WWNum9">
      <style:paragraph-properties fo:margin-left="0.84cm" fo:margin-right="1.969cm" fo:margin-top="0.213cm" fo:margin-bottom="0cm" fo:line-height="115%" fo:text-align="justify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26" style:family="paragraph" style:parent-style-name="List_20_Paragraph" style:list-style-name="WWNum5">
      <style:paragraph-properties fo:margin-left="0.84cm" fo:margin-right="1.969cm" fo:margin-top="0.213cm" fo:margin-bottom="0cm" fo:line-height="115%" fo:text-align="justify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27" style:family="paragraph" style:parent-style-name="List_20_Paragraph" style:list-style-name="WWNum5">
      <style:paragraph-properties fo:margin-left="0.84cm" fo:margin-right="1.969cm" fo:margin-top="0.208cm" fo:margin-bottom="0cm" fo:line-height="115%" fo:text-align="justify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28" style:family="paragraph" style:parent-style-name="List_20_Paragraph" style:list-style-name="WWNum21">
      <style:paragraph-properties fo:margin-left="0.84cm" fo:margin-right="1.961cm" fo:margin-top="0.284cm" fo:margin-bottom="0cm" fo:line-height="115%" fo:text-align="justify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29" style:family="paragraph" style:parent-style-name="List_20_Paragraph" style:list-style-name="WWNum20">
      <style:paragraph-properties fo:margin-left="0.84cm" fo:margin-right="1.961cm" fo:margin-top="0.284cm" fo:margin-bottom="0cm" fo:line-height="115%" fo:text-align="justify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30" style:family="paragraph" style:parent-style-name="List_20_Paragraph" style:list-style-name="WWNum18">
      <style:paragraph-properties fo:margin-left="0.84cm" fo:margin-right="1.961cm" fo:margin-top="0.284cm" fo:margin-bottom="0cm" fo:line-height="115%" fo:text-align="justify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31" style:family="paragraph" style:parent-style-name="List_20_Paragraph" style:list-style-name="WWNum15">
      <style:paragraph-properties fo:margin-left="0.84cm" fo:margin-right="1.961cm" fo:margin-top="0.284cm" fo:margin-bottom="0cm" fo:line-height="115%" fo:text-align="justify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32" style:family="paragraph" style:parent-style-name="List_20_Paragraph" style:list-style-name="WWNum14">
      <style:paragraph-properties fo:margin-left="0.84cm" fo:margin-right="1.961cm" fo:margin-top="0.284cm" fo:margin-bottom="0cm" fo:line-height="115%" fo:text-align="justify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33" style:family="paragraph" style:parent-style-name="List_20_Paragraph" style:list-style-name="WWNum6">
      <style:paragraph-properties fo:margin-left="0.84cm" fo:margin-right="1.961cm" fo:margin-top="0.284cm" fo:margin-bottom="0cm" fo:line-height="115%" fo:text-align="justify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34" style:family="paragraph" style:parent-style-name="List_20_Paragraph" style:list-style-name="WWNum23">
      <style:paragraph-properties fo:margin-left="0.84cm" fo:margin-right="1.961cm" fo:margin-top="0.213cm" fo:margin-bottom="0cm" fo:line-height="115%" fo:text-align="justify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35" style:family="paragraph" style:parent-style-name="List_20_Paragraph" style:list-style-name="WWNum14">
      <style:paragraph-properties fo:margin-left="0.84cm" fo:margin-right="1.961cm" fo:margin-top="0.213cm" fo:margin-bottom="0cm" fo:line-height="115%" fo:text-align="justify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36" style:family="paragraph" style:parent-style-name="List_20_Paragraph" style:list-style-name="WWNum22">
      <style:paragraph-properties fo:margin-left="0.84cm" fo:margin-right="1.961cm" fo:margin-top="0.21cm" fo:margin-bottom="0cm" fo:line-height="115%" fo:text-align="justify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37" style:family="paragraph" style:parent-style-name="List_20_Paragraph" style:list-style-name="WWNum9">
      <style:paragraph-properties fo:margin-left="0.84cm" fo:margin-right="1.961cm" fo:margin-top="0.21cm" fo:margin-bottom="0cm" fo:line-height="115%" fo:text-align="justify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38" style:family="paragraph" style:parent-style-name="List_20_Paragraph" style:list-style-name="WWNum21">
      <style:paragraph-properties fo:margin-left="0.84cm" fo:margin-right="1.961cm" fo:margin-top="0.205cm" fo:margin-bottom="0cm" fo:line-height="115%" fo:text-align="justify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39" style:family="paragraph" style:parent-style-name="List_20_Paragraph" style:list-style-name="WWNum19">
      <style:paragraph-properties fo:margin-left="0.84cm" fo:margin-right="1.961cm" fo:margin-top="0.282cm" fo:margin-bottom="0cm" fo:line-height="115%" fo:text-align="justify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40" style:family="paragraph" style:parent-style-name="List_20_Paragraph" style:list-style-name="WWNum6">
      <style:paragraph-properties fo:margin-left="0.84cm" fo:margin-right="1.961cm" fo:margin-top="0.212cm" fo:margin-bottom="0cm" fo:line-height="115%" fo:text-align="justify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41" style:family="paragraph" style:parent-style-name="List_20_Paragraph" style:list-style-name="WWNum23">
      <style:paragraph-properties fo:margin-left="0.84cm" fo:margin-right="1.967cm" fo:margin-top="0.284cm" fo:margin-bottom="0cm" fo:line-height="115%" fo:text-align="justify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42" style:family="paragraph" style:parent-style-name="List_20_Paragraph" style:list-style-name="WWNum19">
      <style:paragraph-properties fo:margin-left="0.84cm" fo:margin-right="1.967cm" fo:margin-top="0.289cm" fo:margin-bottom="0cm" fo:line-height="115%" fo:text-align="justify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43" style:family="paragraph" style:parent-style-name="List_20_Paragraph" style:list-style-name="WWNum18">
      <style:paragraph-properties fo:margin-left="0.84cm" fo:margin-right="1.967cm" fo:margin-top="0.212cm" fo:margin-bottom="0cm" fo:line-height="115%" fo:text-align="justify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44" style:family="paragraph" style:parent-style-name="List_20_Paragraph" style:list-style-name="WWNum15">
      <style:paragraph-properties fo:margin-left="0.84cm" fo:margin-right="1.967cm" fo:margin-top="0.212cm" fo:margin-bottom="0cm" fo:line-height="115%" fo:text-align="justify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45" style:family="paragraph" style:parent-style-name="List_20_Paragraph" style:list-style-name="WWNum13">
      <style:paragraph-properties fo:margin-left="0.84cm" fo:margin-right="1.967cm" fo:margin-top="0.286cm" fo:margin-bottom="0cm" fo:line-height="115%" fo:text-align="start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46" style:family="paragraph" style:parent-style-name="List_20_Paragraph" style:list-style-name="WWNum13">
      <style:paragraph-properties fo:margin-left="0.84cm" fo:margin-right="1.967cm" fo:margin-top="0.205cm" fo:margin-bottom="0cm" fo:line-height="115%" fo:text-align="start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47" style:family="paragraph" style:parent-style-name="List_20_Paragraph" style:list-style-name="WWNum10">
      <style:paragraph-properties fo:margin-left="0.84cm" fo:margin-right="1.967cm" fo:margin-top="0.213cm" fo:margin-bottom="0cm" fo:line-height="115%" fo:text-align="justify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48" style:family="paragraph" style:parent-style-name="List_20_Paragraph" style:list-style-name="WWNum5">
      <style:paragraph-properties fo:margin-left="0.84cm" fo:margin-right="1.967cm" fo:margin-top="0.213cm" fo:margin-bottom="0cm" fo:line-height="115%" fo:text-align="justify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49" style:family="paragraph" style:parent-style-name="List_20_Paragraph" style:list-style-name="WWNum6" style:master-page-name="Converted10">
      <style:paragraph-properties fo:margin-left="0.84cm" fo:margin-right="1.967cm" fo:margin-top="0.134cm" fo:margin-bottom="0cm" fo:line-height="115%" fo:text-align="justify" style:justify-single-word="false" fo:text-indent="-0.501cm" style:auto-text-indent="false" style:page-number="auto">
        <style:tab-stops>
          <style:tab-stop style:position="0.84cm"/>
        </style:tab-stops>
      </style:paragraph-properties>
    </style:style>
    <style:style style:name="P250" style:family="paragraph" style:parent-style-name="List_20_Paragraph" style:list-style-name="WWNum6">
      <style:paragraph-properties fo:margin-left="0.84cm" fo:margin-right="1.967cm" fo:margin-top="0.206cm" fo:margin-bottom="0cm" fo:line-height="115%" fo:text-align="justify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51" style:family="paragraph" style:parent-style-name="List_20_Paragraph" style:list-style-name="WWNum2">
      <style:paragraph-properties fo:margin-left="1.094cm" fo:margin-right="0cm" fo:margin-top="0.286cm" fo:margin-bottom="0cm" fo:line-height="100%" fo:text-align="start" style:justify-single-word="false" fo:text-indent="-0.755cm" style:auto-text-indent="false">
        <style:tab-stops>
          <style:tab-stop style:position="1.094cm"/>
        </style:tab-stops>
      </style:paragraph-properties>
    </style:style>
    <style:style style:name="P252" style:family="paragraph" style:parent-style-name="List_20_Paragraph" style:list-style-name="WWNum2">
      <style:paragraph-properties fo:margin-left="1.094cm" fo:margin-right="0cm" fo:margin-top="0.219cm" fo:margin-bottom="0cm" fo:line-height="100%" fo:text-align="start" style:justify-single-word="false" fo:text-indent="-0.755cm" style:auto-text-indent="false">
        <style:tab-stops>
          <style:tab-stop style:position="1.094cm"/>
        </style:tab-stops>
      </style:paragraph-properties>
    </style:style>
    <style:style style:name="P253" style:family="paragraph" style:parent-style-name="List_20_Paragraph" style:list-style-name="WWNum23">
      <style:paragraph-properties fo:margin-left="1.094cm" fo:margin-right="1.958cm" fo:margin-top="0.205cm" fo:margin-bottom="0cm" fo:line-height="115%" fo:text-align="justify" style:justify-single-word="false" fo:text-indent="-0.755cm" style:auto-text-indent="false">
        <style:tab-stops>
          <style:tab-stop style:position="1.094cm"/>
        </style:tab-stops>
      </style:paragraph-properties>
    </style:style>
    <style:style style:name="P254" style:family="paragraph" style:parent-style-name="List_20_Paragraph" style:list-style-name="WWNum23">
      <style:paragraph-properties fo:margin-left="1.344cm" fo:margin-right="1.965cm" fo:margin-top="0.205cm" fo:margin-bottom="0cm" fo:line-height="115%" fo:text-align="start" style:justify-single-word="false" fo:text-indent="-0.504cm" style:auto-text-indent="false">
        <style:tab-stops>
          <style:tab-stop style:position="1.341cm"/>
          <style:tab-stop style:position="1.344cm"/>
        </style:tab-stops>
      </style:paragraph-properties>
    </style:style>
    <style:style style:name="P255" style:family="paragraph" style:parent-style-name="List_20_Paragraph" style:list-style-name="WWNum16">
      <style:paragraph-properties fo:margin-left="0.84cm" fo:margin-right="1.963cm" fo:margin-top="0.284cm" fo:margin-bottom="0cm" fo:line-height="115%" fo:text-align="justify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56" style:family="paragraph" style:parent-style-name="List_20_Paragraph" style:list-style-name="WWNum9">
      <style:paragraph-properties fo:margin-left="0.84cm" fo:margin-right="1.963cm" fo:margin-top="0.284cm" fo:margin-bottom="0cm" fo:line-height="115%" fo:text-align="justify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57" style:family="paragraph" style:parent-style-name="List_20_Paragraph" style:list-style-name="WWNum22">
      <style:paragraph-properties fo:margin-left="0.84cm" fo:margin-right="1.963cm" fo:margin-top="0.288cm" fo:margin-bottom="0cm" fo:line-height="115%" fo:text-align="justify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58" style:family="paragraph" style:parent-style-name="List_20_Paragraph" style:list-style-name="WWNum22">
      <style:paragraph-properties fo:margin-left="0.84cm" fo:margin-right="1.963cm" fo:margin-top="0.21cm" fo:margin-bottom="0cm" fo:line-height="115%" fo:text-align="justify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59" style:family="paragraph" style:parent-style-name="List_20_Paragraph" style:list-style-name="WWNum14">
      <style:paragraph-properties fo:margin-left="0.84cm" fo:margin-right="1.963cm" fo:margin-top="0.205cm" fo:margin-bottom="0cm" fo:line-height="115%" fo:text-align="justify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60" style:family="paragraph" style:parent-style-name="List_20_Paragraph" style:list-style-name="WWNum10">
      <style:paragraph-properties fo:margin-left="0.84cm" fo:margin-right="1.963cm" fo:margin-top="0.212cm" fo:margin-bottom="0cm" fo:line-height="115%" fo:text-align="justify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61" style:family="paragraph" style:parent-style-name="List_20_Paragraph" style:list-style-name="WWNum5">
      <style:paragraph-properties fo:margin-left="0.84cm" fo:margin-right="1.963cm" fo:margin-top="0.213cm" fo:margin-bottom="0cm" fo:line-height="115%" fo:text-align="justify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62" style:family="paragraph" style:parent-style-name="List_20_Paragraph" style:list-style-name="WWNum21">
      <style:paragraph-properties fo:margin-left="1.344cm" fo:margin-right="1.961cm" fo:margin-top="0.206cm" fo:margin-bottom="0cm" fo:line-height="115%" fo:text-align="start" style:justify-single-word="false" fo:text-indent="-0.504cm" style:auto-text-indent="false">
        <style:tab-stops>
          <style:tab-stop style:position="1.341cm"/>
          <style:tab-stop style:position="1.344cm"/>
          <style:tab-stop style:position="3.007cm"/>
          <style:tab-stop style:position="5.068cm"/>
          <style:tab-stop style:position="8.983cm"/>
          <style:tab-stop style:position="9.804cm"/>
          <style:tab-stop style:position="12.594cm"/>
          <style:tab-stop style:position="15.582cm"/>
          <style:tab-stop style:position="16.801cm"/>
        </style:tab-stops>
      </style:paragraph-properties>
    </style:style>
    <style:style style:name="P263" style:family="paragraph" style:parent-style-name="List_20_Paragraph" style:list-style-name="WWNum18">
      <style:paragraph-properties fo:margin-left="1.344cm" fo:margin-right="1.961cm" fo:margin-top="0.205cm" fo:margin-bottom="0cm" fo:line-height="115%" fo:text-align="justify" style:justify-single-word="false" fo:text-indent="-0.504cm" style:auto-text-indent="false">
        <style:tab-stops>
          <style:tab-stop style:position="1.341cm"/>
          <style:tab-stop style:position="1.344cm"/>
        </style:tab-stops>
      </style:paragraph-properties>
    </style:style>
    <style:style style:name="P264" style:family="paragraph" style:parent-style-name="List_20_Paragraph" style:list-style-name="WWNum18">
      <style:paragraph-properties fo:margin-left="1.344cm" fo:margin-right="1.961cm" fo:margin-top="0.213cm" fo:margin-bottom="0cm" fo:line-height="115%" fo:text-align="justify" style:justify-single-word="false" fo:text-indent="-0.504cm" style:auto-text-indent="false">
        <style:tab-stops>
          <style:tab-stop style:position="1.341cm"/>
          <style:tab-stop style:position="1.344cm"/>
        </style:tab-stops>
      </style:paragraph-properties>
    </style:style>
    <style:style style:name="P265" style:family="paragraph" style:parent-style-name="List_20_Paragraph">
      <style:paragraph-properties fo:margin-left="0cm" fo:margin-right="0cm" fo:margin-top="0.284cm" fo:margin-bottom="0cm" fo:line-height="100%" fo:text-align="start" style:justify-single-word="false" fo:text-indent="0cm" style:auto-text-indent="false">
        <style:tab-stops>
          <style:tab-stop style:position="0.838cm"/>
        </style:tab-stops>
      </style:paragraph-properties>
      <style:text-properties fo:font-size="18pt" fo:font-weight="bold" style:font-size-asian="18pt" style:font-weight-asian="bold" style:font-size-complex="18pt" style:font-weight-complex="bold"/>
    </style:style>
    <style:style style:name="P266" style:family="paragraph" style:parent-style-name="List_20_Paragraph" style:list-style-name="WWNum20">
      <style:paragraph-properties fo:margin-left="0.84cm" fo:margin-right="1.97cm" fo:margin-top="0.284cm" fo:margin-bottom="0cm" fo:line-height="115%" fo:text-align="start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67" style:family="paragraph" style:parent-style-name="List_20_Paragraph" style:list-style-name="WWNum10">
      <style:paragraph-properties fo:margin-left="0.84cm" fo:margin-right="1.97cm" fo:margin-top="0.284cm" fo:margin-bottom="0cm" fo:line-height="115%" fo:text-align="justify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68" style:family="paragraph" style:parent-style-name="List_20_Paragraph" style:list-style-name="WWNum12">
      <style:paragraph-properties fo:margin-left="0.84cm" fo:margin-right="1.97cm" fo:margin-top="0.206cm" fo:margin-bottom="0cm" fo:line-height="115%" fo:text-align="start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69" style:family="paragraph" style:parent-style-name="List_20_Paragraph" style:list-style-name="WWNum11">
      <style:paragraph-properties fo:margin-left="0.84cm" fo:margin-right="1.97cm" fo:margin-top="0.213cm" fo:margin-bottom="0cm" fo:line-height="115%" fo:text-align="justify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70" style:family="paragraph" style:parent-style-name="List_20_Paragraph" style:list-style-name="WWNum10">
      <style:paragraph-properties fo:margin-left="0.84cm" fo:margin-right="1.97cm" fo:margin-top="0.213cm" fo:margin-bottom="0cm" fo:line-height="115%" fo:text-align="justify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71" style:family="paragraph" style:parent-style-name="List_20_Paragraph" style:list-style-name="WWNum12">
      <style:paragraph-properties fo:margin-left="0.84cm" fo:margin-right="1.965cm" fo:margin-top="0.284cm" fo:margin-bottom="0cm" fo:line-height="115%" fo:text-align="start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72" style:family="paragraph" style:parent-style-name="List_20_Paragraph" style:list-style-name="WWNum20">
      <style:paragraph-properties fo:margin-left="0.84cm" fo:margin-right="1.965cm" fo:margin-top="0.205cm" fo:margin-bottom="0cm" fo:line-height="115%" fo:text-align="start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73" style:family="paragraph" style:parent-style-name="List_20_Paragraph" style:list-style-name="WWNum20">
      <style:paragraph-properties fo:margin-left="0.84cm" fo:margin-right="1.965cm" fo:margin-top="0.213cm" fo:margin-bottom="0cm" fo:line-height="115%" fo:text-align="justify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74" style:family="paragraph" style:parent-style-name="List_20_Paragraph" style:list-style-name="WWNum12">
      <style:paragraph-properties fo:margin-left="0.84cm" fo:margin-right="1.965cm" fo:margin-top="0.21cm" fo:margin-bottom="0cm" fo:line-height="115%" fo:text-align="start" style:justify-single-word="false" fo:text-indent="-0.501cm" style:auto-text-indent="false">
        <style:tab-stops>
          <style:tab-stop style:position="0.84cm"/>
          <style:tab-stop style:position="1.939cm"/>
          <style:tab-stop style:position="3.671cm"/>
          <style:tab-stop style:position="5.218cm"/>
          <style:tab-stop style:position="7.449cm"/>
          <style:tab-stop style:position="9.7cm"/>
          <style:tab-stop style:position="10.331cm"/>
          <style:tab-stop style:position="12.418cm"/>
          <style:tab-stop style:position="14.875cm"/>
          <style:tab-stop style:position="16.021cm"/>
        </style:tab-stops>
      </style:paragraph-properties>
    </style:style>
    <style:style style:name="P275" style:family="paragraph" style:parent-style-name="List_20_Paragraph" style:list-style-name="WWNum8">
      <style:paragraph-properties fo:margin-left="0.84cm" fo:margin-right="1.965cm" fo:margin-top="0.282cm" fo:margin-bottom="0cm" fo:line-height="115%" fo:text-align="justify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76" style:family="paragraph" style:parent-style-name="List_20_Paragraph" style:list-style-name="WWNum19">
      <style:paragraph-properties fo:margin-left="1.337cm" fo:margin-right="0cm" fo:margin-top="0.284cm" fo:margin-bottom="0cm" fo:line-height="100%" fo:text-align="start" style:justify-single-word="false" fo:text-indent="-0.497cm" style:auto-text-indent="false">
        <style:tab-stops>
          <style:tab-stop style:position="1.337cm"/>
        </style:tab-stops>
      </style:paragraph-properties>
    </style:style>
    <style:style style:name="P277" style:family="paragraph" style:parent-style-name="List_20_Paragraph" style:list-style-name="WWNum19">
      <style:paragraph-properties fo:margin-left="1.337cm" fo:margin-right="0cm" fo:margin-top="0.21cm" fo:margin-bottom="0cm" fo:line-height="100%" fo:text-align="start" style:justify-single-word="false" fo:text-indent="-0.497cm" style:auto-text-indent="false">
        <style:tab-stops>
          <style:tab-stop style:position="1.337cm"/>
        </style:tab-stops>
      </style:paragraph-properties>
    </style:style>
    <style:style style:name="P278" style:family="paragraph" style:parent-style-name="List_20_Paragraph" style:list-style-name="WWNum19">
      <style:paragraph-properties fo:margin-left="1.337cm" fo:margin-right="0cm" fo:margin-top="0.205cm" fo:margin-bottom="0cm" fo:line-height="100%" fo:text-align="start" style:justify-single-word="false" fo:text-indent="-0.497cm" style:auto-text-indent="false">
        <style:tab-stops>
          <style:tab-stop style:position="1.337cm"/>
        </style:tab-stops>
      </style:paragraph-properties>
    </style:style>
    <style:style style:name="P279" style:family="paragraph" style:parent-style-name="List_20_Paragraph" style:list-style-name="WWNum19">
      <style:paragraph-properties fo:margin-left="1.337cm" fo:margin-right="0cm" fo:margin-top="0.282cm" fo:margin-bottom="0cm" fo:line-height="100%" fo:text-align="start" style:justify-single-word="false" fo:text-indent="-0.497cm" style:auto-text-indent="false">
        <style:tab-stops>
          <style:tab-stop style:position="1.337cm"/>
        </style:tab-stops>
      </style:paragraph-properties>
    </style:style>
    <style:style style:name="P280" style:family="paragraph" style:parent-style-name="List_20_Paragraph" style:list-style-name="WWNum19">
      <style:paragraph-properties fo:margin-left="1.339cm" fo:margin-right="1.969cm" fo:margin-top="0.206cm" fo:margin-bottom="0cm" fo:line-height="115%" fo:text-align="start" style:justify-single-word="false" fo:text-indent="-0.501cm" style:auto-text-indent="false">
        <style:tab-stops>
          <style:tab-stop style:position="1.335cm"/>
          <style:tab-stop style:position="1.339cm"/>
        </style:tab-stops>
      </style:paragraph-properties>
    </style:style>
    <style:style style:name="P281" style:family="paragraph" style:parent-style-name="List_20_Paragraph" style:list-style-name="WWNum19">
      <style:paragraph-properties fo:margin-left="1.339cm" fo:margin-right="1.969cm" fo:margin-top="0.213cm" fo:margin-bottom="0cm" fo:line-height="115%" fo:text-align="start" style:justify-single-word="false" fo:text-indent="-0.501cm" style:auto-text-indent="false">
        <style:tab-stops>
          <style:tab-stop style:position="1.335cm"/>
          <style:tab-stop style:position="1.339cm"/>
        </style:tab-stops>
      </style:paragraph-properties>
    </style:style>
    <style:style style:name="P282" style:family="paragraph" style:parent-style-name="List_20_Paragraph" style:list-style-name="WWNum19">
      <style:paragraph-properties fo:margin-left="1.339cm" fo:margin-right="1.963cm" fo:margin-top="0.208cm" fo:margin-bottom="0cm" fo:line-height="115%" fo:text-align="start" style:justify-single-word="false" fo:text-indent="-0.501cm" style:auto-text-indent="false">
        <style:tab-stops>
          <style:tab-stop style:position="1.335cm"/>
          <style:tab-stop style:position="1.339cm"/>
        </style:tab-stops>
      </style:paragraph-properties>
    </style:style>
    <style:style style:name="P283" style:family="paragraph" style:parent-style-name="List_20_Paragraph" style:list-style-name="WWNum19">
      <style:paragraph-properties fo:margin-left="1.339cm" fo:margin-right="1.963cm" fo:margin-top="0.288cm" fo:margin-bottom="0cm" fo:line-height="115%" fo:text-align="start" style:justify-single-word="false" fo:text-indent="-0.501cm" style:auto-text-indent="false">
        <style:tab-stops>
          <style:tab-stop style:position="1.339cm"/>
          <style:tab-stop style:position="1.584cm"/>
        </style:tab-stops>
      </style:paragraph-properties>
    </style:style>
    <style:style style:name="P284" style:family="paragraph" style:parent-style-name="List_20_Paragraph" style:list-style-name="WWNum19">
      <style:paragraph-properties fo:margin-left="1.586cm" fo:margin-right="0cm" fo:margin-top="0.284cm" fo:margin-bottom="0cm" fo:line-height="100%" fo:text-align="start" style:justify-single-word="false" fo:text-indent="-0.746cm" style:auto-text-indent="false">
        <style:tab-stops>
          <style:tab-stop style:position="1.586cm"/>
        </style:tab-stops>
      </style:paragraph-properties>
    </style:style>
    <style:style style:name="P285" style:family="paragraph" style:parent-style-name="List_20_Paragraph" style:list-style-name="WWNum19">
      <style:paragraph-properties fo:margin-left="1.586cm" fo:margin-right="0cm" fo:margin-top="0.21cm" fo:margin-bottom="0cm" fo:line-height="100%" fo:text-align="start" style:justify-single-word="false" fo:text-indent="-0.746cm" style:auto-text-indent="false">
        <style:tab-stops>
          <style:tab-stop style:position="1.586cm"/>
        </style:tab-stops>
      </style:paragraph-properties>
    </style:style>
    <style:style style:name="P286" style:family="paragraph" style:parent-style-name="List_20_Paragraph" style:list-style-name="WWNum19">
      <style:paragraph-properties fo:margin-left="1.586cm" fo:margin-right="0cm" fo:margin-top="0.288cm" fo:margin-bottom="0cm" fo:line-height="100%" fo:text-align="start" style:justify-single-word="false" fo:text-indent="-0.746cm" style:auto-text-indent="false">
        <style:tab-stops>
          <style:tab-stop style:position="1.586cm"/>
        </style:tab-stops>
      </style:paragraph-properties>
    </style:style>
    <style:style style:name="P287" style:family="paragraph" style:parent-style-name="List_20_Paragraph" style:list-style-name="WWNum19">
      <style:paragraph-properties fo:margin-left="1.339cm" fo:margin-right="1.96cm" fo:margin-top="0.284cm" fo:margin-bottom="0cm" fo:line-height="115%" fo:text-align="start" style:justify-single-word="false" fo:text-indent="-0.501cm" style:auto-text-indent="false">
        <style:tab-stops>
          <style:tab-stop style:position="1.339cm"/>
          <style:tab-stop style:position="1.584cm"/>
          <style:tab-stop style:position="2.295cm"/>
          <style:tab-stop style:position="4.013cm"/>
          <style:tab-stop style:position="6.872cm"/>
          <style:tab-stop style:position="9.356cm"/>
          <style:tab-stop style:position="11.788cm"/>
          <style:tab-stop style:position="13.296cm"/>
          <style:tab-stop style:position="15.369cm"/>
        </style:tab-stops>
      </style:paragraph-properties>
    </style:style>
    <style:style style:name="P288" style:family="paragraph" style:parent-style-name="List_20_Paragraph" style:list-style-name="WWNum19">
      <style:paragraph-properties fo:margin-left="1.339cm" fo:margin-right="1.967cm" fo:margin-top="0.213cm" fo:margin-bottom="0cm" fo:line-height="115%" fo:text-align="start" style:justify-single-word="false" fo:text-indent="-0.501cm" style:auto-text-indent="false">
        <style:tab-stops>
          <style:tab-stop style:position="1.335cm"/>
          <style:tab-stop style:position="1.339cm"/>
        </style:tab-stops>
      </style:paragraph-properties>
    </style:style>
    <style:style style:name="P289" style:family="paragraph" style:parent-style-name="List_20_Paragraph" style:list-style-name="WWNum19">
      <style:paragraph-properties fo:margin-left="1.339cm" fo:margin-right="1.967cm" fo:margin-top="0.21cm" fo:margin-bottom="0cm" fo:line-height="115%" fo:text-align="start" style:justify-single-word="false" fo:text-indent="-0.501cm" style:auto-text-indent="false">
        <style:tab-stops>
          <style:tab-stop style:position="1.335cm"/>
          <style:tab-stop style:position="1.339cm"/>
        </style:tab-stops>
      </style:paragraph-properties>
    </style:style>
    <style:style style:name="P290" style:family="paragraph" style:parent-style-name="List_20_Paragraph" style:list-style-name="WWNum19">
      <style:paragraph-properties fo:margin-left="1.339cm" fo:margin-right="1.967cm" fo:margin-top="0.289cm" fo:margin-bottom="0cm" fo:line-height="115%" fo:text-align="justify" style:justify-single-word="false" fo:text-indent="-0.501cm" style:auto-text-indent="false">
        <style:tab-stops>
          <style:tab-stop style:position="1.335cm"/>
          <style:tab-stop style:position="1.339cm"/>
        </style:tab-stops>
      </style:paragraph-properties>
    </style:style>
    <style:style style:name="P291" style:family="paragraph" style:parent-style-name="List_20_Paragraph" style:list-style-name="WWNum17">
      <style:paragraph-properties fo:margin-left="0.84cm" fo:margin-right="1.965cm" fo:margin-top="0.284cm" fo:margin-bottom="0cm" fo:line-height="115%" fo:text-align="justify" style:justify-single-word="false" fo:text-indent="-0.637cm" style:auto-text-indent="false">
        <style:tab-stops>
          <style:tab-stop style:position="0.84cm"/>
        </style:tab-stops>
      </style:paragraph-properties>
    </style:style>
    <style:style style:name="P292" style:family="paragraph" style:parent-style-name="List_20_Paragraph" style:list-style-name="WWNum17">
      <style:paragraph-properties fo:margin-left="1.339cm" fo:margin-right="1.967cm" fo:margin-top="0.21cm" fo:margin-bottom="0cm" fo:line-height="115%" fo:text-align="justify" style:justify-single-word="false" fo:text-indent="-0.522cm" style:auto-text-indent="false">
        <style:tab-stops>
          <style:tab-stop style:position="1.335cm"/>
          <style:tab-stop style:position="1.339cm"/>
        </style:tab-stops>
      </style:paragraph-properties>
    </style:style>
    <style:style style:name="P293" style:family="paragraph" style:parent-style-name="List_20_Paragraph" style:list-style-name="WWNum17">
      <style:paragraph-properties fo:margin-left="1.339cm" fo:margin-right="1.97cm" fo:margin-top="0.215cm" fo:margin-bottom="0cm" fo:line-height="115%" fo:text-align="justify" style:justify-single-word="false" fo:text-indent="-0.522cm" style:auto-text-indent="false">
        <style:tab-stops>
          <style:tab-stop style:position="1.335cm"/>
          <style:tab-stop style:position="1.339cm"/>
        </style:tab-stops>
      </style:paragraph-properties>
    </style:style>
    <style:style style:name="P294" style:family="paragraph" style:parent-style-name="List_20_Paragraph" style:list-style-name="WWNum17">
      <style:paragraph-properties fo:margin-left="1.339cm" fo:margin-right="1.963cm" fo:margin-top="0.213cm" fo:margin-bottom="0cm" fo:line-height="115%" fo:text-align="justify" style:justify-single-word="false" fo:text-indent="-0.522cm" style:auto-text-indent="false">
        <style:tab-stops>
          <style:tab-stop style:position="1.335cm"/>
          <style:tab-stop style:position="1.339cm"/>
        </style:tab-stops>
      </style:paragraph-properties>
    </style:style>
    <style:style style:name="P295" style:family="paragraph" style:parent-style-name="List_20_Paragraph" style:list-style-name="WWNum16">
      <style:paragraph-properties fo:margin-left="0.84cm" fo:margin-right="1.958cm" fo:margin-top="0.215cm" fo:margin-bottom="0cm" fo:line-height="115%" fo:text-align="justify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96" style:family="paragraph" style:parent-style-name="List_20_Paragraph" style:list-style-name="WWNum6">
      <style:paragraph-properties fo:margin-left="0.84cm" fo:margin-right="1.958cm" fo:margin-top="0.212cm" fo:margin-bottom="0cm" fo:line-height="115%" fo:text-align="justify" style:justify-single-word="false" fo:text-indent="-0.501cm" style:auto-text-indent="false">
        <style:tab-stops>
          <style:tab-stop style:position="0.84cm"/>
        </style:tab-stops>
      </style:paragraph-properties>
    </style:style>
    <style:style style:name="P297" style:family="paragraph" style:parent-style-name="List_20_Paragraph" style:list-style-name="">
      <style:paragraph-properties fo:margin-left="1.178cm" fo:margin-right="0cm" fo:margin-top="0.215cm" fo:margin-bottom="0cm" fo:line-height="100%" fo:text-align="justify" style:justify-single-word="false" fo:text-indent="0cm" style:auto-text-indent="false">
        <style:tab-stops>
          <style:tab-stop style:position="0.838cm"/>
        </style:tab-stops>
      </style:paragraph-properties>
      <style:text-properties fo:font-size="12pt" fo:font-weight="bold" style:font-size-asian="12pt" style:font-weight-asian="bold"/>
    </style:style>
    <style:style style:name="P298" style:family="paragraph" style:parent-style-name="List_20_Paragraph" style:list-style-name="">
      <style:paragraph-properties fo:margin-left="1.178cm" fo:margin-right="1.961cm" fo:margin-top="0.213cm" fo:margin-bottom="0cm" fo:line-height="115%" fo:text-align="justify" style:justify-single-word="false" fo:text-indent="0cm" style:auto-text-indent="false">
        <style:tab-stops>
          <style:tab-stop style:position="0.84cm"/>
        </style:tab-stops>
      </style:paragraph-properties>
      <style:text-properties fo:font-size="12pt" style:font-size-asian="12pt"/>
    </style:style>
    <style:style style:name="P299" style:family="paragraph" style:parent-style-name="List_20_Paragraph" style:list-style-name="">
      <style:paragraph-properties fo:margin-left="1.178cm" fo:margin-right="1.967cm" fo:margin-top="0.21cm" fo:margin-bottom="0cm" fo:line-height="115%" fo:text-align="justify" style:justify-single-word="false" fo:text-indent="0cm" style:auto-text-indent="false">
        <style:tab-stops>
          <style:tab-stop style:position="0.84cm"/>
        </style:tab-stops>
      </style:paragraph-properties>
      <style:text-properties fo:font-size="12pt" style:font-size-asian="12pt"/>
    </style:style>
    <style:style style:name="P300" style:family="paragraph" style:parent-style-name="List_20_Paragraph" style:list-style-name="WWNum10">
      <style:paragraph-properties fo:margin-left="1.094cm" fo:margin-right="1.956cm" fo:margin-top="0.21cm" fo:margin-bottom="0cm" fo:line-height="115%" fo:text-align="justify" style:justify-single-word="false" fo:text-indent="-0.755cm" style:auto-text-indent="false">
        <style:tab-stops>
          <style:tab-stop style:position="1.094cm"/>
        </style:tab-stops>
      </style:paragraph-properties>
    </style:style>
    <style:style style:name="P301" style:family="paragraph" style:parent-style-name="List_20_Paragraph" style:list-style-name="WWNum4">
      <style:paragraph-properties fo:margin-left="0.836cm" fo:margin-right="0cm" fo:margin-top="0cm" fo:margin-bottom="0cm" fo:line-height="100%" fo:text-align="start" style:justify-single-word="false" fo:text-indent="-0.497cm" style:auto-text-indent="false">
        <style:tab-stops>
          <style:tab-stop style:position="0.836cm"/>
        </style:tab-stops>
      </style:paragraph-properties>
    </style:style>
    <style:style style:name="P302" style:family="paragraph" style:parent-style-name="List_20_Paragraph" style:list-style-name="WWNum4" style:master-page-name="Converted12">
      <style:paragraph-properties fo:margin-left="0.497cm" fo:margin-right="2.431cm" fo:margin-top="0.134cm" fo:margin-bottom="0cm" fo:line-height="100%" fo:text-align="end" style:justify-single-word="false" fo:text-indent="-0.497cm" style:auto-text-indent="false" style:page-number="auto">
        <style:tab-stops>
          <style:tab-stop style:position="0.497cm"/>
        </style:tab-stops>
      </style:paragraph-properties>
    </style:style>
    <style:style style:name="P303" style:family="paragraph" style:parent-style-name="List_20_Paragraph" style:list-style-name="WWNum4">
      <style:paragraph-properties fo:margin-left="1.136cm" fo:margin-right="0cm" fo:margin-top="0.318cm" fo:margin-bottom="0cm" fo:line-height="100%" fo:text-align="start" style:justify-single-word="false" fo:text-indent="-0.797cm" style:auto-text-indent="false">
        <style:tab-stops>
          <style:tab-stop style:position="1.136cm"/>
        </style:tab-stops>
      </style:paragraph-properties>
    </style:style>
    <style:style style:name="P304" style:family="paragraph" style:parent-style-name="List_20_Paragraph" style:list-style-name="WWNum4">
      <style:paragraph-properties fo:margin-left="1.136cm" fo:margin-right="0cm" fo:margin-top="0.002cm" fo:margin-bottom="0cm" fo:line-height="100%" fo:text-align="start" style:justify-single-word="false" fo:text-indent="-0.797cm" style:auto-text-indent="false">
        <style:tab-stops>
          <style:tab-stop style:position="1.136cm"/>
        </style:tab-stops>
      </style:paragraph-properties>
    </style:style>
    <style:style style:name="P305" style:family="paragraph" style:parent-style-name="List_20_Paragraph" style:list-style-name="WWNum4">
      <style:paragraph-properties fo:margin-left="1.09cm" fo:margin-right="0cm" fo:margin-top="0.002cm" fo:margin-bottom="0cm" fo:line-height="100%" fo:text-align="start" style:justify-single-word="false" fo:text-indent="-0.751cm" style:auto-text-indent="false">
        <style:tab-stops>
          <style:tab-stop style:position="1.09cm"/>
        </style:tab-stops>
      </style:paragraph-properties>
    </style:style>
    <style:style style:name="P306" style:family="paragraph" style:parent-style-name="List_20_Paragraph" style:list-style-name="WWNum4">
      <style:paragraph-properties fo:margin-left="0.84cm" fo:margin-right="1.977cm" fo:margin-top="0.457cm" fo:margin-bottom="0cm" fo:line-height="115%" fo:text-align="start" style:justify-single-word="false" fo:text-indent="-0.501cm" style:auto-text-indent="false">
        <style:tab-stops>
          <style:tab-stop style:position="0.836cm"/>
          <style:tab-stop style:position="0.84cm"/>
        </style:tab-stops>
      </style:paragraph-properties>
    </style:style>
    <style:style style:name="P307" style:family="paragraph" style:parent-style-name="List_20_Paragraph" style:list-style-name="WWNum4">
      <style:paragraph-properties fo:margin-left="1.139cm" fo:margin-right="1.951cm" fo:margin-top="0cm" fo:margin-bottom="0cm" fo:line-height="115%" fo:text-align="start" style:justify-single-word="false" fo:text-indent="-0.803cm" style:auto-text-indent="false">
        <style:tab-stops>
          <style:tab-stop style:position="1.136cm"/>
          <style:tab-stop style:position="1.139cm"/>
          <style:tab-stop style:position="8.955cm"/>
        </style:tab-stops>
      </style:paragraph-properties>
    </style:style>
    <style:style style:name="P308" style:family="paragraph" style:parent-style-name="List_20_Paragraph" style:list-style-name="WWNum4">
      <style:paragraph-properties fo:margin-left="1.138cm" fo:margin-right="0cm" fo:margin-top="0cm" fo:margin-bottom="0cm" fo:line-height="100%" fo:text-align="start" style:justify-single-word="false" fo:text-indent="-0.799cm" style:auto-text-indent="false">
        <style:tab-stops>
          <style:tab-stop style:position="1.138cm"/>
        </style:tab-stops>
      </style:paragraph-properties>
    </style:style>
    <style:style style:name="P309" style:family="paragraph" style:parent-style-name="List_20_Paragraph" style:list-style-name="WWNum4">
      <style:paragraph-properties fo:margin-left="1.589cm" fo:margin-right="0cm" fo:margin-top="0.002cm" fo:margin-bottom="0cm" fo:line-height="100%" fo:text-align="start" style:justify-single-word="false" fo:text-indent="-1.251cm" style:auto-text-indent="false">
        <style:tab-stops>
          <style:tab-stop style:position="1.589cm"/>
        </style:tab-stops>
      </style:paragraph-properties>
    </style:style>
    <style:style style:name="P310" style:family="paragraph" style:parent-style-name="List_20_Paragraph" style:list-style-name="WWNum4">
      <style:paragraph-properties fo:margin-left="1.589cm" fo:margin-right="0cm" fo:margin-top="0.427cm" fo:margin-bottom="0cm" fo:line-height="100%" fo:text-align="start" style:justify-single-word="false" fo:text-indent="-1.251cm" style:auto-text-indent="false">
        <style:tab-stops>
          <style:tab-stop style:position="1.589cm"/>
        </style:tab-stops>
      </style:paragraph-properties>
    </style:style>
    <style:style style:name="P311" style:family="paragraph" style:parent-style-name="List_20_Paragraph" style:list-style-name="WWNum4">
      <style:paragraph-properties fo:margin-left="1.589cm" fo:margin-right="0cm" fo:margin-top="0.455cm" fo:margin-bottom="0cm" fo:line-height="100%" fo:text-align="start" style:justify-single-word="false" fo:text-indent="-1.251cm" style:auto-text-indent="false">
        <style:tab-stops>
          <style:tab-stop style:position="1.589cm"/>
          <style:tab-stop style:position="4.576cm"/>
          <style:tab-stop style:position="7.712cm"/>
          <style:tab-stop style:position="10.843cm"/>
          <style:tab-stop style:position="13.074cm"/>
          <style:tab-stop style:position="16.048cm"/>
        </style:tab-stops>
      </style:paragraph-properties>
    </style:style>
    <style:style style:name="P312" style:family="paragraph" style:parent-style-name="List_20_Paragraph" style:list-style-name="WWNum4">
      <style:paragraph-properties fo:margin-left="1.139cm" fo:margin-right="1.972cm" fo:margin-top="0cm" fo:margin-bottom="0cm" fo:line-height="115%" fo:text-align="start" style:justify-single-word="false" fo:text-indent="-0.803cm" style:auto-text-indent="false">
        <style:tab-stops>
          <style:tab-stop style:position="1.134cm"/>
          <style:tab-stop style:position="1.139cm"/>
        </style:tab-stops>
      </style:paragraph-properties>
    </style:style>
    <style:style style:name="P313" style:family="paragraph" style:parent-style-name="List_20_Paragraph" style:list-style-name="WWNum4">
      <style:paragraph-properties fo:margin-left="1.337cm" fo:margin-right="0cm" fo:margin-top="0.208cm" fo:margin-bottom="0cm" fo:line-height="100%" fo:text-align="justify" style:justify-single-word="false" fo:text-indent="-0.748cm" style:auto-text-indent="false">
        <style:tab-stops>
          <style:tab-stop style:position="1.337cm"/>
        </style:tab-stops>
      </style:paragraph-properties>
    </style:style>
    <style:style style:name="P314" style:family="paragraph" style:parent-style-name="List_20_Paragraph" style:list-style-name="WWNum4">
      <style:paragraph-properties fo:margin-left="1.335cm" fo:margin-right="0cm" fo:margin-top="0.288cm" fo:margin-bottom="0cm" fo:line-height="100%" fo:text-align="justify" style:justify-single-word="false" fo:text-indent="-0.746cm" style:auto-text-indent="false">
        <style:tab-stops>
          <style:tab-stop style:position="1.335cm"/>
        </style:tab-stops>
      </style:paragraph-properties>
    </style:style>
    <style:style style:name="P315" style:family="paragraph" style:parent-style-name="List_20_Paragraph" style:list-style-name="WWNum4">
      <style:paragraph-properties fo:margin-left="1.339cm" fo:margin-right="1.969cm" fo:margin-top="0.284cm" fo:margin-bottom="0cm" fo:line-height="115%" fo:text-align="justify" style:justify-single-word="false" fo:text-indent="-0.75cm" style:auto-text-indent="false">
        <style:tab-stops>
          <style:tab-stop style:position="1.339cm"/>
        </style:tab-stops>
      </style:paragraph-properties>
    </style:style>
    <style:style style:name="P316" style:family="paragraph" style:parent-style-name="List_20_Paragraph" style:list-style-name="WWNum4">
      <style:paragraph-properties fo:margin-left="1.339cm" fo:margin-right="1.969cm" fo:margin-top="0.205cm" fo:margin-bottom="0cm" fo:line-height="115%" fo:text-align="justify" style:justify-single-word="false" fo:text-indent="-0.75cm" style:auto-text-indent="false">
        <style:tab-stops>
          <style:tab-stop style:position="1.339cm"/>
        </style:tab-stops>
      </style:paragraph-properties>
    </style:style>
    <style:style style:name="P317" style:family="paragraph" style:parent-style-name="List_20_Paragraph" style:list-style-name="WWNum4">
      <style:paragraph-properties fo:margin-left="1.339cm" fo:margin-right="1.967cm" fo:margin-top="0.21cm" fo:margin-bottom="0cm" fo:line-height="115%" fo:text-align="justify" style:justify-single-word="false" fo:text-indent="-0.75cm" style:auto-text-indent="false">
        <style:tab-stops>
          <style:tab-stop style:position="1.335cm"/>
          <style:tab-stop style:position="1.339cm"/>
        </style:tab-stops>
      </style:paragraph-properties>
    </style:style>
    <style:style style:name="P318" style:family="paragraph" style:parent-style-name="List_20_Paragraph" style:list-style-name="WWNum3">
      <style:paragraph-properties fo:margin-left="1.339cm" fo:margin-right="1.972cm" fo:margin-top="0.397cm" fo:margin-bottom="0cm" fo:line-height="115%" fo:text-align="justify" style:justify-single-word="false" fo:text-indent="-0.628cm" style:auto-text-indent="false">
        <style:tab-stops>
          <style:tab-stop style:position="1.335cm"/>
          <style:tab-stop style:position="1.339cm"/>
        </style:tab-stops>
      </style:paragraph-properties>
    </style:style>
    <style:style style:name="P319" style:family="paragraph" style:parent-style-name="List_20_Paragraph" style:list-style-name="WWNum3" style:master-page-name="Converted19">
      <style:paragraph-properties fo:margin-left="1.339cm" fo:margin-right="1.972cm" fo:margin-top="0.134cm" fo:margin-bottom="0cm" fo:line-height="115%" fo:text-align="start" style:justify-single-word="false" fo:text-indent="-0.628cm" style:auto-text-indent="false" style:page-number="auto">
        <style:tab-stops>
          <style:tab-stop style:position="1.335cm"/>
          <style:tab-stop style:position="1.339cm"/>
        </style:tab-stops>
      </style:paragraph-properties>
    </style:style>
    <style:style style:name="P320" style:family="paragraph" style:parent-style-name="List_20_Paragraph" style:list-style-name="WWNum3">
      <style:paragraph-properties fo:margin-left="1.337cm" fo:margin-right="0cm" fo:margin-top="0.21cm" fo:margin-bottom="0cm" fo:line-height="100%" fo:text-align="justify" style:justify-single-word="false" fo:text-indent="-0.624cm" style:auto-text-indent="false">
        <style:tab-stops>
          <style:tab-stop style:position="1.337cm"/>
        </style:tab-stops>
      </style:paragraph-properties>
    </style:style>
    <style:style style:name="P321" style:family="paragraph" style:parent-style-name="List_20_Paragraph" style:list-style-name="WWNum3">
      <style:paragraph-properties fo:margin-left="1.337cm" fo:margin-right="0cm" fo:margin-top="0.282cm" fo:margin-bottom="0cm" fo:line-height="100%" fo:text-align="justify" style:justify-single-word="false" fo:text-indent="-0.624cm" style:auto-text-indent="false">
        <style:tab-stops>
          <style:tab-stop style:position="1.337cm"/>
        </style:tab-stops>
      </style:paragraph-properties>
    </style:style>
    <style:style style:name="P322" style:family="paragraph" style:parent-style-name="List_20_Paragraph" style:list-style-name="WWNum3">
      <style:paragraph-properties fo:margin-left="1.337cm" fo:margin-right="0cm" fo:margin-top="0.206cm" fo:margin-bottom="0cm" fo:line-height="100%" fo:text-align="start" style:justify-single-word="false" fo:text-indent="-0.624cm" style:auto-text-indent="false">
        <style:tab-stops>
          <style:tab-stop style:position="1.337cm"/>
        </style:tab-stops>
      </style:paragraph-properties>
    </style:style>
    <style:style style:name="P323" style:family="paragraph" style:parent-style-name="List_20_Paragraph" style:list-style-name="WWNum3">
      <style:paragraph-properties fo:margin-left="1.339cm" fo:margin-right="1.963cm" fo:margin-top="0.289cm" fo:margin-bottom="0cm" fo:line-height="115%" fo:text-align="start" style:justify-single-word="false" fo:text-indent="-0.628cm" style:auto-text-indent="false">
        <style:tab-stops>
          <style:tab-stop style:position="1.335cm"/>
          <style:tab-stop style:position="1.339cm"/>
        </style:tab-stops>
      </style:paragraph-properties>
    </style:style>
    <style:style style:name="P324" style:family="paragraph" style:parent-style-name="List_20_Paragraph" style:list-style-name="WWNum3">
      <style:paragraph-properties fo:margin-left="1.339cm" fo:margin-right="1.967cm" fo:margin-top="0.21cm" fo:margin-bottom="0cm" fo:line-height="115%" fo:text-align="start" style:justify-single-word="false" fo:text-indent="-0.628cm" style:auto-text-indent="false">
        <style:tab-stops>
          <style:tab-stop style:position="1.335cm"/>
          <style:tab-stop style:position="1.339cm"/>
        </style:tab-stops>
      </style:paragraph-properties>
    </style:style>
    <style:style style:name="P325" style:family="paragraph" style:parent-style-name="List_20_Paragraph" style:list-style-name="WWNum2">
      <style:paragraph-properties fo:margin-left="1.088cm" fo:margin-right="0cm" fo:margin-top="0.425cm" fo:margin-bottom="0cm" fo:line-height="100%" fo:text-align="start" style:justify-single-word="false" fo:text-indent="-0.75cm" style:auto-text-indent="false">
        <style:tab-stops>
          <style:tab-stop style:position="1.088cm"/>
        </style:tab-stops>
      </style:paragraph-properties>
    </style:style>
    <style:style style:name="P326" style:family="paragraph" style:parent-style-name="List_20_Paragraph" style:list-style-name="WWNum2">
      <style:paragraph-properties fo:margin-left="1.09cm" fo:margin-right="1.961cm" fo:margin-top="0.288cm" fo:margin-bottom="0cm" fo:line-height="112%" fo:text-align="justify" style:justify-single-word="false" fo:text-indent="-0.751cm" style:auto-text-indent="false">
        <style:tab-stops>
          <style:tab-stop style:position="1.087cm"/>
          <style:tab-stop style:position="1.09cm"/>
        </style:tab-stops>
      </style:paragraph-properties>
    </style:style>
    <style:style style:name="P327" style:family="paragraph" style:parent-style-name="List_20_Paragraph" style:list-style-name="WWNum2" style:master-page-name="Converted20">
      <style:paragraph-properties fo:margin-left="1.09cm" fo:margin-right="1.963cm" fo:margin-top="0.138cm" fo:margin-bottom="0cm" fo:line-height="112%" fo:text-align="justify" style:justify-single-word="false" fo:text-indent="-0.751cm" style:auto-text-indent="false" style:page-number="auto">
        <style:tab-stops>
          <style:tab-stop style:position="1.087cm"/>
          <style:tab-stop style:position="1.09cm"/>
        </style:tab-stops>
      </style:paragraph-properties>
    </style:style>
    <style:style style:name="P328" style:family="paragraph" style:parent-style-name="List_20_Paragraph" style:list-style-name="WWNum2">
      <style:paragraph-properties fo:margin-left="1.094cm" fo:margin-right="1.965cm" fo:margin-top="0.231cm" fo:margin-bottom="0cm" fo:line-height="112%" fo:text-align="justify" style:justify-single-word="false" fo:text-indent="-0.755cm" style:auto-text-indent="false">
        <style:tab-stops>
          <style:tab-stop style:position="1.094cm"/>
        </style:tab-stops>
      </style:paragraph-properties>
    </style:style>
    <style:style style:name="P329" style:family="paragraph" style:parent-style-name="List_20_Paragraph" style:list-style-name="WWNum2">
      <style:paragraph-properties fo:margin-left="1.092cm" fo:margin-right="0cm" fo:margin-top="0.215cm" fo:margin-bottom="0cm" fo:line-height="100%" fo:text-align="justify" style:justify-single-word="false" fo:text-indent="-0.753cm" style:auto-text-indent="false">
        <style:tab-stops>
          <style:tab-stop style:position="1.092cm"/>
        </style:tab-stops>
      </style:paragraph-properties>
    </style:style>
    <style:style style:name="P330" style:family="paragraph" style:parent-style-name="List_20_Paragraph" style:list-style-name="WWNum2">
      <style:paragraph-properties fo:margin-left="1.094cm" fo:margin-right="1.961cm" fo:margin-top="0.282cm" fo:margin-bottom="0cm" fo:line-height="112%" fo:text-align="start" style:justify-single-word="false" fo:text-indent="-0.755cm" style:auto-text-indent="false">
        <style:tab-stops>
          <style:tab-stop style:position="1.094cm"/>
        </style:tab-stops>
      </style:paragraph-properties>
    </style:style>
    <style:style style:name="P331" style:family="paragraph" style:parent-style-name="List_20_Paragraph" style:list-style-name="WWNum1">
      <style:paragraph-properties fo:margin-left="1.598cm" fo:margin-right="1.961cm" fo:margin-top="0.288cm" fo:margin-bottom="0cm" fo:line-height="112%" fo:text-align="justify" style:justify-single-word="false" fo:text-indent="-0.628cm" style:auto-text-indent="false">
        <style:tab-stops>
          <style:tab-stop style:position="1.595cm"/>
          <style:tab-stop style:position="1.598cm"/>
        </style:tab-stops>
      </style:paragraph-properties>
    </style:style>
    <style:style style:name="P332" style:family="paragraph" style:parent-style-name="List_20_Paragraph" style:list-style-name="WWNum1">
      <style:paragraph-properties fo:margin-left="1.598cm" fo:margin-right="1.967cm" fo:margin-top="0.222cm" fo:margin-bottom="0cm" fo:line-height="112%" fo:text-align="justify" style:justify-single-word="false" fo:text-indent="-0.628cm" style:auto-text-indent="false">
        <style:tab-stops>
          <style:tab-stop style:position="1.595cm"/>
          <style:tab-stop style:position="1.598cm"/>
        </style:tab-stops>
      </style:paragraph-properties>
    </style:style>
    <style:style style:name="P333" style:family="paragraph" style:parent-style-name="List_20_Paragraph" style:list-style-name="WWNum1">
      <style:paragraph-properties fo:margin-left="1.598cm" fo:margin-right="1.963cm" fo:margin-top="0.21cm" fo:margin-bottom="0cm" fo:line-height="115%" fo:text-align="justify" style:justify-single-word="false" fo:text-indent="-0.628cm" style:auto-text-indent="false">
        <style:tab-stops>
          <style:tab-stop style:position="1.595cm"/>
          <style:tab-stop style:position="1.598cm"/>
        </style:tab-stops>
      </style:paragraph-properties>
    </style:style>
    <style:style style:name="P334" style:family="paragraph" style:parent-style-name="Table_20_Paragraph">
      <style:paragraph-properties fo:orphans="0" fo:widows="0"/>
      <style:text-properties fo:font-size="11pt" style:font-size-asian="11pt"/>
    </style:style>
    <style:style style:name="P335" style:family="paragraph" style:parent-style-name="Table_20_Paragraph">
      <style:paragraph-properties fo:orphans="0" fo:widows="0"/>
      <style:text-properties fo:font-size="12pt" fo:font-weight="bold" style:font-size-asian="12pt" style:font-weight-asian="bold"/>
    </style:style>
    <style:style style:name="P336" style:family="paragraph" style:parent-style-name="Table_20_Paragraph">
      <style:paragraph-properties fo:orphans="0" fo:widows="0"/>
      <style:text-properties fo:font-size="9pt" style:font-size-asian="9pt"/>
    </style:style>
    <style:style style:name="P337" style:family="paragraph" style:parent-style-name="Table_20_Paragraph">
      <style:paragraph-properties fo:orphans="0" fo:widows="0"/>
      <style:text-properties fo:font-size="10pt" style:font-size-asian="10pt"/>
    </style:style>
    <style:style style:name="P338" style:family="paragraph" style:parent-style-name="Table_20_Paragraph">
      <style:paragraph-properties fo:margin-left="0.194cm" fo:margin-right="0cm" fo:margin-top="0.213cm" fo:margin-bottom="0cm" fo:orphans="0" fo:widows="0" fo:text-indent="0cm" style:auto-text-indent="false"/>
    </style:style>
    <style:style style:name="P339" style:family="paragraph" style:parent-style-name="Table_20_Paragraph">
      <style:paragraph-properties fo:margin-left="0.194cm" fo:margin-right="0cm" fo:margin-top="0.21cm" fo:margin-bottom="0cm" fo:orphans="0" fo:widows="0" fo:text-indent="0cm" style:auto-text-indent="false"/>
    </style:style>
    <style:style style:name="P340" style:family="paragraph" style:parent-style-name="Table_20_Paragraph">
      <style:paragraph-properties fo:margin-left="0.194cm" fo:margin-right="0cm" fo:margin-top="0.21cm" fo:margin-bottom="0cm" fo:line-height="115%" fo:orphans="0" fo:widows="0" fo:text-indent="0cm" style:auto-text-indent="false"/>
    </style:style>
    <style:style style:name="P341" style:family="paragraph" style:parent-style-name="Table_20_Paragraph">
      <style:paragraph-properties fo:margin-left="0.194cm" fo:margin-right="0cm" fo:line-height="115%" fo:orphans="0" fo:widows="0" fo:text-indent="0cm" style:auto-text-indent="false"/>
    </style:style>
    <style:style style:name="P342" style:family="paragraph" style:parent-style-name="Table_20_Paragraph">
      <style:paragraph-properties fo:margin-left="0.194cm" fo:margin-right="0cm" fo:orphans="0" fo:widows="0" fo:text-indent="0cm" style:auto-text-indent="false"/>
    </style:style>
    <style:style style:name="P343" style:family="paragraph" style:parent-style-name="Table_20_Paragraph">
      <style:paragraph-properties fo:margin-left="0.194cm" fo:margin-right="0cm" fo:line-height="0.445cm" fo:orphans="0" fo:widows="0" fo:text-indent="0cm" style:auto-text-indent="false"/>
    </style:style>
    <style:style style:name="P344" style:family="paragraph" style:parent-style-name="Table_20_Paragraph">
      <style:paragraph-properties fo:margin-left="0.194cm" fo:margin-right="0cm" fo:line-height="0.409cm" fo:orphans="0" fo:widows="0" fo:text-indent="0cm" style:auto-text-indent="false"/>
    </style:style>
    <style:style style:name="P345" style:family="paragraph" style:parent-style-name="Table_20_Paragraph">
      <style:paragraph-properties fo:margin-left="0.194cm" fo:margin-right="0cm" fo:line-height="0.413cm" fo:orphans="0" fo:widows="0" fo:text-indent="0cm" style:auto-text-indent="false"/>
    </style:style>
    <style:style style:name="P346" style:family="paragraph" style:parent-style-name="Table_20_Paragraph">
      <style:paragraph-properties fo:margin-left="0.194cm" fo:margin-right="0cm" fo:margin-top="0.002cm" fo:margin-bottom="0cm" fo:line-height="115%" fo:orphans="0" fo:widows="0" fo:text-indent="0cm" style:auto-text-indent="false"/>
    </style:style>
    <style:style style:name="P347" style:family="paragraph" style:parent-style-name="Table_20_Paragraph">
      <style:paragraph-properties fo:margin-left="0.194cm" fo:margin-right="0cm" fo:margin-top="0.002cm" fo:margin-bottom="0cm" fo:line-height="0.411cm" fo:orphans="0" fo:widows="0" fo:text-indent="0cm" style:auto-text-indent="false"/>
    </style:style>
    <style:style style:name="P348" style:family="paragraph" style:parent-style-name="Table_20_Paragraph">
      <style:paragraph-properties fo:margin-left="0.194cm" fo:margin-right="1.794cm" fo:margin-top="0.21cm" fo:margin-bottom="0cm" fo:line-height="115%" fo:orphans="0" fo:widows="0" fo:text-indent="0cm" style:auto-text-indent="false"/>
    </style:style>
    <style:style style:name="P349" style:family="paragraph" style:parent-style-name="Table_20_Paragraph">
      <style:paragraph-properties fo:margin-top="0.437cm" fo:margin-bottom="0cm" fo:orphans="0" fo:widows="0"/>
      <style:text-properties fo:font-size="12pt" fo:font-weight="bold" style:font-size-asian="12pt" style:font-weight-asian="bold"/>
    </style:style>
    <style:style style:name="P350" style:family="paragraph" style:parent-style-name="Table_20_Paragraph">
      <style:paragraph-properties fo:margin-left="0.189cm" fo:margin-right="0cm" fo:margin-top="0.21cm" fo:margin-bottom="0cm" fo:orphans="0" fo:widows="0" fo:text-indent="0cm" style:auto-text-indent="false"/>
    </style:style>
    <style:style style:name="P351" style:family="paragraph" style:parent-style-name="Table_20_Paragraph">
      <style:paragraph-properties fo:margin-left="0.189cm" fo:margin-right="0cm" fo:margin-top="0.213cm" fo:margin-bottom="0cm" fo:orphans="0" fo:widows="0" fo:text-indent="0cm" style:auto-text-indent="false"/>
      <style:text-properties fo:font-size="12pt" style:font-size-asian="12pt"/>
    </style:style>
    <style:style style:name="P352" style:family="paragraph" style:parent-style-name="Table_20_Paragraph">
      <style:paragraph-properties fo:margin-left="0.189cm" fo:margin-right="0cm" fo:margin-top="0.005cm" fo:margin-bottom="0cm" fo:orphans="0" fo:widows="0" fo:text-indent="0cm" style:auto-text-indent="false"/>
    </style:style>
    <style:style style:name="P353" style:family="paragraph" style:parent-style-name="Table_20_Paragraph">
      <style:paragraph-properties fo:margin-left="0.189cm" fo:margin-right="0cm" fo:margin-top="0.005cm" fo:margin-bottom="0cm" fo:line-height="0.411cm" fo:orphans="0" fo:widows="0" fo:text-indent="0cm" style:auto-text-indent="false"/>
    </style:style>
    <style:style style:name="P354" style:family="paragraph" style:parent-style-name="Table_20_Paragraph">
      <style:paragraph-properties fo:margin-left="0.189cm" fo:margin-right="0cm" fo:margin-top="0.002cm" fo:margin-bottom="0cm" fo:orphans="0" fo:widows="0" fo:text-indent="0cm" style:auto-text-indent="false"/>
    </style:style>
    <style:style style:name="P355" style:family="paragraph" style:parent-style-name="Table_20_Paragraph">
      <style:paragraph-properties fo:margin-left="0.189cm" fo:margin-right="0cm" fo:margin-top="0.002cm" fo:margin-bottom="0cm" fo:line-height="120%" fo:orphans="0" fo:widows="0" fo:text-indent="0cm" style:auto-text-indent="false"/>
    </style:style>
    <style:style style:name="P356" style:family="paragraph" style:parent-style-name="Table_20_Paragraph">
      <style:paragraph-properties fo:margin-left="0.189cm" fo:margin-right="0cm" fo:margin-top="0.002cm" fo:margin-bottom="0cm" fo:line-height="0.37cm" fo:orphans="0" fo:widows="0" fo:text-indent="0cm" style:auto-text-indent="false"/>
    </style:style>
    <style:style style:name="P357" style:family="paragraph" style:parent-style-name="Table_20_Paragraph">
      <style:paragraph-properties fo:margin-left="0.189cm" fo:margin-right="0cm" fo:line-height="0.413cm" fo:orphans="0" fo:widows="0" fo:text-indent="0cm" style:auto-text-indent="false"/>
    </style:style>
    <style:style style:name="P358" style:family="paragraph" style:parent-style-name="Table_20_Paragraph">
      <style:paragraph-properties fo:margin-left="0.189cm" fo:margin-right="0cm" fo:orphans="0" fo:widows="0" fo:text-indent="0cm" style:auto-text-indent="false"/>
    </style:style>
    <style:style style:name="P359" style:family="paragraph" style:parent-style-name="Table_20_Paragraph">
      <style:paragraph-properties fo:margin-left="0.189cm" fo:margin-right="0cm" fo:line-height="0.37cm" fo:orphans="0" fo:widows="0" fo:text-indent="0cm" style:auto-text-indent="false"/>
    </style:style>
    <style:style style:name="P360" style:family="paragraph" style:parent-style-name="Table_20_Paragraph">
      <style:paragraph-properties fo:margin-left="0.189cm" fo:margin-right="0cm" fo:line-height="0.369cm" fo:orphans="0" fo:widows="0" fo:text-indent="0cm" style:auto-text-indent="false"/>
    </style:style>
    <style:style style:name="P361" style:family="paragraph" style:parent-style-name="Table_20_Paragraph">
      <style:paragraph-properties fo:margin-left="0.189cm" fo:margin-right="0cm" fo:line-height="0.404cm" fo:orphans="0" fo:widows="0" fo:text-indent="0cm" style:auto-text-indent="false"/>
    </style:style>
    <style:style style:name="P362" style:family="paragraph" style:parent-style-name="Table_20_Paragraph">
      <style:paragraph-properties fo:margin-left="0.189cm" fo:margin-right="0cm" fo:line-height="0.402cm" fo:orphans="0" fo:widows="0" fo:text-indent="0cm" style:auto-text-indent="false"/>
    </style:style>
    <style:style style:name="P363" style:family="paragraph" style:parent-style-name="Table_20_Paragraph">
      <style:paragraph-properties fo:margin-left="0.189cm" fo:margin-right="0cm" fo:line-height="97%" fo:orphans="0" fo:widows="0" fo:text-indent="0cm" style:auto-text-indent="false"/>
    </style:style>
    <style:style style:name="P364" style:family="paragraph" style:parent-style-name="Table_20_Paragraph">
      <style:paragraph-properties fo:margin-left="0.189cm" fo:margin-right="0cm" style:line-height-at-least="0.406cm" fo:orphans="0" fo:widows="0" fo:text-indent="0cm" style:auto-text-indent="false"/>
    </style:style>
    <style:style style:name="P365" style:family="paragraph" style:parent-style-name="Table_20_Paragraph">
      <style:paragraph-properties fo:margin-left="0.189cm" fo:margin-right="0cm" fo:margin-top="0.009cm" fo:margin-bottom="0cm" fo:orphans="0" fo:widows="0" fo:text-indent="0cm" style:auto-text-indent="false"/>
    </style:style>
    <style:style style:name="P366" style:family="paragraph" style:parent-style-name="Table_20_Paragraph">
      <style:paragraph-properties fo:margin-left="0.189cm" fo:margin-right="0cm" fo:margin-top="0.011cm" fo:margin-bottom="0cm" fo:orphans="0" fo:widows="0" fo:text-indent="0cm" style:auto-text-indent="false"/>
    </style:style>
    <style:style style:name="P367" style:family="paragraph" style:parent-style-name="Table_20_Paragraph">
      <style:paragraph-properties fo:margin-left="0.189cm" fo:margin-right="0cm" fo:margin-top="0.095cm" fo:margin-bottom="0cm" fo:line-height="0.37cm" fo:orphans="0" fo:widows="0" fo:text-indent="0cm" style:auto-text-indent="false"/>
    </style:style>
    <style:style style:name="P368" style:family="paragraph" style:parent-style-name="Table_20_Paragraph">
      <style:paragraph-properties fo:margin-top="0.302cm" fo:margin-bottom="0cm" fo:orphans="0" fo:widows="0"/>
      <style:text-properties fo:font-size="12pt" fo:font-weight="bold" style:font-size-asian="12pt" style:font-weight-asian="bold"/>
    </style:style>
    <style:style style:name="P369" style:family="paragraph" style:parent-style-name="Table_20_Paragraph">
      <style:paragraph-properties fo:margin-top="0.295cm" fo:margin-bottom="0cm" fo:orphans="0" fo:widows="0"/>
      <style:text-properties fo:font-size="12pt" fo:font-weight="bold" style:font-size-asian="12pt" style:font-weight-asian="bold"/>
    </style:style>
    <style:style style:name="P370" style:family="paragraph" style:parent-style-name="Table_20_Paragraph">
      <style:paragraph-properties fo:margin-top="0.138cm" fo:margin-bottom="0cm" fo:orphans="0" fo:widows="0"/>
      <style:text-properties fo:font-size="12pt" fo:font-weight="bold" style:font-size-asian="12pt" style:font-weight-asian="bold"/>
    </style:style>
    <style:style style:name="P371" style:family="paragraph" style:parent-style-name="Table_20_Paragraph">
      <style:paragraph-properties fo:margin-left="0.023cm" fo:margin-right="0cm" fo:margin-top="0.22cm" fo:margin-bottom="0cm" fo:text-align="center" style:justify-single-word="false" fo:orphans="0" fo:widows="0" fo:text-indent="0cm" style:auto-text-indent="false"/>
    </style:style>
    <style:style style:name="P372" style:family="paragraph" style:parent-style-name="Table_20_Paragraph">
      <style:paragraph-properties fo:margin-left="0.485cm" fo:margin-right="0.464cm" fo:line-height="0.445cm" fo:orphans="0" fo:widows="0" fo:text-indent="0.071cm" style:auto-text-indent="false"/>
    </style:style>
    <style:style style:name="P373" style:family="paragraph" style:parent-style-name="Table_20_Paragraph">
      <style:paragraph-properties fo:margin-left="0.196cm" fo:margin-right="0cm" fo:line-height="0.445cm" fo:orphans="0" fo:widows="0" fo:text-indent="0cm" style:auto-text-indent="false"/>
    </style:style>
    <style:style style:name="P374" style:family="paragraph" style:parent-style-name="Table_20_Paragraph">
      <style:paragraph-properties fo:margin-left="0.194cm" fo:margin-right="0.572cm" fo:line-height="0.445cm" fo:orphans="0" fo:widows="0" fo:text-indent="0cm" style:auto-text-indent="false"/>
    </style:style>
    <style:style style:name="P375" style:family="paragraph" style:parent-style-name="Table_20_Paragraph">
      <style:paragraph-properties fo:margin-top="0.005cm" fo:margin-bottom="0cm" fo:text-align="center" style:justify-single-word="false" fo:orphans="0" fo:widows="0"/>
    </style:style>
    <style:style style:name="P376" style:family="paragraph" style:parent-style-name="Table_20_Paragraph">
      <style:paragraph-properties fo:margin-top="0.005cm" fo:margin-bottom="0cm" fo:orphans="0" fo:widows="0"/>
      <style:text-properties fo:font-size="12pt" fo:font-weight="bold" style:font-size-asian="12pt" style:font-weight-asian="bold"/>
    </style:style>
    <style:style style:name="P377" style:family="paragraph" style:parent-style-name="Table_20_Paragraph">
      <style:paragraph-properties fo:margin-left="0.409cm" fo:margin-right="0cm" fo:margin-top="0.005cm" fo:margin-bottom="0cm" fo:orphans="0" fo:widows="0" fo:text-indent="0cm" style:auto-text-indent="false"/>
    </style:style>
    <style:style style:name="P378" style:family="paragraph" style:parent-style-name="Table_20_Paragraph">
      <style:paragraph-properties fo:margin-left="0.522cm" fo:margin-right="0cm" fo:margin-top="0.005cm" fo:margin-bottom="0cm" fo:orphans="0" fo:widows="0" fo:text-indent="0cm" style:auto-text-indent="false"/>
    </style:style>
    <style:style style:name="P379" style:family="paragraph" style:parent-style-name="Table_20_Paragraph">
      <style:paragraph-properties fo:margin-left="0.189cm" fo:margin-right="1.85cm" fo:line-height="0.445cm" fo:orphans="0" fo:widows="0" fo:text-indent="0cm" style:auto-text-indent="false"/>
    </style:style>
    <style:style style:name="P380" style:family="paragraph" style:parent-style-name="Table_20_Paragraph">
      <style:paragraph-properties fo:margin-top="0.183cm" fo:margin-bottom="0cm" fo:orphans="0" fo:widows="0"/>
      <style:text-properties fo:font-size="10pt" style:font-size-asian="10pt"/>
    </style:style>
    <style:style style:name="P381" style:family="paragraph" style:parent-style-name="Table_20_Paragraph">
      <style:paragraph-properties fo:margin-left="1.192cm" fo:margin-right="0cm" fo:margin-top="0.009cm" fo:margin-bottom="0cm" fo:orphans="0" fo:widows="0" fo:text-indent="0cm" style:auto-text-indent="false"/>
    </style:style>
    <style:style style:name="P382" style:family="paragraph" style:parent-style-name="Table_20_Paragraph">
      <style:paragraph-properties fo:margin-left="1.291cm" fo:margin-right="0cm" fo:margin-top="0.009cm" fo:margin-bottom="0cm" fo:orphans="0" fo:widows="0" fo:text-indent="0cm" style:auto-text-indent="false"/>
    </style:style>
    <style:style style:name="P383" style:family="paragraph" style:parent-style-name="Table_20_Paragraph">
      <style:paragraph-properties fo:margin-left="0.316cm" fo:margin-right="0.196cm" fo:margin-top="0.009cm" fo:margin-bottom="0cm" fo:text-align="center" style:justify-single-word="false" fo:orphans="0" fo:widows="0" fo:text-indent="0.004cm" style:auto-text-indent="false"/>
    </style:style>
    <style:style style:name="P384" style:family="paragraph" style:parent-style-name="Table_20_Paragraph">
      <style:paragraph-properties fo:margin-left="0.312cm" fo:margin-right="0.196cm" fo:margin-top="0.009cm" fo:margin-bottom="0cm" fo:text-align="center" style:justify-single-word="false" fo:orphans="0" fo:widows="0" fo:text-indent="0.004cm" style:auto-text-indent="false"/>
    </style:style>
    <style:style style:name="P385" style:family="paragraph" style:parent-style-name="Table_20_Paragraph">
      <style:paragraph-properties fo:margin-left="0.318cm" fo:margin-right="0.205cm" fo:margin-top="0.009cm" fo:margin-bottom="0cm" fo:text-align="center" style:justify-single-word="false" fo:orphans="0" fo:widows="0" fo:text-indent="0.004cm" style:auto-text-indent="false"/>
    </style:style>
    <style:style style:name="P386" style:family="paragraph" style:parent-style-name="Table_20_Paragraph">
      <style:paragraph-properties fo:margin-left="0.321cm" fo:margin-right="0.201cm" fo:margin-top="0.009cm" fo:margin-bottom="0cm" fo:text-align="center" style:justify-single-word="false" fo:orphans="0" fo:widows="0" fo:text-indent="0.004cm" style:auto-text-indent="false"/>
    </style:style>
    <style:style style:name="P387" style:family="paragraph" style:parent-style-name="Table_20_Paragraph">
      <style:paragraph-properties fo:margin-left="0.316cm" fo:margin-right="0.201cm" fo:margin-top="0.009cm" fo:margin-bottom="0cm" fo:text-align="center" style:justify-single-word="false" fo:orphans="0" fo:widows="0" fo:text-indent="0.004cm" style:auto-text-indent="false"/>
    </style:style>
    <style:style style:name="P388" style:family="paragraph" style:parent-style-name="Table_20_Paragraph">
      <style:paragraph-properties fo:margin-left="0.404cm" fo:margin-right="0.291cm" fo:margin-top="0.009cm" fo:margin-bottom="0cm" fo:text-align="center" style:justify-single-word="false" fo:orphans="0" fo:widows="0" fo:text-indent="-0.005cm" style:auto-text-indent="false"/>
    </style:style>
    <style:style style:name="P389" style:family="paragraph" style:parent-style-name="Table_20_Paragraph">
      <style:paragraph-properties fo:margin-left="0.189cm" fo:margin-right="0.654cm" fo:margin-top="0.009cm" fo:margin-bottom="0cm" fo:orphans="0" fo:widows="0" fo:text-indent="0cm" style:auto-text-indent="false"/>
    </style:style>
    <style:style style:name="P390" style:family="paragraph" style:parent-style-name="Table_20_Paragraph">
      <style:paragraph-properties fo:margin-left="0.24cm" fo:margin-right="0.649cm" fo:line-height="115%" fo:orphans="0" fo:widows="0" fo:text-indent="-0.051cm" style:auto-text-indent="false"/>
    </style:style>
    <style:style style:name="P391" style:family="paragraph" style:parent-style-name="Table_20_Paragraph">
      <style:paragraph-properties fo:margin-left="0.189cm" fo:margin-right="0.654cm" fo:line-height="105%" fo:orphans="0" fo:widows="0" fo:text-indent="0.049cm" style:auto-text-indent="false"/>
    </style:style>
    <style:style style:name="P392" style:family="paragraph" style:parent-style-name="Table_20_Paragraph">
      <style:paragraph-properties fo:margin-left="0.189cm" fo:margin-right="0.071cm" fo:margin-top="0.018cm" fo:margin-bottom="0cm" fo:line-height="110%" fo:orphans="0" fo:widows="0" fo:text-indent="0cm" style:auto-text-indent="false"/>
    </style:style>
    <style:style style:name="P393" style:family="paragraph" style:parent-style-name="Table_20_Paragraph">
      <style:paragraph-properties fo:margin-left="0.418cm" fo:margin-right="0cm" fo:margin-top="0.011cm" fo:margin-bottom="0cm" fo:orphans="0" fo:widows="0" fo:text-indent="0cm" style:auto-text-indent="false"/>
    </style:style>
    <style:style style:name="P394" style:family="paragraph" style:parent-style-name="Table_20_Paragraph">
      <style:paragraph-properties fo:margin-left="0.418cm" fo:margin-right="0cm" fo:margin-top="0.005cm" fo:margin-bottom="0cm" fo:orphans="0" fo:widows="0" fo:text-indent="0cm" style:auto-text-indent="false"/>
    </style:style>
    <style:style style:name="P395" style:family="paragraph" style:parent-style-name="Table_20_Paragraph">
      <style:paragraph-properties fo:margin-left="0.57cm" fo:margin-right="0cm" fo:margin-top="0.011cm" fo:margin-bottom="0cm" fo:orphans="0" fo:widows="0" fo:text-indent="0cm" style:auto-text-indent="false"/>
    </style:style>
    <style:style style:name="P396" style:family="paragraph" style:parent-style-name="Table_20_Paragraph">
      <style:paragraph-properties fo:margin-left="0.57cm" fo:margin-right="0cm" fo:margin-top="0.005cm" fo:margin-bottom="0cm" fo:orphans="0" fo:widows="0" fo:text-indent="0cm" style:auto-text-indent="false"/>
    </style:style>
    <style:style style:name="P397" style:family="paragraph" style:parent-style-name="Table_20_Paragraph">
      <style:paragraph-properties fo:margin-left="0.566cm" fo:margin-right="0cm" fo:margin-top="0.011cm" fo:margin-bottom="0cm" fo:orphans="0" fo:widows="0" fo:text-indent="0cm" style:auto-text-indent="false"/>
    </style:style>
    <style:style style:name="P398" style:family="paragraph" style:parent-style-name="Table_20_Paragraph">
      <style:paragraph-properties fo:margin-left="0.566cm" fo:margin-right="0cm" fo:margin-top="0.005cm" fo:margin-bottom="0cm" fo:orphans="0" fo:widows="0" fo:text-indent="0cm" style:auto-text-indent="false"/>
    </style:style>
    <style:style style:name="P399" style:family="paragraph" style:parent-style-name="Table_20_Paragraph">
      <style:paragraph-properties fo:margin-left="0.011cm" fo:margin-right="0cm" fo:margin-top="0.005cm" fo:margin-bottom="0cm" fo:text-align="center" style:justify-single-word="false" fo:orphans="0" fo:widows="0" fo:text-indent="0cm" style:auto-text-indent="false"/>
    </style:style>
    <style:style style:name="P400" style:family="paragraph" style:parent-style-name="Table_20_Paragraph">
      <style:paragraph-properties fo:margin-left="1.498cm" fo:margin-right="0cm" fo:margin-top="0.005cm" fo:margin-bottom="0cm" fo:orphans="0" fo:widows="0" fo:text-indent="0cm" style:auto-text-indent="false"/>
    </style:style>
    <style:style style:name="P401" style:family="paragraph" style:parent-style-name="Table_20_Paragraph">
      <style:paragraph-properties fo:margin-left="1.625cm" fo:margin-right="0cm" fo:margin-top="0.005cm" fo:margin-bottom="0cm" fo:orphans="0" fo:widows="0" fo:text-indent="0cm" style:auto-text-indent="false"/>
    </style:style>
    <style:style style:name="P402" style:family="paragraph" style:parent-style-name="Table_20_Paragraph">
      <style:paragraph-properties fo:margin-left="0.041cm" fo:margin-right="0cm" fo:margin-top="0.005cm" fo:margin-bottom="0cm" fo:text-align="center" style:justify-single-word="false" fo:orphans="0" fo:widows="0" fo:text-indent="0cm" style:auto-text-indent="false"/>
    </style:style>
    <style:style style:name="P403" style:family="paragraph" style:parent-style-name="Table_20_Paragraph">
      <style:paragraph-properties fo:margin-left="0.198cm" fo:margin-right="0cm" fo:margin-top="0.005cm" fo:margin-bottom="0cm" fo:orphans="0" fo:widows="0" fo:text-indent="0cm" style:auto-text-indent="false"/>
    </style:style>
    <style:style style:name="P404" style:family="paragraph" style:parent-style-name="Table_20_Paragraph">
      <style:paragraph-properties fo:margin-left="0.198cm" fo:margin-right="0cm" fo:margin-top="0.005cm" fo:margin-bottom="0cm" fo:line-height="0.445cm" fo:orphans="0" fo:widows="0" fo:text-indent="0cm" style:auto-text-indent="false"/>
    </style:style>
    <style:style style:name="P405" style:family="paragraph" style:parent-style-name="Table_20_Paragraph">
      <style:paragraph-properties fo:margin-left="0.198cm" fo:margin-right="0cm" fo:margin-top="0.002cm" fo:margin-bottom="0cm" fo:orphans="0" fo:widows="0" fo:text-indent="0cm" style:auto-text-indent="false"/>
    </style:style>
    <style:style style:name="P406" style:family="paragraph" style:parent-style-name="Table_20_Paragraph">
      <style:paragraph-properties fo:margin-left="0.198cm" fo:margin-right="0cm" fo:margin-top="0.009cm" fo:margin-bottom="0cm" fo:line-height="105%" fo:orphans="0" fo:widows="0" fo:text-indent="0cm" style:auto-text-indent="false"/>
    </style:style>
    <style:style style:name="P407" style:family="paragraph" style:parent-style-name="Table_20_Paragraph">
      <style:paragraph-properties fo:margin-left="0.198cm" fo:margin-right="0cm" fo:margin-top="0.009cm" fo:margin-bottom="0cm" fo:orphans="0" fo:widows="0" fo:text-indent="0cm" style:auto-text-indent="false"/>
    </style:style>
    <style:style style:name="P408" style:family="paragraph" style:parent-style-name="Table_20_Paragraph">
      <style:paragraph-properties fo:margin-left="0.198cm" fo:margin-right="0cm" fo:orphans="0" fo:widows="0" fo:text-indent="0cm" style:auto-text-indent="false"/>
    </style:style>
    <style:style style:name="P409" style:family="paragraph" style:parent-style-name="Table_20_Paragraph">
      <style:paragraph-properties fo:margin-left="0.198cm" fo:margin-right="0cm" fo:margin-top="0.014cm" fo:margin-bottom="0cm" fo:orphans="0" fo:widows="0" fo:text-indent="0cm" style:auto-text-indent="false"/>
    </style:style>
    <style:style style:name="P410" style:family="paragraph" style:parent-style-name="Table_20_Paragraph">
      <style:paragraph-properties fo:margin-left="0.012cm" fo:margin-right="0cm" fo:margin-top="0.005cm" fo:margin-bottom="0cm" fo:orphans="0" fo:widows="0" fo:text-indent="0cm" style:auto-text-indent="false"/>
    </style:style>
    <style:style style:name="P411" style:family="paragraph" style:parent-style-name="Table_20_Paragraph">
      <style:paragraph-properties fo:margin-left="0.012cm" fo:margin-right="0cm" fo:line-height="0.445cm" fo:orphans="0" fo:widows="0" fo:text-indent="0cm" style:auto-text-indent="false"/>
    </style:style>
    <style:style style:name="P412" style:family="paragraph" style:parent-style-name="Table_20_Paragraph">
      <style:paragraph-properties fo:margin-left="0.012cm" fo:margin-right="0.282cm" style:line-height-at-least="0.441cm" fo:orphans="0" fo:widows="0" fo:text-indent="0cm" style:auto-text-indent="false"/>
    </style:style>
    <style:style style:name="P413" style:family="paragraph" style:parent-style-name="Table_20_Paragraph">
      <style:paragraph-properties fo:margin-top="0.007cm" fo:margin-bottom="0cm" fo:orphans="0" fo:widows="0"/>
      <style:text-properties fo:font-size="11pt" style:font-size-asian="11pt"/>
    </style:style>
    <style:style style:name="P414" style:family="paragraph" style:parent-style-name="Table_20_Paragraph">
      <style:paragraph-properties fo:margin-top="0.007cm" fo:margin-bottom="0cm" fo:orphans="0" fo:widows="0"/>
      <style:text-properties fo:font-size="12pt" fo:font-weight="bold" style:font-size-asian="12pt" style:font-weight-asian="bold"/>
    </style:style>
    <style:style style:name="P415" style:family="paragraph" style:parent-style-name="Table_20_Paragraph">
      <style:paragraph-properties fo:margin-left="0.115cm" fo:margin-right="0cm" fo:text-align="center" style:justify-single-word="false" fo:orphans="0" fo:widows="0" fo:text-indent="0cm" style:auto-text-indent="false"/>
    </style:style>
    <style:style style:name="P416" style:family="paragraph" style:parent-style-name="Table_20_Paragraph">
      <style:paragraph-properties fo:margin-left="0.385cm" fo:margin-right="0cm" fo:margin-top="0.005cm" fo:margin-bottom="0cm" fo:orphans="0" fo:widows="0" fo:text-indent="0.101cm" style:auto-text-indent="false"/>
    </style:style>
    <style:style style:name="P417" style:family="paragraph" style:parent-style-name="Table_20_Paragraph">
      <style:paragraph-properties fo:margin-left="0.427cm" fo:margin-right="0cm" fo:line-height="0.445cm" fo:orphans="0" fo:widows="0" fo:text-indent="-0.042cm" style:auto-text-indent="false"/>
    </style:style>
    <style:style style:name="P418" style:family="paragraph" style:parent-style-name="Table_20_Paragraph">
      <style:paragraph-properties fo:margin-left="0.707cm" fo:margin-right="0cm" fo:margin-top="0.005cm" fo:margin-bottom="0cm" fo:orphans="0" fo:widows="0" fo:text-indent="0.106cm" style:auto-text-indent="false"/>
    </style:style>
    <style:style style:name="P419" style:family="paragraph" style:parent-style-name="Table_20_Paragraph">
      <style:paragraph-properties fo:margin-left="0.753cm" fo:margin-right="0cm" fo:line-height="0.445cm" fo:orphans="0" fo:widows="0" fo:text-indent="-0.048cm" style:auto-text-indent="false"/>
    </style:style>
    <style:style style:name="P420" style:family="paragraph" style:parent-style-name="Table_20_Paragraph">
      <style:paragraph-properties fo:margin-top="0.307cm" fo:margin-bottom="0cm" fo:orphans="0" fo:widows="0"/>
      <style:text-properties fo:font-size="11pt" style:font-size-asian="11pt"/>
    </style:style>
    <style:style style:name="P421" style:family="paragraph" style:parent-style-name="Table_20_Paragraph">
      <style:paragraph-properties fo:margin-left="0.295cm" fo:margin-right="0cm" fo:line-height="0.416cm" fo:orphans="0" fo:widows="0" fo:text-indent="0cm" style:auto-text-indent="false"/>
    </style:style>
    <style:style style:name="P422" style:family="paragraph" style:parent-style-name="Table_20_Paragraph">
      <style:paragraph-properties fo:margin-left="0.24cm" fo:margin-right="0cm" fo:margin-top="0.005cm" fo:margin-bottom="0cm" fo:orphans="0" fo:widows="0" fo:text-indent="0cm" style:auto-text-indent="false"/>
    </style:style>
    <style:style style:name="P423" style:family="paragraph" style:parent-style-name="Table_20_Paragraph">
      <style:paragraph-properties fo:margin-left="0.24cm" fo:margin-right="0cm" fo:line-height="0.445cm" fo:orphans="0" fo:widows="0" fo:text-indent="0cm" style:auto-text-indent="false"/>
    </style:style>
    <style:style style:name="P424" style:family="paragraph" style:parent-style-name="Table_20_Paragraph">
      <style:paragraph-properties fo:margin-left="0.24cm" fo:margin-right="0.074cm" fo:line-height="0.445cm" fo:text-align="justify" style:justify-single-word="false" fo:orphans="0" fo:widows="0" fo:text-indent="0cm" style:auto-text-indent="false"/>
    </style:style>
    <style:style style:name="P425" style:family="paragraph" style:parent-style-name="Table_20_Paragraph">
      <style:paragraph-properties fo:margin-left="0.056cm" fo:margin-right="0cm" fo:margin-top="0.005cm" fo:margin-bottom="0cm" fo:text-align="center" style:justify-single-word="false" fo:orphans="0" fo:widows="0" fo:text-indent="0cm" style:auto-text-indent="false"/>
    </style:style>
    <style:style style:name="P426" style:family="paragraph" style:parent-style-name="Table_20_Paragraph">
      <style:paragraph-properties fo:margin-left="0.185cm" fo:margin-right="0.129cm" fo:line-height="0.445cm" fo:orphans="0" fo:widows="0" fo:text-indent="0.134cm" style:auto-text-indent="false"/>
    </style:style>
    <style:style style:name="P427" style:family="paragraph" style:parent-style-name="Table_20_Paragraph">
      <style:paragraph-properties fo:margin-left="0.189cm" fo:margin-right="0cm" fo:line-height="0.445cm" fo:orphans="0" fo:widows="0" fo:text-indent="0.134cm" style:auto-text-indent="false"/>
    </style:style>
    <style:style style:name="P428" style:family="paragraph" style:parent-style-name="Table_20_Paragraph">
      <style:paragraph-properties fo:margin-left="0.249cm" fo:margin-right="0cm" fo:margin-top="0.005cm" fo:margin-bottom="0cm" fo:orphans="0" fo:widows="0" fo:text-indent="0cm" style:auto-text-indent="false"/>
    </style:style>
    <style:style style:name="P429" style:family="paragraph" style:parent-style-name="Table_20_Paragraph">
      <style:paragraph-properties fo:margin-left="0.249cm" fo:margin-right="0cm" fo:margin-top="0.007cm" fo:margin-bottom="0cm" fo:orphans="0" fo:widows="0" fo:text-indent="0cm" style:auto-text-indent="false"/>
    </style:style>
    <style:style style:name="P430" style:family="paragraph" style:parent-style-name="Table_20_Paragraph">
      <style:paragraph-properties fo:margin-left="0.198cm" fo:margin-right="0.339cm" style:line-height-at-least="0.441cm" fo:orphans="0" fo:widows="0" fo:text-indent="0cm" style:auto-text-indent="false"/>
    </style:style>
    <style:style style:name="P431" style:family="paragraph" style:parent-style-name="Table_20_Paragraph">
      <style:paragraph-properties fo:margin-left="0.176cm" fo:margin-right="0cm" fo:margin-top="0.093cm" fo:margin-bottom="0cm" fo:orphans="0" fo:widows="0" fo:text-indent="0cm" style:auto-text-indent="false"/>
    </style:style>
    <style:style style:name="P432" style:family="paragraph" style:parent-style-name="Table_20_Paragraph">
      <style:paragraph-properties fo:margin-left="0.138cm" fo:margin-right="0cm" fo:margin-top="0.093cm" fo:margin-bottom="0cm" fo:orphans="0" fo:widows="0" fo:text-indent="0cm" style:auto-text-indent="false"/>
    </style:style>
    <style:style style:name="P433" style:family="paragraph" style:parent-style-name="Table_20_Paragraph">
      <style:paragraph-properties fo:margin-left="0.183cm" fo:margin-right="0cm" fo:margin-top="0.093cm" fo:margin-bottom="0cm" fo:orphans="0" fo:widows="0" fo:text-indent="0cm" style:auto-text-indent="false"/>
    </style:style>
    <style:style style:name="P434" style:family="paragraph" style:parent-style-name="Table_20_Paragraph">
      <style:paragraph-properties fo:margin-left="0.792cm" fo:margin-right="0cm" fo:margin-top="0.093cm" fo:margin-bottom="0cm" fo:orphans="0" fo:widows="0" fo:text-indent="0cm" style:auto-text-indent="false"/>
    </style:style>
    <style:style style:name="P435" style:family="paragraph" style:parent-style-name="Table_20_Paragraph">
      <style:paragraph-properties fo:margin-left="0.889cm" fo:margin-right="0cm" fo:margin-top="0.093cm" fo:margin-bottom="0cm" fo:orphans="0" fo:widows="0" fo:text-indent="0cm" style:auto-text-indent="false"/>
    </style:style>
    <style:style style:name="P436" style:family="paragraph" style:parent-style-name="Table_20_Paragraph">
      <style:paragraph-properties fo:margin-left="0.025cm" fo:margin-right="0cm" fo:margin-top="0.21cm" fo:margin-bottom="0cm" fo:text-align="center" style:justify-single-word="false" fo:orphans="0" fo:widows="0" fo:text-indent="0cm" style:auto-text-indent="false"/>
    </style:style>
    <style:style style:name="P437" style:family="paragraph" style:parent-style-name="Table_20_Paragraph">
      <style:paragraph-properties fo:margin-left="0.178cm" fo:margin-right="0.164cm" fo:margin-top="0.21cm" fo:margin-bottom="0cm" fo:text-align="center" style:justify-single-word="false" fo:orphans="0" fo:widows="0" fo:text-indent="0cm" style:auto-text-indent="false"/>
    </style:style>
    <style:style style:name="P438" style:family="paragraph" style:parent-style-name="Table_20_Paragraph">
      <style:paragraph-properties fo:margin-left="0.545cm" fo:margin-right="0cm" fo:margin-top="0.21cm" fo:margin-bottom="0cm" fo:orphans="0" fo:widows="0" fo:text-indent="0cm" style:auto-text-indent="false"/>
    </style:style>
    <style:style style:name="P439" style:family="paragraph" style:parent-style-name="Table_20_Paragraph">
      <style:paragraph-properties fo:margin-left="0.561cm" fo:margin-right="0cm" fo:margin-top="0.21cm" fo:margin-bottom="0cm" fo:orphans="0" fo:widows="0" fo:text-indent="0cm" style:auto-text-indent="false"/>
    </style:style>
    <style:style style:name="P440" style:family="paragraph" style:parent-style-name="Table_20_Paragraph">
      <style:paragraph-properties fo:margin-left="0.025cm" fo:margin-right="0.004cm" fo:margin-top="0.21cm" fo:margin-bottom="0cm" fo:text-align="center" style:justify-single-word="false" fo:orphans="0" fo:widows="0" fo:text-indent="0cm" style:auto-text-indent="false"/>
    </style:style>
    <style:style style:name="P441" style:family="paragraph" style:parent-style-name="Table_20_Paragraph">
      <style:paragraph-properties fo:margin-left="0.025cm" fo:margin-right="0.004cm" fo:margin-top="0.002cm" fo:margin-bottom="0cm" fo:text-align="center" style:justify-single-word="false" fo:orphans="0" fo:widows="0" fo:text-indent="0cm" style:auto-text-indent="false"/>
    </style:style>
    <style:style style:name="P442" style:family="paragraph" style:parent-style-name="Table_20_Paragraph">
      <style:paragraph-properties fo:margin-left="0.025cm" fo:margin-right="0.004cm" fo:text-align="center" style:justify-single-word="false" fo:orphans="0" fo:widows="0" fo:text-indent="0cm" style:auto-text-indent="false"/>
    </style:style>
    <style:style style:name="P443" style:family="paragraph" style:parent-style-name="Table_20_Paragraph">
      <style:paragraph-properties fo:margin-left="0.019cm" fo:margin-right="0cm" fo:margin-top="0.21cm" fo:margin-bottom="0cm" fo:text-align="center" style:justify-single-word="false" fo:orphans="0" fo:widows="0" fo:text-indent="0cm" style:auto-text-indent="false"/>
    </style:style>
    <style:style style:name="P444" style:family="paragraph" style:parent-style-name="Table_20_Paragraph">
      <style:paragraph-properties fo:margin-left="0.019cm" fo:margin-right="0.183cm" fo:margin-top="0.21cm" fo:margin-bottom="0cm" fo:text-align="center" style:justify-single-word="false" fo:orphans="0" fo:widows="0" fo:text-indent="0cm" style:auto-text-indent="false"/>
    </style:style>
    <style:style style:name="P445" style:family="paragraph" style:parent-style-name="Table_20_Paragraph">
      <style:paragraph-properties fo:margin-top="0.002cm" fo:margin-bottom="0cm" fo:orphans="0" fo:widows="0"/>
      <style:text-properties fo:font-size="12pt" fo:font-weight="bold" style:font-size-asian="12pt" style:font-weight-asian="bold"/>
    </style:style>
    <style:style style:name="P446" style:family="paragraph" style:parent-style-name="Table_20_Paragraph">
      <style:paragraph-properties fo:margin-left="0.194cm" fo:margin-right="0.173cm" fo:margin-top="0.21cm" fo:margin-bottom="0cm" fo:line-height="115%" fo:orphans="0" fo:widows="0" fo:text-indent="0cm" style:auto-text-indent="false">
        <style:tab-stops>
          <style:tab-stop style:position="1.242cm"/>
          <style:tab-stop style:position="2.545cm"/>
          <style:tab-stop style:position="3.713cm"/>
          <style:tab-stop style:position="5.994cm"/>
          <style:tab-stop style:position="8.264cm"/>
          <style:tab-stop style:position="10.114cm"/>
        </style:tab-stops>
      </style:paragraph-properties>
    </style:style>
    <style:style style:name="P447" style:family="paragraph" style:parent-style-name="Table_20_Paragraph">
      <style:paragraph-properties fo:margin-left="0.194cm" fo:margin-right="0.173cm" fo:margin-top="0.21cm" fo:margin-bottom="0cm" fo:line-height="115%" fo:text-align="justify" style:justify-single-word="false" fo:orphans="0" fo:widows="0" fo:text-indent="0cm" style:auto-text-indent="false"/>
    </style:style>
    <style:style style:name="P448" style:family="paragraph" style:parent-style-name="Table_20_Paragraph">
      <style:paragraph-properties fo:margin-left="0.194cm" fo:margin-right="0.173cm" fo:margin-top="0.213cm" fo:margin-bottom="0cm" fo:line-height="115%" fo:orphans="0" fo:widows="0" fo:text-indent="0cm" style:auto-text-indent="false"/>
    </style:style>
    <style:style style:name="P449" style:family="paragraph" style:parent-style-name="Table_20_Paragraph">
      <style:paragraph-properties fo:margin-left="0.072cm" fo:margin-right="0.164cm" fo:margin-top="0.21cm" fo:margin-bottom="0cm" fo:text-align="center" style:justify-single-word="false" fo:orphans="0" fo:widows="0" fo:text-indent="0cm" style:auto-text-indent="false"/>
    </style:style>
    <style:style style:name="P450" style:family="paragraph" style:parent-style-name="Table_20_Paragraph">
      <style:paragraph-properties fo:margin-top="0.28cm" fo:margin-bottom="0cm" fo:orphans="0" fo:widows="0"/>
      <style:text-properties fo:font-size="12pt" fo:font-weight="bold" style:font-size-asian="12pt" style:font-weight-asian="bold"/>
    </style:style>
    <style:style style:name="P451" style:family="paragraph" style:parent-style-name="Table_20_Paragraph">
      <style:paragraph-properties fo:margin-top="0.282cm" fo:margin-bottom="0cm" fo:orphans="0" fo:widows="0"/>
      <style:text-properties fo:font-size="12pt" fo:font-weight="bold" style:font-size-asian="12pt" style:font-weight-asian="bold"/>
    </style:style>
    <style:style style:name="P452" style:family="paragraph" style:parent-style-name="Table_20_Paragraph">
      <style:paragraph-properties fo:margin-left="0.194cm" fo:margin-right="0.176cm" fo:margin-top="0.21cm" fo:margin-bottom="0cm" fo:line-height="115%" fo:text-align="justify" style:justify-single-word="false" fo:orphans="0" fo:widows="0" fo:text-indent="0cm" style:auto-text-indent="false"/>
    </style:style>
    <style:style style:name="P453" style:family="paragraph" style:parent-style-name="Table_20_Paragraph">
      <style:paragraph-properties fo:margin-left="6.126cm" fo:margin-right="0cm" fo:margin-top="0.21cm" fo:margin-bottom="0cm" fo:line-height="115%" fo:orphans="0" fo:widows="0" fo:text-indent="-4.591cm" style:auto-text-indent="false"/>
    </style:style>
    <style:style style:name="P454" style:family="paragraph" style:parent-style-name="Table_20_Paragraph">
      <style:paragraph-properties fo:margin-top="0.286cm" fo:margin-bottom="0cm" fo:orphans="0" fo:widows="0"/>
      <style:text-properties fo:font-size="12pt" fo:font-weight="bold" style:font-size-asian="12pt" style:font-weight-asian="bold"/>
    </style:style>
    <style:style style:name="P455" style:family="paragraph" style:parent-style-name="Table_20_Paragraph">
      <style:paragraph-properties fo:margin-left="0.194cm" fo:margin-right="0.175cm" fo:margin-top="0.213cm" fo:margin-bottom="0cm" fo:line-height="115%" fo:text-align="justify" style:justify-single-word="false" fo:orphans="0" fo:widows="0" fo:text-indent="0cm" style:auto-text-indent="false"/>
    </style:style>
    <style:style style:name="P456" style:family="paragraph" style:parent-style-name="Heading_20_2">
      <style:paragraph-properties fo:margin-top="0.215cm" fo:margin-bottom="0cm"/>
    </style:style>
    <style:style style:name="P457" style:family="paragraph" style:parent-style-name="Heading_20_2">
      <style:paragraph-properties fo:margin-top="0.422cm" fo:margin-bottom="0cm"/>
    </style:style>
    <style:style style:name="P458" style:family="paragraph" style:parent-style-name="Heading_20_2">
      <style:paragraph-properties fo:margin-top="0.423cm" fo:margin-bottom="0cm"/>
    </style:style>
    <style:style style:name="P459" style:family="paragraph" style:parent-style-name="Heading_20_2">
      <style:paragraph-properties fo:margin-top="0cm" fo:margin-bottom="0cm"/>
    </style:style>
    <style:style style:name="P460" style:family="paragraph" style:parent-style-name="Heading_20_2">
      <style:paragraph-properties fo:margin-top="0cm" fo:margin-bottom="0cm"/>
      <style:text-properties fo:font-size="12pt" style:font-size-asian="12pt"/>
    </style:style>
    <style:style style:name="P461" style:family="paragraph" style:parent-style-name="Heading_20_2">
      <style:paragraph-properties fo:margin-top="0.425cm" fo:margin-bottom="0cm"/>
    </style:style>
    <style:style style:name="P462" style:family="paragraph" style:parent-style-name="Heading_20_2">
      <style:paragraph-properties fo:margin-top="0.002cm" fo:margin-bottom="0cm"/>
    </style:style>
    <style:style style:name="P463" style:family="paragraph" style:parent-style-name="Heading_20_2">
      <style:paragraph-properties fo:margin-top="0.462cm" fo:margin-bottom="0cm"/>
    </style:style>
    <style:style style:name="P464" style:family="paragraph" style:parent-style-name="Heading_20_2">
      <style:paragraph-properties fo:margin-top="0.21cm" fo:margin-bottom="0cm"/>
    </style:style>
    <style:style style:name="P465" style:family="paragraph" style:parent-style-name="Heading_20_1">
      <style:paragraph-properties fo:margin-left="6.174cm" fo:margin-right="7.803cm" fo:margin-top="0.139cm" fo:margin-bottom="0cm" fo:line-height="157%" fo:text-indent="0.011cm" style:auto-text-indent="false"/>
    </style:style>
    <style:style style:name="P466" style:family="paragraph" style:parent-style-name="Heading_20_1" style:master-page-name="Converted1">
      <style:paragraph-properties fo:margin-left="6.174cm" fo:margin-right="7.803cm" fo:margin-top="0.139cm" fo:margin-bottom="0cm" fo:line-height="157%" fo:text-indent="0.011cm" style:auto-text-indent="false" style:page-number="auto"/>
    </style:style>
    <style:style style:name="P467" style:family="paragraph" style:parent-style-name="Heading_20_1">
      <style:paragraph-properties fo:margin-left="0cm" fo:margin-right="1.616cm" fo:text-indent="0cm" style:auto-text-indent="false"/>
    </style:style>
    <style:style style:name="P468" style:family="paragraph" style:parent-style-name="Heading_20_1" style:master-page-name="Converted2">
      <style:paragraph-properties fo:margin-left="0cm" fo:margin-right="1.616cm" fo:margin-top="0.139cm" fo:margin-bottom="0cm" fo:text-indent="0cm" style:auto-text-indent="false" style:page-number="auto"/>
    </style:style>
    <style:style style:name="P469" style:family="paragraph" style:parent-style-name="Heading_20_1">
      <style:paragraph-properties fo:margin-left="1.03cm" fo:margin-right="2.656cm" fo:margin-top="0.284cm" fo:margin-bottom="0cm" fo:line-height="115%" fo:text-indent="0cm" style:auto-text-indent="false"/>
    </style:style>
    <style:style style:name="P470" style:family="paragraph" style:parent-style-name="Heading_20_1">
      <style:paragraph-properties fo:margin-top="0.002cm" fo:margin-bottom="0cm"/>
    </style:style>
    <style:style style:name="P471" style:family="paragraph" style:parent-style-name="Heading_20_1">
      <style:paragraph-properties fo:margin-left="0cm" fo:margin-right="1.623cm" fo:margin-top="0.284cm" fo:margin-bottom="0cm" fo:text-indent="0cm" style:auto-text-indent="false"/>
    </style:style>
    <style:style style:name="P472" style:family="paragraph" style:parent-style-name="Heading_20_1">
      <style:paragraph-properties fo:margin-left="0cm" fo:margin-right="1.623cm" fo:margin-top="0.289cm" fo:margin-bottom="0cm" fo:text-indent="0cm" style:auto-text-indent="false"/>
    </style:style>
    <style:style style:name="P473" style:family="paragraph" style:parent-style-name="Heading_20_1">
      <style:paragraph-properties fo:margin-left="0cm" fo:margin-right="1.623cm" fo:margin-top="0.423cm" fo:margin-bottom="0cm" fo:text-indent="0cm" style:auto-text-indent="false"/>
    </style:style>
    <style:style style:name="P474" style:family="paragraph" style:parent-style-name="Heading_20_1" style:master-page-name="Converted3">
      <style:paragraph-properties fo:margin-top="0.134cm" fo:margin-bottom="0cm" style:page-number="auto"/>
    </style:style>
    <style:style style:name="P475" style:family="paragraph" style:parent-style-name="Heading_20_1">
      <style:paragraph-properties fo:margin-left="1.66cm" fo:margin-right="3.29cm" fo:text-indent="0cm" style:auto-text-indent="false"/>
    </style:style>
    <style:style style:name="P476" style:family="paragraph" style:parent-style-name="Heading_20_1">
      <style:paragraph-properties fo:margin-left="1.665cm" fo:margin-right="3.286cm" fo:margin-top="0.284cm" fo:margin-bottom="0cm" fo:line-height="115%" fo:text-indent="0cm" style:auto-text-indent="false"/>
    </style:style>
    <style:style style:name="P477" style:family="paragraph" style:parent-style-name="Heading_20_1">
      <style:paragraph-properties fo:margin-left="6.86cm" fo:margin-right="7.562cm" fo:line-height="157%" fo:text-align="start" style:justify-single-word="false" fo:text-indent="0.587cm" style:auto-text-indent="false"/>
    </style:style>
    <style:style style:name="P478" style:family="paragraph" style:parent-style-name="Heading_20_1">
      <style:paragraph-properties fo:margin-left="3.307cm" fo:margin-right="0cm" fo:line-height="157%" fo:text-align="start" style:justify-single-word="false" fo:text-indent="-2.561cm" style:auto-text-indent="false"/>
    </style:style>
    <style:style style:name="P479" style:family="paragraph" style:parent-style-name="Heading_20_1">
      <style:paragraph-properties fo:margin-left="0.903cm" fo:margin-right="2.531cm" fo:line-height="115%" fo:text-indent="0cm" style:auto-text-indent="false"/>
    </style:style>
    <style:style style:name="P480" style:family="paragraph" style:parent-style-name="Heading_20_1">
      <style:paragraph-properties fo:margin-left="1.663cm" fo:margin-right="3.29cm" fo:text-indent="0cm" style:auto-text-indent="false"/>
    </style:style>
    <style:style style:name="P481" style:family="paragraph" style:parent-style-name="Heading_20_1">
      <style:paragraph-properties fo:margin-left="1.665cm" fo:margin-right="3.29cm" fo:text-indent="0cm" style:auto-text-indent="false"/>
    </style:style>
    <style:style style:name="P482" style:family="paragraph" style:parent-style-name="Heading_20_1">
      <style:paragraph-properties fo:margin-left="0.861cm" fo:margin-right="2.464cm" fo:margin-top="0.293cm" fo:margin-bottom="0cm" fo:line-height="110%" fo:text-indent="0cm" style:auto-text-indent="false"/>
    </style:style>
    <style:style style:name="P483" style:family="paragraph" style:parent-style-name="Heading_20_1" style:master-page-name="Converted18">
      <style:paragraph-properties fo:margin-left="6.327cm" fo:margin-right="0cm" fo:margin-top="0.134cm" fo:margin-bottom="0cm" fo:text-align="start" style:justify-single-word="false" fo:text-indent="0cm" style:auto-text-indent="false" style:page-number="auto"/>
    </style:style>
    <style:style style:name="P484" style:family="paragraph" style:parent-style-name="Heading_20_1">
      <style:paragraph-properties fo:margin-left="0.339cm" fo:margin-right="0cm" fo:margin-top="0.21cm" fo:margin-bottom="0cm" fo:text-align="justify" style:justify-single-word="false" fo:text-indent="0cm" style:auto-text-indent="false"/>
    </style:style>
    <style:style style:name="P485" style:family="paragraph" style:parent-style-name="Heading_20_1">
      <style:paragraph-properties fo:margin-left="0.339cm" fo:margin-right="0cm" fo:margin-top="0.213cm" fo:margin-bottom="0cm" fo:text-align="justify" style:justify-single-word="false" fo:text-indent="0cm" style:auto-text-indent="false"/>
    </style:style>
    <style:style style:name="P486" style:family="paragraph" style:parent-style-name="Heading_20_1">
      <style:paragraph-properties fo:margin-left="0.339cm" fo:margin-right="0cm" fo:margin-top="0.282cm" fo:margin-bottom="0cm" fo:text-align="justify" style:justify-single-word="false" fo:text-indent="0cm" style:auto-text-indent="false"/>
    </style:style>
    <style:style style:name="P487" style:family="paragraph" style:parent-style-name="Heading_20_1">
      <style:paragraph-properties fo:margin-left="0cm" fo:margin-right="1.619cm" fo:margin-top="0.171cm" fo:margin-bottom="0cm" fo:text-indent="0cm" style:auto-text-indent="false"/>
    </style:style>
    <style:style style:name="P488" style:family="paragraph" style:parent-style-name="Heading_20_1">
      <style:paragraph-properties fo:margin-left="0cm" fo:margin-right="1.266cm" fo:text-indent="0cm" style:auto-text-indent="false"/>
    </style:style>
    <style:style style:name="P489" style:family="paragraph" style:parent-style-name="Heading_20_1">
      <style:paragraph-properties fo:margin-left="0.7cm" fo:margin-right="0cm" fo:margin-top="0.423cm" fo:margin-bottom="0cm" fo:text-align="start" style:justify-single-word="false" fo:text-indent="0cm" style:auto-text-indent="false"/>
    </style:style>
    <style:style style:name="P490" style:family="paragraph" style:parent-style-name="Heading_20_1">
      <style:paragraph-properties fo:margin-left="2.529cm" fo:margin-right="2.639cm" fo:line-height="115%" fo:text-align="start" style:justify-single-word="false" fo:text-indent="-0.247cm" style:auto-text-indent="false"/>
    </style:style>
    <style:style style:name="P491" style:family="paragraph" style:parent-style-name="Heading_20_1">
      <style:paragraph-properties fo:margin-left="2.529cm" fo:margin-right="3.171cm" fo:line-height="115%" fo:text-align="start" style:justify-single-word="false" fo:text-indent="0.436cm" style:auto-text-indent="false"/>
    </style:style>
    <style:style style:name="P492" style:family="paragraph" style:parent-style-name="Heading_20_1">
      <style:paragraph-properties fo:margin-left="2.076cm" fo:margin-right="3.653cm" fo:line-height="115%" fo:text-align="justify" style:justify-single-word="false" fo:text-indent="-0.056cm" style:auto-text-indent="false"/>
    </style:style>
    <style:style style:name="P493" style:family="paragraph">
      <style:paragraph-properties fo:text-align="center"/>
      <style:text-properties fo:font-size="18pt"/>
    </style:style>
    <style:style style:name="T1" style:family="text">
      <style:text-properties fo:font-size="11pt" style:font-size-asian="11pt"/>
    </style:style>
    <style:style style:name="T2" style:family="text">
      <style:text-properties fo:font-size="11pt" fo:font-style="italic" style:font-size-asian="11pt" style:font-style-asian="italic"/>
    </style:style>
    <style:style style:name="T3" style:family="text">
      <style:text-properties fo:font-size="11pt" fo:font-style="italic" fo:font-weight="bold" style:font-size-asian="11pt" style:font-style-asian="italic" style:font-weight-asian="bold"/>
    </style:style>
    <style:style style:name="T4" style:family="text">
      <style:text-properties fo:font-size="11pt" fo:letter-spacing="0.069cm" fo:font-style="italic" fo:font-weight="bold" style:font-size-asian="11pt" style:font-style-asian="italic" style:font-weight-asian="bold"/>
    </style:style>
    <style:style style:name="T5" style:family="text">
      <style:text-properties fo:font-size="11pt" fo:letter-spacing="0.071cm" style:font-size-asian="11pt"/>
    </style:style>
    <style:style style:name="T6" style:family="text">
      <style:text-properties fo:font-size="11pt" fo:letter-spacing="0.071cm" fo:font-style="italic" style:font-size-asian="11pt" style:font-style-asian="italic"/>
    </style:style>
    <style:style style:name="T7" style:family="text">
      <style:text-properties fo:font-size="11pt" fo:letter-spacing="0.071cm" fo:font-style="italic" fo:font-weight="bold" style:font-size-asian="11pt" style:font-style-asian="italic" style:font-weight-asian="bold"/>
    </style:style>
    <style:style style:name="T8" style:family="text">
      <style:text-properties fo:font-size="11pt" fo:letter-spacing="-0.025cm" style:font-size-asian="11pt"/>
    </style:style>
    <style:style style:name="T9" style:family="text">
      <style:text-properties fo:font-size="11pt" fo:letter-spacing="-0.025cm" fo:font-style="italic" style:font-size-asian="11pt" style:font-style-asian="italic"/>
    </style:style>
    <style:style style:name="T10" style:family="text">
      <style:text-properties fo:font-size="11pt" fo:letter-spacing="-0.023cm" style:font-size-asian="11pt"/>
    </style:style>
    <style:style style:name="T11" style:family="text">
      <style:text-properties fo:font-size="11pt" fo:letter-spacing="-0.023cm" fo:font-style="italic" style:font-size-asian="11pt" style:font-style-asian="italic"/>
    </style:style>
    <style:style style:name="T12" style:family="text">
      <style:text-properties fo:font-size="11pt" fo:letter-spacing="-0.014cm" style:font-size-asian="11pt"/>
    </style:style>
    <style:style style:name="T13" style:family="text">
      <style:text-properties fo:font-size="11pt" fo:letter-spacing="-0.014cm" fo:font-weight="bold" style:font-size-asian="11pt" style:font-weight-asian="bold"/>
    </style:style>
    <style:style style:name="T14" style:family="text">
      <style:text-properties fo:font-size="11pt" fo:letter-spacing="-0.014cm" fo:font-style="italic" style:font-size-asian="11pt" style:font-style-asian="italic"/>
    </style:style>
    <style:style style:name="T15" style:family="text">
      <style:text-properties fo:font-size="11pt" fo:letter-spacing="-0.007cm" style:font-size-asian="11pt"/>
    </style:style>
    <style:style style:name="T16" style:family="text">
      <style:text-properties fo:font-size="11pt" fo:letter-spacing="-0.007cm" fo:font-weight="bold" style:font-size-asian="11pt" style:font-weight-asian="bold"/>
    </style:style>
    <style:style style:name="T17" style:family="text">
      <style:text-properties fo:font-size="11pt" fo:letter-spacing="-0.004cm" style:font-size-asian="11pt"/>
    </style:style>
    <style:style style:name="T18" style:family="text">
      <style:text-properties fo:font-size="11pt" fo:letter-spacing="-0.004cm" fo:font-weight="bold" style:font-size-asian="11pt" style:font-weight-asian="bold"/>
    </style:style>
    <style:style style:name="T19" style:family="text">
      <style:text-properties fo:font-size="11pt" fo:letter-spacing="-0.004cm" fo:font-style="italic" style:font-size-asian="11pt" style:font-style-asian="italic"/>
    </style:style>
    <style:style style:name="T20" style:family="text">
      <style:text-properties fo:font-size="11pt" fo:letter-spacing="-0.012cm" style:font-size-asian="11pt"/>
    </style:style>
    <style:style style:name="T21" style:family="text">
      <style:text-properties fo:font-size="11pt" fo:letter-spacing="-0.012cm" fo:font-weight="bold" style:font-size-asian="11pt" style:font-weight-asian="bold"/>
    </style:style>
    <style:style style:name="T22" style:family="text">
      <style:text-properties fo:font-size="11pt" fo:letter-spacing="-0.012cm" fo:font-style="italic" style:font-size-asian="11pt" style:font-style-asian="italic"/>
    </style:style>
    <style:style style:name="T23" style:family="text">
      <style:text-properties fo:font-size="11pt" fo:letter-spacing="-0.018cm" style:font-size-asian="11pt"/>
    </style:style>
    <style:style style:name="T24" style:family="text">
      <style:text-properties fo:font-size="11pt" fo:letter-spacing="-0.018cm" fo:font-style="italic" style:font-size-asian="11pt" style:font-style-asian="italic"/>
    </style:style>
    <style:style style:name="T25" style:family="text">
      <style:text-properties fo:font-size="11pt" fo:letter-spacing="-0.005cm" style:font-size-asian="11pt"/>
    </style:style>
    <style:style style:name="T26" style:family="text">
      <style:text-properties fo:font-size="11pt" fo:letter-spacing="-0.005cm" fo:font-style="italic" style:font-size-asian="11pt" style:font-style-asian="italic"/>
    </style:style>
    <style:style style:name="T27" style:family="text">
      <style:text-properties fo:font-size="11pt" fo:letter-spacing="-0.009cm" style:font-size-asian="11pt"/>
    </style:style>
    <style:style style:name="T28" style:family="text">
      <style:text-properties fo:font-size="11pt" fo:letter-spacing="-0.009cm" fo:font-weight="bold" style:font-size-asian="11pt" style:font-weight-asian="bold"/>
    </style:style>
    <style:style style:name="T29" style:family="text">
      <style:text-properties fo:font-size="11pt" fo:letter-spacing="-0.009cm" fo:font-style="italic" style:font-size-asian="11pt" style:font-style-asian="italic"/>
    </style:style>
    <style:style style:name="T30" style:family="text">
      <style:text-properties fo:font-size="11pt" fo:letter-spacing="-0.011cm" style:font-size-asian="11pt"/>
    </style:style>
    <style:style style:name="T31" style:family="text">
      <style:text-properties fo:font-size="11pt" fo:letter-spacing="-0.011cm" fo:font-weight="bold" style:font-size-asian="11pt" style:font-weight-asian="bold"/>
    </style:style>
    <style:style style:name="T32" style:family="text">
      <style:text-properties fo:font-size="11pt" fo:letter-spacing="-0.011cm" fo:font-style="italic" style:font-size-asian="11pt" style:font-style-asian="italic"/>
    </style:style>
    <style:style style:name="T33" style:family="text">
      <style:text-properties fo:font-size="11pt" fo:letter-spacing="-0.021cm" style:font-size-asian="11pt"/>
    </style:style>
    <style:style style:name="T34" style:family="text">
      <style:text-properties fo:font-size="11pt" fo:letter-spacing="-0.021cm" fo:font-weight="bold" style:font-size-asian="11pt" style:font-weight-asian="bold"/>
    </style:style>
    <style:style style:name="T35" style:family="text">
      <style:text-properties fo:font-size="11pt" fo:font-weight="bold" style:font-size-asian="11pt" style:font-weight-asian="bold"/>
    </style:style>
    <style:style style:name="T36" style:family="text">
      <style:text-properties fo:font-size="11pt" fo:letter-spacing="-0.002cm" style:font-size-asian="11pt"/>
    </style:style>
    <style:style style:name="T37" style:family="text">
      <style:text-properties fo:font-size="11pt" fo:letter-spacing="0.042cm" style:font-size-asian="11pt"/>
    </style:style>
    <style:style style:name="T38" style:family="text">
      <style:text-properties fo:font-size="11pt" fo:letter-spacing="0.049cm" style:font-size-asian="11pt"/>
    </style:style>
    <style:style style:name="T39" style:family="text">
      <style:text-properties fo:font-size="11pt" fo:letter-spacing="-0.016cm" style:font-size-asian="11pt"/>
    </style:style>
    <style:style style:name="T40" style:family="text">
      <style:text-properties fo:font-size="11pt" fo:letter-spacing="-0.016cm" fo:font-style="italic" style:font-size-asian="11pt" style:font-style-asian="italic"/>
    </style:style>
    <style:style style:name="T41" style:family="text">
      <style:text-properties fo:font-size="11pt" fo:letter-spacing="-0.019cm" style:font-size-asian="11pt"/>
    </style:style>
    <style:style style:name="T42" style:family="text">
      <style:text-properties fo:font-size="11pt" fo:letter-spacing="0.141cm" style:font-size-asian="11pt"/>
    </style:style>
    <style:style style:name="T43" style:family="text">
      <style:text-properties fo:font-weight="bold" style:font-weight-asian="bold"/>
    </style:style>
    <style:style style:name="T44" style:family="text">
      <style:text-properties fo:letter-spacing="0.071cm"/>
    </style:style>
    <style:style style:name="T45" style:family="text">
      <style:text-properties fo:letter-spacing="0.071cm" style:text-underline-style="solid" style:text-underline-width="auto" style:text-underline-color="font-color" fo:font-weight="bold" style:font-weight-asian="bold"/>
    </style:style>
    <style:style style:name="T46" style:family="text">
      <style:text-properties fo:letter-spacing="-0.025cm"/>
    </style:style>
    <style:style style:name="T47" style:family="text">
      <style:text-properties fo:letter-spacing="-0.023cm"/>
    </style:style>
    <style:style style:name="T48" style:family="text">
      <style:text-properties fo:font-size="18pt" fo:font-weight="bold" style:font-size-asian="18pt" style:font-weight-asian="bold" style:font-size-complex="18pt" style:font-weight-complex="bold"/>
    </style:style>
    <style:style style:name="T49" style:family="text">
      <style:text-properties fo:font-size="12pt" style:font-size-asian="12pt"/>
    </style:style>
    <style:style style:name="T50" style:family="text">
      <style:text-properties fo:font-size="12pt" style:font-size-asian="12pt" style:font-size-complex="12pt"/>
    </style:style>
    <style:style style:name="T51" style:family="text">
      <style:text-properties fo:font-size="12pt" fo:language="pl" fo:country="PL" style:font-size-asian="12pt" style:font-size-complex="12pt"/>
    </style:style>
    <style:style style:name="T52" style:family="text">
      <style:text-properties fo:font-size="12pt" fo:language="pl" fo:country="PL" style:font-name-asian="Times New Roman1" style:font-size-asian="12pt" style:language-asian="en" style:country-asian="US" style:font-name-complex="Times New Roman1" style:language-complex="ar" style:country-complex="SA"/>
    </style:style>
    <style:style style:name="T53" style:family="text">
      <style:text-properties fo:font-size="12pt" fo:language="pl" fo:country="PL" fo:font-weight="bold" style:font-name-asian="Times New Roman1" style:font-size-asian="12pt" style:language-asian="en" style:country-asian="US" style:font-weight-asian="bold" style:font-name-complex="Times New Roman1" style:language-complex="ar" style:country-complex="SA"/>
    </style:style>
    <style:style style:name="T54" style:family="text">
      <style:text-properties fo:font-size="12pt" fo:language="pl" fo:country="PL" fo:font-weight="bold" style:font-name-asian="Times New Roman1" style:font-size-asian="12pt" style:language-asian="en" style:country-asian="US" style:font-weight-asian="bold" style:font-name-complex="Times New Roman1" style:font-size-complex="12pt" style:language-complex="ar" style:country-complex="SA" style:font-weight-complex="bold"/>
    </style:style>
    <style:style style:name="T55" style:family="text">
      <style:text-properties fo:font-size="12pt" fo:font-weight="bold" style:font-size-asian="12pt" style:font-weight-asian="bold"/>
    </style:style>
    <style:style style:name="T56" style:family="text">
      <style:text-properties fo:font-size="12pt" fo:letter-spacing="0.141cm" style:font-size-asian="12pt"/>
    </style:style>
    <style:style style:name="T57" style:family="text">
      <style:text-properties fo:font-size="12pt" fo:letter-spacing="0.141cm" style:font-size-asian="12pt" style:text-scale="150%"/>
    </style:style>
    <style:style style:name="T58" style:family="text">
      <style:text-properties fo:font-size="12pt" fo:letter-spacing="0.141cm" fo:font-weight="bold" style:font-size-asian="12pt" style:font-weight-asian="bold"/>
    </style:style>
    <style:style style:name="T59" style:family="text">
      <style:text-properties fo:font-size="12pt" fo:letter-spacing="0.141cm" fo:font-weight="bold" style:font-size-asian="12pt" style:font-weight-asian="bold" style:text-scale="150%"/>
    </style:style>
    <style:style style:name="T60" style:family="text">
      <style:text-properties fo:font-size="12pt" fo:letter-spacing="-0.021cm" style:font-size-asian="12pt"/>
    </style:style>
    <style:style style:name="T61" style:family="text">
      <style:text-properties fo:font-size="12pt" fo:letter-spacing="-0.021cm" fo:font-weight="bold" style:font-size-asian="12pt" style:font-weight-asian="bold"/>
    </style:style>
    <style:style style:name="T62" style:family="text">
      <style:text-properties fo:font-size="12pt" fo:letter-spacing="-0.018cm" style:font-size-asian="12pt"/>
    </style:style>
    <style:style style:name="T63" style:family="text">
      <style:text-properties fo:font-size="12pt" fo:letter-spacing="-0.018cm" fo:font-weight="bold" style:font-size-asian="12pt" style:font-weight-asian="bold"/>
    </style:style>
    <style:style style:name="T64" style:family="text">
      <style:text-properties fo:font-size="12pt" fo:letter-spacing="-0.025cm" style:font-size-asian="12pt"/>
    </style:style>
    <style:style style:name="T65" style:family="text">
      <style:text-properties fo:font-size="12pt" fo:letter-spacing="-0.025cm" fo:font-weight="bold" style:font-size-asian="12pt" style:font-weight-asian="bold"/>
    </style:style>
    <style:style style:name="T66" style:family="text">
      <style:text-properties fo:font-size="12pt" fo:letter-spacing="-0.023cm" style:font-size-asian="12pt"/>
    </style:style>
    <style:style style:name="T67" style:family="text">
      <style:text-properties fo:font-size="12pt" fo:letter-spacing="-0.012cm" style:font-size-asian="12pt"/>
    </style:style>
    <style:style style:name="T68" style:family="text">
      <style:text-properties fo:font-size="12pt" fo:letter-spacing="-0.012cm" fo:font-weight="bold" style:font-size-asian="12pt" style:font-weight-asian="bold"/>
    </style:style>
    <style:style style:name="T69" style:family="text">
      <style:text-properties fo:font-size="12pt" fo:letter-spacing="-0.019cm" style:font-size-asian="12pt"/>
    </style:style>
    <style:style style:name="T70" style:family="text">
      <style:text-properties fo:font-size="12pt" fo:letter-spacing="-0.019cm" fo:font-weight="bold" style:font-size-asian="12pt" style:font-weight-asian="bold"/>
    </style:style>
    <style:style style:name="T71" style:family="text">
      <style:text-properties fo:font-size="12pt" fo:letter-spacing="-0.011cm" style:font-size-asian="12pt"/>
    </style:style>
    <style:style style:name="T72" style:family="text">
      <style:text-properties fo:font-size="12pt" fo:letter-spacing="-0.011cm" style:font-size-asian="12pt" style:font-size-complex="12pt"/>
    </style:style>
    <style:style style:name="T73" style:family="text">
      <style:text-properties fo:font-size="12pt" fo:letter-spacing="-0.011cm" fo:font-weight="bold" style:font-size-asian="12pt" style:font-weight-asian="bold"/>
    </style:style>
    <style:style style:name="T74" style:family="text">
      <style:text-properties fo:font-size="12pt" fo:letter-spacing="-0.004cm" style:font-size-asian="12pt"/>
    </style:style>
    <style:style style:name="T75" style:family="text">
      <style:text-properties fo:font-size="12pt" fo:letter-spacing="-0.004cm" style:font-size-asian="12pt" style:font-size-complex="12pt"/>
    </style:style>
    <style:style style:name="T76" style:family="text">
      <style:text-properties fo:font-size="12pt" fo:letter-spacing="-0.004cm" fo:font-weight="bold" style:font-size-asian="12pt" style:font-weight-asian="bold"/>
    </style:style>
    <style:style style:name="T77" style:family="text">
      <style:text-properties fo:font-size="12pt" fo:letter-spacing="-0.004cm" fo:language="pl" fo:country="PL" fo:font-weight="bold" style:font-name-asian="Times New Roman1" style:font-size-asian="12pt" style:language-asian="en" style:country-asian="US" style:font-weight-asian="bold" style:font-name-complex="Times New Roman1" style:language-complex="ar" style:country-complex="SA"/>
    </style:style>
    <style:style style:name="T78" style:family="text">
      <style:text-properties fo:font-size="12pt" fo:letter-spacing="-0.004cm" style:text-underline-style="solid" style:text-underline-width="auto" style:text-underline-color="font-color" style:font-size-asian="12pt"/>
    </style:style>
    <style:style style:name="T79" style:family="text">
      <style:text-properties fo:font-size="12pt" fo:letter-spacing="-0.005cm" style:font-size-asian="12pt"/>
    </style:style>
    <style:style style:name="T80" style:family="text">
      <style:text-properties fo:font-size="12pt" fo:letter-spacing="-0.005cm" style:font-size-asian="12pt" style:font-size-complex="12pt"/>
    </style:style>
    <style:style style:name="T81" style:family="text">
      <style:text-properties fo:font-size="12pt" fo:letter-spacing="-0.005cm" fo:font-weight="bold" style:font-size-asian="12pt" style:font-weight-asian="bold"/>
    </style:style>
    <style:style style:name="T82" style:family="text">
      <style:text-properties fo:font-size="12pt" fo:letter-spacing="-0.005cm" style:text-underline-style="solid" style:text-underline-width="auto" style:text-underline-color="font-color" style:font-size-asian="12pt"/>
    </style:style>
    <style:style style:name="T83" style:family="text">
      <style:text-properties fo:font-size="12pt" fo:letter-spacing="-0.007cm" style:font-size-asian="12pt"/>
    </style:style>
    <style:style style:name="T84" style:family="text">
      <style:text-properties fo:font-size="12pt" fo:letter-spacing="-0.007cm" style:font-size-asian="12pt" style:font-size-complex="12pt"/>
    </style:style>
    <style:style style:name="T85" style:family="text">
      <style:text-properties fo:font-size="12pt" fo:letter-spacing="-0.007cm" fo:font-weight="bold" style:font-size-asian="12pt" style:font-weight-asian="bold"/>
    </style:style>
    <style:style style:name="T86" style:family="text">
      <style:text-properties fo:font-size="12pt" fo:letter-spacing="-0.016cm" style:font-size-asian="12pt"/>
    </style:style>
    <style:style style:name="T87" style:family="text">
      <style:text-properties fo:font-size="12pt" fo:letter-spacing="-0.016cm" fo:font-weight="bold" style:font-size-asian="12pt" style:font-weight-asian="bold"/>
    </style:style>
    <style:style style:name="T88" style:family="text">
      <style:text-properties fo:font-size="12pt" fo:letter-spacing="-0.014cm" style:font-size-asian="12pt"/>
    </style:style>
    <style:style style:name="T89" style:family="text">
      <style:text-properties fo:font-size="12pt" fo:letter-spacing="-0.014cm" fo:font-weight="bold" style:font-size-asian="12pt" style:font-weight-asian="bold"/>
    </style:style>
    <style:style style:name="T90" style:family="text">
      <style:text-properties fo:font-size="12pt" fo:letter-spacing="-0.009cm" style:font-size-asian="12pt"/>
    </style:style>
    <style:style style:name="T91" style:family="text">
      <style:text-properties fo:font-size="12pt" fo:letter-spacing="-0.009cm" style:font-size-asian="12pt" style:font-size-complex="12pt"/>
    </style:style>
    <style:style style:name="T92" style:family="text">
      <style:text-properties fo:font-size="12pt" fo:letter-spacing="-0.009cm" fo:font-weight="bold" style:font-size-asian="12pt" style:font-weight-asian="bold"/>
    </style:style>
    <style:style style:name="T93" style:family="text">
      <style:text-properties fo:font-size="12pt" fo:letter-spacing="0.071cm" style:font-size-asian="12pt"/>
    </style:style>
    <style:style style:name="T94" style:family="text">
      <style:text-properties fo:font-size="12pt" fo:letter-spacing="0.071cm" fo:font-weight="bold" style:font-size-asian="12pt" style:font-weight-asian="bold"/>
    </style:style>
    <style:style style:name="T95" style:family="text">
      <style:text-properties fo:font-size="12pt" fo:letter-spacing="0.101cm" style:font-size-asian="12pt"/>
    </style:style>
    <style:style style:name="T96" style:family="text">
      <style:text-properties fo:font-size="12pt" fo:letter-spacing="0.101cm" fo:font-weight="bold" style:font-size-asian="12pt" style:font-weight-asian="bold"/>
    </style:style>
    <style:style style:name="T97" style:family="text">
      <style:text-properties fo:font-size="12pt" fo:letter-spacing="0.102cm" style:font-size-asian="12pt"/>
    </style:style>
    <style:style style:name="T98" style:family="text">
      <style:text-properties fo:font-size="12pt" fo:letter-spacing="-0.026cm" style:font-size-asian="12pt"/>
    </style:style>
    <style:style style:name="T99" style:family="text">
      <style:text-properties fo:font-size="12pt" fo:letter-spacing="-0.026cm" fo:font-style="italic" style:font-size-asian="12pt" style:font-style-asian="italic"/>
    </style:style>
    <style:style style:name="T100" style:family="text">
      <style:text-properties fo:font-size="12pt" fo:letter-spacing="-0.026cm" fo:font-style="italic" fo:font-weight="bold" style:font-size-asian="12pt" style:font-style-asian="italic" style:font-weight-asian="bold"/>
    </style:style>
    <style:style style:name="T101" style:family="text">
      <style:text-properties fo:font-size="12pt" fo:letter-spacing="-0.026cm" fo:font-weight="bold" style:font-size-asian="12pt" style:font-weight-asian="bold"/>
    </style:style>
    <style:style style:name="T102" style:family="text">
      <style:text-properties fo:font-size="12pt" fo:font-style="italic" style:font-size-asian="12pt" style:font-style-asian="italic"/>
    </style:style>
    <style:style style:name="T103" style:family="text">
      <style:text-properties fo:font-size="12pt" fo:font-style="italic" fo:font-weight="bold" style:font-size-asian="12pt" style:font-style-asian="italic" style:font-weight-asian="bold"/>
    </style:style>
    <style:style style:name="T104" style:family="text">
      <style:text-properties fo:font-size="12pt" fo:letter-spacing="0.136cm" style:font-size-asian="12pt"/>
    </style:style>
    <style:style style:name="T105" style:family="text">
      <style:text-properties fo:font-size="12pt" fo:letter-spacing="0.136cm" style:font-size-asian="12pt" style:text-scale="150%"/>
    </style:style>
    <style:style style:name="T106" style:family="text">
      <style:text-properties fo:font-size="12pt" fo:letter-spacing="0.136cm" fo:font-weight="bold" style:font-size-asian="12pt" style:font-weight-asian="bold"/>
    </style:style>
    <style:style style:name="T107" style:family="text">
      <style:text-properties fo:font-size="12pt" fo:letter-spacing="0.134cm" style:font-size-asian="12pt"/>
    </style:style>
    <style:style style:name="T108" style:family="text">
      <style:text-properties fo:font-size="12pt" fo:letter-spacing="0.134cm" style:font-size-asian="12pt" style:text-scale="150%"/>
    </style:style>
    <style:style style:name="T109" style:family="text">
      <style:text-properties fo:font-size="12pt" fo:letter-spacing="0.134cm" fo:font-weight="bold" style:font-size-asian="12pt" style:font-weight-asian="bold"/>
    </style:style>
    <style:style style:name="T110" style:family="text">
      <style:text-properties fo:font-size="12pt" fo:letter-spacing="-0.002cm" style:font-size-asian="12pt"/>
    </style:style>
    <style:style style:name="T111" style:family="text">
      <style:text-properties fo:font-size="12pt" fo:letter-spacing="-0.002cm" fo:font-weight="bold" style:font-size-asian="12pt" style:font-weight-asian="bold"/>
    </style:style>
    <style:style style:name="T112" style:family="text">
      <style:text-properties fo:font-size="12pt" fo:letter-spacing="-0.002cm" style:text-underline-style="solid" style:text-underline-width="auto" style:text-underline-color="font-color" style:font-size-asian="12pt"/>
    </style:style>
    <style:style style:name="T113" style:family="text">
      <style:text-properties fo:font-size="12pt" fo:letter-spacing="0.002cm" style:font-size-asian="12pt"/>
    </style:style>
    <style:style style:name="T114" style:family="text">
      <style:text-properties fo:font-size="12pt" fo:letter-spacing="0.125cm" style:font-size-asian="12pt"/>
    </style:style>
    <style:style style:name="T115" style:family="text">
      <style:text-properties fo:font-size="12pt" fo:letter-spacing="0.125cm" style:font-size-asian="12pt" style:text-scale="150%"/>
    </style:style>
    <style:style style:name="T116" style:family="text">
      <style:text-properties fo:font-size="12pt" fo:letter-spacing="0.127cm" style:font-size-asian="12pt"/>
    </style:style>
    <style:style style:name="T117" style:family="text">
      <style:text-properties fo:font-size="12pt" fo:letter-spacing="0.127cm" style:font-size-asian="12pt" style:text-scale="150%"/>
    </style:style>
    <style:style style:name="T118" style:family="text">
      <style:text-properties fo:font-size="12pt" fo:letter-spacing="0.123cm" style:font-size-asian="12pt"/>
    </style:style>
    <style:style style:name="T119" style:family="text">
      <style:text-properties fo:font-size="12pt" fo:letter-spacing="0.123cm" style:font-size-asian="12pt" style:text-scale="150%"/>
    </style:style>
    <style:style style:name="T120" style:family="text">
      <style:text-properties fo:font-size="12pt" fo:letter-spacing="0.06cm" style:font-size-asian="12pt"/>
    </style:style>
    <style:style style:name="T121" style:family="text">
      <style:text-properties fo:font-size="12pt" fo:letter-spacing="0.062cm" style:font-size-asian="12pt"/>
    </style:style>
    <style:style style:name="T122" style:family="text">
      <style:text-properties fo:font-size="12pt" fo:letter-spacing="0.064cm" style:font-size-asian="12pt"/>
    </style:style>
    <style:style style:name="T123" style:family="text">
      <style:text-properties fo:font-size="12pt" fo:letter-spacing="0.065cm" style:font-size-asian="12pt"/>
    </style:style>
    <style:style style:name="T124" style:family="text">
      <style:text-properties fo:font-size="12pt" fo:letter-spacing="0.058cm" style:font-size-asian="12pt"/>
    </style:style>
    <style:style style:name="T125" style:family="text">
      <style:text-properties fo:font-size="12pt" fo:letter-spacing="0.051cm" style:font-size-asian="12pt"/>
    </style:style>
    <style:style style:name="T126" style:family="text">
      <style:text-properties fo:font-size="12pt" fo:letter-spacing="0.129cm" style:font-size-asian="12pt"/>
    </style:style>
    <style:style style:name="T127" style:family="text">
      <style:text-properties fo:font-size="12pt" fo:letter-spacing="0.129cm" style:font-size-asian="12pt" style:text-scale="150%"/>
    </style:style>
    <style:style style:name="T128" style:family="text">
      <style:text-properties fo:font-size="12pt" fo:letter-spacing="0.055cm" style:font-size-asian="12pt"/>
    </style:style>
    <style:style style:name="T129" style:family="text">
      <style:text-properties fo:font-size="12pt" fo:letter-spacing="0.055cm" style:font-size-asian="12pt" style:font-size-complex="12pt"/>
    </style:style>
    <style:style style:name="T130" style:family="text">
      <style:text-properties fo:font-size="12pt" fo:letter-spacing="0.056cm" style:font-size-asian="12pt"/>
    </style:style>
    <style:style style:name="T131" style:family="text">
      <style:text-properties fo:font-size="12pt" fo:letter-spacing="0.004cm" style:font-size-asian="12pt"/>
    </style:style>
    <style:style style:name="T132" style:family="text">
      <style:text-properties fo:font-size="12pt" fo:letter-spacing="0.138cm" style:font-size-asian="12pt"/>
    </style:style>
    <style:style style:name="T133" style:family="text">
      <style:text-properties fo:font-size="12pt" fo:letter-spacing="0.138cm" style:font-size-asian="12pt" style:text-scale="150%"/>
    </style:style>
    <style:style style:name="T134" style:family="text">
      <style:text-properties fo:font-size="12pt" fo:letter-spacing="0.104cm" style:font-size-asian="12pt"/>
    </style:style>
    <style:style style:name="T135" style:family="text">
      <style:text-properties fo:font-size="12pt" fo:letter-spacing="0.046cm" style:font-size-asian="12pt"/>
    </style:style>
    <style:style style:name="T136" style:family="text">
      <style:text-properties fo:font-size="12pt" fo:letter-spacing="0.042cm" style:font-size-asian="12pt"/>
    </style:style>
    <style:style style:name="T137" style:family="text">
      <style:text-properties fo:font-size="12pt" fo:letter-spacing="0.044cm" style:font-size-asian="12pt"/>
    </style:style>
    <style:style style:name="T138" style:family="text">
      <style:text-properties fo:font-size="12pt" fo:letter-spacing="0.041cm" style:font-size-asian="12pt"/>
    </style:style>
    <style:style style:name="T139" style:family="text">
      <style:text-properties fo:font-size="12pt" fo:letter-spacing="0.039cm" style:font-size-asian="12pt"/>
    </style:style>
    <style:style style:name="T140" style:family="text">
      <style:text-properties fo:font-size="12pt" fo:letter-spacing="0.048cm" style:font-size-asian="12pt"/>
    </style:style>
    <style:style style:name="T141" style:family="text">
      <style:text-properties fo:font-size="12pt" fo:letter-spacing="0.053cm" style:font-size-asian="12pt"/>
    </style:style>
    <style:style style:name="T142" style:family="text">
      <style:text-properties fo:font-size="12pt" fo:letter-spacing="0.023cm" style:font-size-asian="12pt"/>
    </style:style>
    <style:style style:name="T143" style:family="text">
      <style:text-properties fo:font-size="12pt" fo:letter-spacing="0.025cm" style:font-size-asian="12pt"/>
    </style:style>
    <style:style style:name="T144" style:family="text">
      <style:text-properties fo:font-size="12pt" fo:letter-spacing="0.026cm" style:font-size-asian="12pt"/>
    </style:style>
    <style:style style:name="T145" style:family="text">
      <style:text-properties fo:font-size="12pt" fo:letter-spacing="-0.03cm" style:font-size-asian="12pt"/>
    </style:style>
    <style:style style:name="T146" style:family="text">
      <style:text-properties fo:font-size="12pt" fo:letter-spacing="0.005cm" style:font-size-asian="12pt"/>
    </style:style>
    <style:style style:name="T147" style:family="text">
      <style:text-properties fo:font-size="12pt" fo:letter-spacing="0.069cm" style:font-size-asian="12pt"/>
    </style:style>
    <style:style style:name="T148" style:family="text">
      <style:text-properties fo:font-size="12pt" fo:letter-spacing="0.131cm" fo:font-weight="bold" style:font-size-asian="12pt" style:font-weight-asian="bold"/>
    </style:style>
    <style:style style:name="T149" style:family="text">
      <style:text-properties fo:font-size="12pt" fo:letter-spacing="0.132cm" style:font-size-asian="12pt"/>
    </style:style>
    <style:style style:name="T150" style:family="text">
      <style:text-properties fo:font-size="12pt" fo:letter-spacing="0.132cm" style:font-size-asian="12pt" style:text-scale="150%"/>
    </style:style>
    <style:style style:name="T151" style:family="text">
      <style:text-properties fo:font-size="12pt" fo:letter-spacing="0.122cm" style:font-size-asian="12pt"/>
    </style:style>
    <style:style style:name="T152" style:family="text">
      <style:text-properties fo:font-size="12pt" fo:letter-spacing="-0.028cm" fo:font-weight="bold" style:font-size-asian="12pt" style:font-weight-asian="bold"/>
    </style:style>
    <style:style style:name="T153" style:family="text">
      <style:text-properties fo:font-size="12pt" style:text-underline-style="solid" style:text-underline-width="auto" style:text-underline-color="font-color" style:font-size-asian="12pt"/>
    </style:style>
    <style:style style:name="T154" style:family="text">
      <style:text-properties style:font-name="Times New Roman" fo:font-size="12pt" fo:language="pl" fo:country="PL" style:font-size-asian="12pt" style:font-size-complex="12pt"/>
    </style:style>
    <style:style style:name="T155" style:family="text">
      <style:text-properties fo:font-size="10pt" style:font-size-asian="10pt"/>
    </style:style>
    <style:style style:name="T156" style:family="text">
      <style:text-properties fo:font-size="10pt" fo:letter-spacing="-0.014cm" style:font-size-asian="10pt"/>
    </style:style>
    <style:style style:name="T157" style:family="text">
      <style:text-properties fo:font-size="10pt" fo:letter-spacing="-0.014cm" fo:font-style="italic" style:font-size-asian="10pt" style:font-style-asian="italic"/>
    </style:style>
    <style:style style:name="T158" style:family="text">
      <style:text-properties fo:font-size="10pt" fo:letter-spacing="-0.018cm" style:font-size-asian="10pt"/>
    </style:style>
    <style:style style:name="T159" style:family="text">
      <style:text-properties fo:font-size="10pt" fo:letter-spacing="-0.018cm" fo:font-style="italic" style:font-size-asian="10pt" style:font-style-asian="italic"/>
    </style:style>
    <style:style style:name="T160" style:family="text">
      <style:text-properties fo:font-size="10pt" fo:letter-spacing="-0.004cm" style:font-size-asian="10pt"/>
    </style:style>
    <style:style style:name="T161" style:family="text">
      <style:text-properties fo:font-size="10pt" fo:letter-spacing="-0.004cm" fo:font-weight="bold" style:font-size-asian="10pt" style:font-weight-asian="bold"/>
    </style:style>
    <style:style style:name="T162" style:family="text">
      <style:text-properties fo:font-size="10pt" fo:letter-spacing="-0.004cm" fo:font-style="italic" style:font-size-asian="10pt" style:font-style-asian="italic"/>
    </style:style>
    <style:style style:name="T163" style:family="text">
      <style:text-properties fo:font-size="10pt" fo:letter-spacing="-0.009cm" style:font-size-asian="10pt"/>
    </style:style>
    <style:style style:name="T164" style:family="text">
      <style:text-properties fo:font-size="10pt" fo:letter-spacing="-0.009cm" fo:font-style="italic" style:font-size-asian="10pt" style:font-style-asian="italic"/>
    </style:style>
    <style:style style:name="T165" style:family="text">
      <style:text-properties fo:font-size="10pt" fo:letter-spacing="-0.005cm" style:font-size-asian="10pt"/>
    </style:style>
    <style:style style:name="T166" style:family="text">
      <style:text-properties fo:font-size="10pt" fo:letter-spacing="-0.005cm" fo:font-style="italic" style:font-size-asian="10pt" style:font-style-asian="italic"/>
    </style:style>
    <style:style style:name="T167" style:family="text">
      <style:text-properties fo:font-size="10pt" fo:letter-spacing="-0.007cm" style:font-size-asian="10pt"/>
    </style:style>
    <style:style style:name="T168" style:family="text">
      <style:text-properties fo:font-size="10pt" fo:letter-spacing="-0.007cm" fo:font-style="italic" style:font-size-asian="10pt" style:font-style-asian="italic"/>
    </style:style>
    <style:style style:name="T169" style:family="text">
      <style:text-properties fo:font-size="10pt" fo:font-weight="bold" style:font-size-asian="10pt" style:font-weight-asian="bold"/>
    </style:style>
    <style:style style:name="T170" style:family="text">
      <style:text-properties fo:font-size="10pt" fo:letter-spacing="-0.012cm" style:font-size-asian="10pt"/>
    </style:style>
    <style:style style:name="T171" style:family="text">
      <style:text-properties fo:font-size="10pt" fo:letter-spacing="-0.012cm" fo:font-weight="bold" style:font-size-asian="10pt" style:font-weight-asian="bold"/>
    </style:style>
    <style:style style:name="T172" style:family="text">
      <style:text-properties fo:font-size="10pt" fo:letter-spacing="-0.012cm" fo:font-style="italic" style:font-size-asian="10pt" style:font-style-asian="italic"/>
    </style:style>
    <style:style style:name="T173" style:family="text">
      <style:text-properties fo:font-size="10pt" fo:font-style="italic" style:font-size-asian="10pt" style:font-style-asian="italic"/>
    </style:style>
    <style:style style:name="T174" style:family="text">
      <style:text-properties fo:font-size="10pt" fo:letter-spacing="-0.011cm" style:font-size-asian="10pt"/>
    </style:style>
    <style:style style:name="T175" style:family="text">
      <style:text-properties fo:font-size="10pt" fo:letter-spacing="-0.011cm" fo:font-style="italic" style:font-size-asian="10pt" style:font-style-asian="italic"/>
    </style:style>
    <style:style style:name="T176" style:family="text">
      <style:text-properties fo:font-size="10pt" fo:letter-spacing="-0.019cm" style:font-size-asian="10pt"/>
    </style:style>
    <style:style style:name="T177" style:family="text">
      <style:text-properties fo:font-size="10pt" fo:letter-spacing="-0.019cm" fo:font-style="italic" style:font-size-asian="10pt" style:font-style-asian="italic"/>
    </style:style>
    <style:style style:name="T178" style:family="text">
      <style:text-properties fo:font-size="10pt" fo:letter-spacing="-0.016cm" style:font-size-asian="10pt"/>
    </style:style>
    <style:style style:name="T179" style:family="text">
      <style:text-properties fo:font-size="10pt" fo:letter-spacing="-0.016cm" fo:font-style="italic" style:font-size-asian="10pt" style:font-style-asian="italic"/>
    </style:style>
    <style:style style:name="T180" style:family="text">
      <style:text-properties fo:font-size="10pt" fo:letter-spacing="-0.023cm" style:font-size-asian="10pt"/>
    </style:style>
    <style:style style:name="T181" style:family="text">
      <style:text-properties fo:font-size="10pt" fo:letter-spacing="-0.023cm" fo:font-style="italic" style:font-size-asian="10pt" style:font-style-asian="italic"/>
    </style:style>
    <style:style style:name="T182" style:family="text">
      <style:text-properties fo:font-size="10pt" fo:letter-spacing="-0.021cm" style:font-size-asian="10pt"/>
    </style:style>
    <style:style style:name="T183" style:family="text">
      <style:text-properties fo:font-size="10pt" fo:letter-spacing="-0.021cm" fo:font-style="italic" style:font-size-asian="10pt" style:font-style-asian="italic"/>
    </style:style>
    <style:style style:name="T184" style:family="text">
      <style:text-properties fo:font-size="10pt" fo:letter-spacing="-0.002cm" fo:font-style="italic" style:font-size-asian="10pt" style:font-style-asian="italic"/>
    </style:style>
    <style:style style:name="T185" style:family="text">
      <style:text-properties fo:letter-spacing="-0.009cm"/>
    </style:style>
    <style:style style:name="T186" style:family="text">
      <style:text-properties fo:letter-spacing="-0.011cm"/>
    </style:style>
    <style:style style:name="T187" style:family="text">
      <style:text-properties fo:letter-spacing="-0.004cm"/>
    </style:style>
    <style:style style:name="T188" style:family="text">
      <style:text-properties fo:letter-spacing="0.002cm"/>
    </style:style>
    <style:style style:name="T189" style:family="text">
      <style:text-properties fo:letter-spacing="-0.002cm"/>
    </style:style>
    <style:style style:name="T190" style:family="text">
      <style:text-properties fo:letter-spacing="0.141cm"/>
    </style:style>
    <style:style style:name="T191" style:family="text">
      <style:text-properties fo:letter-spacing="0.141cm" style:text-scale="150%"/>
    </style:style>
    <style:style style:name="T192" style:family="text">
      <style:text-properties fo:letter-spacing="-0.021cm"/>
    </style:style>
    <style:style style:name="T193" style:family="text">
      <style:text-properties fo:letter-spacing="-0.018cm"/>
    </style:style>
    <style:style style:name="T194" style:family="text">
      <style:text-properties fo:letter-spacing="-0.012cm"/>
    </style:style>
    <style:style style:name="T195" style:family="text">
      <style:text-properties fo:letter-spacing="-0.012cm" fo:font-weight="normal" style:font-weight-asian="normal"/>
    </style:style>
    <style:style style:name="T196" style:family="text">
      <style:text-properties fo:letter-spacing="-0.019cm"/>
    </style:style>
    <style:style style:name="T197" style:family="text">
      <style:text-properties fo:letter-spacing="-0.005cm"/>
    </style:style>
    <style:style style:name="T198" style:family="text">
      <style:text-properties fo:letter-spacing="-0.005cm" style:text-underline-style="solid" style:text-underline-width="auto" style:text-underline-color="font-color" fo:font-weight="bold" style:font-weight-asian="bold"/>
    </style:style>
    <style:style style:name="T199" style:family="text">
      <style:text-properties fo:letter-spacing="-0.007cm"/>
    </style:style>
    <style:style style:name="T200" style:family="text">
      <style:text-properties fo:letter-spacing="-0.016cm"/>
    </style:style>
    <style:style style:name="T201" style:family="text">
      <style:text-properties fo:letter-spacing="-0.014cm"/>
    </style:style>
    <style:style style:name="T202" style:family="text">
      <style:text-properties fo:letter-spacing="-0.026cm"/>
    </style:style>
    <style:style style:name="T203" style:family="text">
      <style:text-properties fo:letter-spacing="0.051cm"/>
    </style:style>
    <style:style style:name="T204" style:family="text">
      <style:text-properties fo:letter-spacing="0.004cm"/>
    </style:style>
    <style:style style:name="T205" style:family="text">
      <style:text-properties fo:color="#00000a" fo:font-size="12pt" fo:language="pl" fo:country="PL" style:letter-kerning="true" style:font-name-asian="Times New Roman1" style:font-size-asian="12pt" style:language-asian="en" style:country-asian="US" style:font-name-complex="Times New Roman1" style:font-size-complex="11pt" style:language-complex="ar" style:country-complex="SA"/>
    </style:style>
    <style:style style:name="T206" style:family="text">
      <style:text-properties fo:letter-spacing="0.049cm"/>
    </style:style>
    <style:style style:name="T207" style:family="text">
      <style:text-properties fo:letter-spacing="0.046cm"/>
    </style:style>
    <style:style style:name="T208" style:family="text">
      <style:text-properties fo:letter-spacing="0.048cm"/>
    </style:style>
    <style:style style:name="T209" style:family="text">
      <style:text-properties fo:font-size="14pt" fo:font-weight="bold" style:font-size-asian="14pt" style:font-weight-asian="bold"/>
    </style:style>
    <style:style style:name="T210" style:family="text">
      <style:text-properties fo:font-size="14pt" fo:letter-spacing="-0.012cm" fo:font-weight="bold" style:font-size-asian="14pt" style:font-weight-asian="bold"/>
    </style:style>
    <style:style style:name="T211" style:family="text">
      <style:text-properties fo:font-size="14pt" fo:letter-spacing="-0.007cm" fo:font-weight="bold" style:font-size-asian="14pt" style:font-weight-asian="bold"/>
    </style:style>
    <style:style style:name="T212" style:family="text">
      <style:text-properties fo:font-size="14pt" fo:letter-spacing="-0.009cm" fo:font-weight="bold" style:font-size-asian="14pt" style:font-weight-asian="bold"/>
    </style:style>
    <style:style style:name="T213" style:family="text">
      <style:text-properties style:text-position="super 58%" fo:font-size="11pt" fo:letter-spacing="-0.004cm" style:font-size-asian="11pt"/>
    </style:style>
    <style:style style:name="T214" style:family="text">
      <style:text-properties style:text-position="super 58%" fo:font-size="11pt" fo:font-style="italic" style:font-size-asian="11pt" style:font-style-asian="italic"/>
    </style:style>
    <style:style style:name="T215" style:family="text">
      <style:text-properties style:text-position="super 58%" fo:font-size="10pt" fo:letter-spacing="-0.004cm" fo:font-weight="bold" style:font-size-asian="10pt" style:font-weight-asian="bold"/>
    </style:style>
    <style:style style:name="T216" style:family="text">
      <style:text-properties style:text-position="super 58%" fo:font-size="10pt" style:font-size-asian="10pt"/>
    </style:style>
    <style:style style:name="T217" style:family="text">
      <style:text-properties style:text-position="super 58%" fo:font-size="10pt" fo:font-weight="bold" style:font-size-asian="10pt" style:font-weight-asian="bold"/>
    </style:style>
    <style:style style:name="T218" style:family="text">
      <style:text-properties style:text-position="super 58%" fo:font-size="12pt" fo:letter-spacing="-0.004cm" style:font-size-asian="12pt"/>
    </style:style>
    <style:style style:name="T219" style:family="text">
      <style:text-properties style:text-position="super 58%" fo:font-size="12pt" style:font-size-asian="12pt"/>
    </style:style>
    <style:style style:name="T220" style:family="text">
      <style:text-properties style:text-position="0% 100%" fo:font-size="10pt" style:font-size-asian="10pt"/>
    </style:style>
    <style:style style:name="T221" style:family="text">
      <style:text-properties style:text-position="0% 100%" fo:font-size="10pt" fo:font-weight="bold" style:font-size-asian="10pt" style:font-weight-asian="bold"/>
    </style:style>
    <style:style style:name="T222" style:family="text">
      <style:text-properties style:text-position="0% 100%" fo:font-size="10pt" fo:font-style="italic" style:font-size-asian="10pt" style:font-style-asian="italic"/>
    </style:style>
    <style:style style:name="T223" style:family="text">
      <style:text-properties style:text-position="0% 100%" fo:font-size="10pt" fo:letter-spacing="-0.023cm" fo:font-style="italic" style:font-size-asian="10pt" style:font-style-asian="italic"/>
    </style:style>
    <style:style style:name="T224" style:family="text">
      <style:text-properties style:text-position="0% 100%" fo:font-size="10pt" fo:letter-spacing="-0.021cm" fo:font-style="italic" style:font-size-asian="10pt" style:font-style-asian="italic"/>
    </style:style>
    <style:style style:name="T225" style:family="text">
      <style:text-properties style:text-position="0% 100%" fo:font-size="10pt" fo:letter-spacing="-0.004cm" style:font-size-asian="10pt"/>
    </style:style>
    <style:style style:name="T226" style:family="text">
      <style:text-properties style:text-position="0% 100%" fo:font-size="10pt" fo:letter-spacing="-0.004cm" fo:font-style="italic" style:font-size-asian="10pt" style:font-style-asian="italic"/>
    </style:style>
    <style:style style:name="T227" style:family="text">
      <style:text-properties style:text-position="0% 100%" fo:font-size="10pt" fo:letter-spacing="-0.042cm" style:font-size-asian="10pt"/>
    </style:style>
    <style:style style:name="T228" style:family="text">
      <style:text-properties style:text-position="0% 100%" fo:font-size="10pt" fo:letter-spacing="-0.014cm" style:font-size-asian="10pt"/>
    </style:style>
    <style:style style:name="T229" style:family="text">
      <style:text-properties style:text-position="0% 100%" fo:font-size="10pt" fo:letter-spacing="-0.009cm" style:font-size-asian="10pt"/>
    </style:style>
    <style:style style:name="T230" style:family="text">
      <style:text-properties style:text-position="0% 100%" fo:font-size="10pt" fo:letter-spacing="-0.018cm" style:font-size-asian="10pt"/>
    </style:style>
    <style:style style:name="T231" style:family="text">
      <style:text-properties style:text-position="0% 100%" fo:font-size="10pt" fo:letter-spacing="-0.007cm" style:font-size-asian="10pt"/>
    </style:style>
    <style:style style:name="T232" style:family="text">
      <style:text-properties style:text-position="0% 100%" fo:font-size="10pt" fo:letter-spacing="-0.005cm" style:font-size-asian="10pt"/>
    </style:style>
    <style:style style:name="T233" style:family="text">
      <style:text-properties style:text-position="0% 100%" fo:font-size="10pt" fo:letter-spacing="-0.011cm" style:font-size-asian="10pt"/>
    </style:style>
    <style:style style:name="T234" style:family="text">
      <style:text-properties style:text-position="0% 100%" fo:font-size="10pt" fo:letter-spacing="-0.012cm" style:font-size-asian="10pt"/>
    </style:style>
    <style:style style:name="T235" style:family="text">
      <style:text-properties style:text-position="0% 100%" fo:font-size="10pt" fo:letter-spacing="-0.016cm" style:font-size-asian="10pt"/>
    </style:style>
    <style:style style:name="T236" style:family="text">
      <style:text-properties style:text-position="0% 100%" fo:font-size="12pt" style:font-size-asian="12pt"/>
    </style:style>
    <style:style style:name="T237" style:family="text">
      <style:text-properties style:text-position="0% 100%" fo:font-size="12pt" fo:letter-spacing="-0.012cm" style:font-size-asian="12pt"/>
    </style:style>
    <style:style style:name="T238" style:family="text">
      <style:text-properties style:text-position="0% 100%" fo:font-size="12pt" fo:font-weight="bold" style:font-size-asian="12pt" style:font-weight-asian="bold"/>
    </style:style>
    <style:style style:name="T239" style:family="text">
      <style:text-properties style:text-position="58% 100%"/>
    </style:style>
    <style:style style:name="T240" style:family="text">
      <style:text-properties style:text-position="58% 100%" fo:letter-spacing="-0.005cm"/>
    </style:style>
    <style:style style:name="T241" style:family="text">
      <style:text-properties style:text-position="58% 100%" fo:letter-spacing="-0.004cm"/>
    </style:style>
    <style:style style:name="T242" style:family="text">
      <style:text-properties style:text-position="58% 100%" fo:letter-spacing="-0.009cm"/>
    </style:style>
    <style:style style:name="T243" style:family="text">
      <style:text-properties style:text-position="58% 100%" fo:letter-spacing="-0.002cm"/>
    </style:style>
    <style:style style:name="T244" style:family="text">
      <style:text-properties style:font-name="Arial MT" fo:font-size="9pt" fo:letter-spacing="-0.004cm" style:font-size-asian="9pt"/>
    </style:style>
    <style:style style:name="T245" style:family="text">
      <style:text-properties style:font-name="Arial MT" fo:font-size="9pt" style:font-size-asian="9pt"/>
    </style:style>
    <style:style style:name="T246" style:family="text">
      <style:text-properties style:text-underline-style="solid" style:text-underline-width="auto" style:text-underline-color="font-color"/>
    </style:style>
    <style:style style:name="T247" style:family="text">
      <style:text-properties style:text-underline-style="solid" style:text-underline-width="auto" style:text-underline-color="font-color" fo:font-weight="bold" style:font-weight-asian="bold"/>
    </style:style>
    <style:style style:name="T248" style:family="text">
      <style:text-properties fo:letter-spacing="0.03cm"/>
    </style:style>
    <style:style style:name="T249" style:family="text">
      <style:text-properties fo:letter-spacing="0.028cm"/>
    </style:style>
    <style:style style:name="T250" style:family="text">
      <style:text-properties fo:letter-spacing="0.032cm"/>
    </style:style>
    <style:style style:name="T251" style:family="text">
      <style:text-properties fo:letter-spacing="-0.032cm"/>
    </style:style>
    <style:style style:name="T252" style:family="text">
      <style:text-properties fo:font-weight="normal" style:font-weight-asian="normal"/>
    </style:style>
    <style:style style:name="fr1" style:family="graphic" style:parent-style-name="Graphics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2">
          <style:column style:rel-width="30070*" fo:start-indent="0cm" fo:end-indent="2.641cm"/>
          <style:column style:rel-width="35465*" fo:start-indent="2.641cm" fo:end-indent="0cm"/>
        </style:columns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0" draw:z-index="0" draw:name="Image 15" draw:style-name="gr1" draw:text-style-name="P493" svg:width="0.345cm" svg:height="0.345cm" svg:x="0cm" svg:y="0cm">
        <draw:image xlink:href="Pictures/100002010000001A0000001B446C0D9C.png" xlink:type="simple" xlink:show="embed" xlink:actuate="onLoad">
          <text:p/>
        </draw:image>
      </draw:frame>
      <draw:frame text:anchor-type="page" text:anchor-page-number="0" draw:z-index="2" draw:name="Image 16" draw:style-name="gr1" draw:text-style-name="P493" svg:width="0.345cm" svg:height="0.345cm" svg:x="0cm" svg:y="0cm">
        <draw:image xlink:href="Pictures/100002010000001A0000001B446C0D9C.png" xlink:type="simple" xlink:show="embed" xlink:actuate="onLoad">
          <text:p/>
        </draw:image>
      </draw:frame>
      <draw:frame text:anchor-type="page" text:anchor-page-number="0" draw:z-index="4" draw:name="Image 18" draw:style-name="gr1" draw:text-style-name="P493" svg:width="0.345cm" svg:height="0.345cm" svg:x="0cm" svg:y="0cm">
        <draw:image xlink:href="Pictures/100002010000001A0000001B446C0D9C.png" xlink:type="simple" xlink:show="embed" xlink:actuate="onLoad">
          <text:p/>
        </draw:image>
      </draw:frame>
      <draw:frame text:anchor-type="page" text:anchor-page-number="0" draw:z-index="6" draw:name="Image 19" draw:style-name="gr1" draw:text-style-name="P493" svg:width="0.345cm" svg:height="0.345cm" svg:x="0cm" svg:y="0cm">
        <draw:image xlink:href="Pictures/100002010000001A0000001B446C0D9C.png" xlink:type="simple" xlink:show="embed" xlink:actuate="onLoad">
          <text:p/>
        </draw:image>
      </draw:frame>
      <draw:frame text:anchor-type="page" text:anchor-page-number="0" draw:z-index="8" draw:name="Image 21" draw:style-name="gr1" draw:text-style-name="P493" svg:width="0.345cm" svg:height="0.345cm" svg:x="0cm" svg:y="0cm">
        <draw:image xlink:href="Pictures/100002010000001A0000001AF5A599DA.png" xlink:type="simple" xlink:show="embed" xlink:actuate="onLoad">
          <text:p/>
        </draw:image>
      </draw:frame>
      <draw:frame text:anchor-type="page" text:anchor-page-number="0" draw:z-index="10" draw:name="Image 22" draw:style-name="gr1" draw:text-style-name="P493" svg:width="0.345cm" svg:height="0.345cm" svg:x="0cm" svg:y="0cm">
        <draw:image xlink:href="Pictures/100002010000001A0000001AF5A599DA.png" xlink:type="simple" xlink:show="embed" xlink:actuate="onLoad">
          <text:p/>
        </draw:image>
      </draw:frame>
      <draw:frame text:anchor-type="page" text:anchor-page-number="0" draw:z-index="12" draw:name="Image 24" draw:style-name="gr1" draw:text-style-name="P493" svg:width="0.345cm" svg:height="0.345cm" svg:x="0cm" svg:y="0cm">
        <draw:image xlink:href="Pictures/100002010000001A0000001AF5A599DA.png" xlink:type="simple" xlink:show="embed" xlink:actuate="onLoad">
          <text:p/>
        </draw:image>
      </draw:frame>
      <text:p text:style-name="P8"><text:span text:style-name="T3">Załącznik</text:span><text:span text:style-name="T4"> </text:span><text:span text:style-name="T3">do</text:span><text:span text:style-name="T7"> </text:span><text:span text:style-name="T3">Zarządzenia</text:span><text:span text:style-name="T4"> </text:span><text:span text:style-name="T2">Nr…..……….</text:span></text:p>
      <text:p text:style-name="P9"><text:span text:style-name="T2">Dyrektora</text:span><text:span text:style-name="T9"> </text:span><text:span text:style-name="T2">Szkoły</text:span><text:span text:style-name="T11"> </text:span><text:span text:style-name="T2">Podstawowej</text:span><text:span text:style-name="T9"> </text:span><text:span text:style-name="T2">im.</text:span><text:span text:style-name="T9"> Jana Pawła II</text:span></text:p>
      <text:p text:style-name="P9"><text:span text:style-name="T9">w Jaskrowie</text:span></text:p>
      <text:p text:style-name="P53"/>
      <text:p text:style-name="P53"/>
      <text:p text:style-name="P53"/>
      <text:p text:style-name="P53"/>
      <text:p text:style-name="P53"/>
      <text:p text:style-name="P55"><text:span text:style-name="T48">STANDARDY OCHRONY MAŁOLETNICH </text:span></text:p>
      <text:p text:style-name="P55"><text:span text:style-name="T48">W SZKOLE PODSTAWOWEJ </text:span></text:p>
      <text:p text:style-name="P55"><text:span text:style-name="T48">IM. JANA PAWŁA II W JASKROWIE</text:span></text:p>
      <text:p text:style-name="P56"/>
      <text:p text:style-name="P56"/>
      <text:p text:style-name="P56"/>
      <text:p text:style-name="P56"/>
      <text:p text:style-name="P56"/>
      <text:p text:style-name="P56"/>
      <text:p text:style-name="P56"/>
      <text:p text:style-name="P56"/>
      <text:p text:style-name="P56"/>
      <text:p text:style-name="P56"/>
      <text:p text:style-name="P57">Akty prawne:</text:p>
      <text:p text:style-name="P1"><text:span text:style-name="T51">1) Ustawa z dnia 13 maja 2016 r. o przeciwdziałaniu zagrożeniom przestępczością na tle seksualnym</text:span></text:p>
      <text:p text:style-name="P1"><text:span text:style-name="T51"><text:s/>(t. j. Dz. U. z 2023 r. poz. 1304 ze zm.);</text:span></text:p>
      <text:p text:style-name="P1"><text:span text:style-name="T51">2) Ustawa z dnia 28 lipca 2023 r. o zmianie ustawy – Kodeks rodzinny i opiekuńczy oraz niektórych</text:span></text:p>
      <text:p text:style-name="P1"><text:span text:style-name="T51">innych ustaw (Dz.U. z 2023 r. Poz. 1606);</text:span></text:p>
      <text:p text:style-name="P1"><text:span text:style-name="T51">3) Ustawa z dnia 29 lipca 2005 r. o przeciwdziałaniu przemocy w rodzinie (t. j. Dz. U. z 2021 r. Poz. 1249);</text:span></text:p>
      <text:p text:style-name="P1"><text:span text:style-name="T51">4) Ustawa z dnia 6 czerwca 1997 r. - Kodeks karny (t. j. Dz. U z 2022 r. poz. 1138 ze zm.);</text:span></text:p>
      <text:p text:style-name="P1"><text:span text:style-name="T51">5) Konwencja o Prawach Dziecka przyjęta przez Zgromadzenie Ogólne Narodów Zjednoczonych</text:span></text:p>
      <text:p text:style-name="P1"><text:span text:style-name="T51">z dnia 20 listopada 1989 r. (t. j. Dz. U. z 1991 Nr 120 poz. 526 ze zm.);</text:span></text:p>
      <text:p text:style-name="P1"><text:span text:style-name="T51">6) Rozporządzenie Rady Ministrów z dnia 6 września 2023 r. w sprawie procedury "Niebieskie Karty"</text:span></text:p>
      <text:p text:style-name="P58"><text:span text:style-name="T51">oraz wzorów formularzy "Niebieska Karta" (Dz. U. z 2023 r. poz. 1870). </text:span></text:p>
      <text:list xml:id="list6695005645956444723" text:style-name="Outline">
        <text:list-item>
          <text:h text:style-name="P466" text:outline-level="1"><text:bookmark text:name="_bookmark0"/>ROZDZIAŁ 1 </text:h>
        </text:list-item>
        <text:list-item>
          <text:h text:style-name="P465" text:outline-level="1"><text:bookmark text:name="_bookmark1"/>TERMINY</text:h>
          <text:list>
            <text:list-item>
              <text:h text:style-name="P456" text:outline-level="2">§ <text:span text:style-name="T185">1.</text:span></text:h>
            </text:list-item>
          </text:list>
        </text:list-item>
      </text:list>
      <text:p text:style-name="P64">Ilekroć<text:span text:style-name="T186"> </text:span>w<text:span text:style-name="T187"> </text:span>niniejszych<text:span text:style-name="T188"> </text:span>Standardach<text:span text:style-name="T189"> </text:span>jest<text:span text:style-name="T187"> </text:span>mowa<text:span text:style-name="T187"> <text:s/></text:span><text:span text:style-name="T185">o:</text:span></text:p>
      <text:list xml:id="list6104693272819029797" text:style-name="WWNum25">
        <text:list-item>
          <text:p text:style-name="P152"><text:span text:style-name="T55">Dyrektorze Szkoły, Dyrektorze </text:span><text:span text:style-name="T49">– należy przez to rozumieć Dyrektora Szkoły Podstawowej im. Jana Pawła II w Jaskrowie;</text:span></text:p>
        </text:list-item>
        <text:list-item>
          <text:p text:style-name="P153"><text:span text:style-name="T55">Szkole,</text:span><text:span text:style-name="T58"> </text:span><text:span text:style-name="T55">jednostce</text:span><text:span text:style-name="T58"> </text:span><text:span text:style-name="T49">–</text:span><text:span text:style-name="T56"> </text:span><text:span text:style-name="T49">należy</text:span><text:span text:style-name="T56"> </text:span><text:span text:style-name="T49">przez</text:span><text:span text:style-name="T56"> </text:span><text:span text:style-name="T49">to</text:span><text:span text:style-name="T56"> </text:span><text:span text:style-name="T49">rozumieć</text:span><text:span text:style-name="T56"> </text:span><text:span text:style-name="T49">Szkołę</text:span><text:span text:style-name="T56"> </text:span><text:span text:style-name="T49">Podstawową</text:span><text:span text:style-name="T56"> </text:span><text:span text:style-name="T49">im.</text:span><text:span text:style-name="T56"> Jana Pawła II w Jaskrowie</text:span><text:span text:style-name="T49">;</text:span></text:p>
        </text:list-item>
        <text:list-item>
          <text:p text:style-name="P156"><text:span text:style-name="T55">pracowniku</text:span><text:span text:style-name="T59"> </text:span><text:span text:style-name="T49">–</text:span><text:span text:style-name="T57"> </text:span><text:span text:style-name="T49">należy</text:span><text:span text:style-name="T57"> </text:span><text:span text:style-name="T49">przez</text:span><text:span text:style-name="T57"> </text:span><text:span text:style-name="T49">to</text:span><text:span text:style-name="T57"> </text:span><text:span text:style-name="T49">rozumieć</text:span><text:span text:style-name="T57"> </text:span><text:span text:style-name="T49">osobę</text:span><text:span text:style-name="T57"> </text:span><text:span text:style-name="T49">zatrudnioną</text:span><text:span text:style-name="T57"> </text:span><text:span text:style-name="T49">na</text:span><text:span text:style-name="T57"> </text:span><text:span text:style-name="T49">podstawie</text:span><text:span text:style-name="T57"> </text:span><text:span text:style-name="T49">umowy</text:span><text:span text:style-name="T56"> </text:span><text:span text:style-name="T49">o pracę, umowy o dzieło, umowy zlecenia, umowy wolontariackiej </text:span></text:p>
        </text:list-item>
        <text:list-item>
          <text:p text:style-name="P163"><text:span text:style-name="T55">partnerze</text:span><text:span text:style-name="T61"> </text:span><text:span text:style-name="T55">współpracującym</text:span><text:span text:style-name="T63"> </text:span><text:span text:style-name="T55">ze</text:span><text:span text:style-name="T65"> </text:span><text:span text:style-name="T55">Szkołą</text:span><text:span text:style-name="T61"> </text:span><text:span text:style-name="T49">–</text:span><text:span text:style-name="T66"> </text:span><text:span text:style-name="T49">należy</text:span><text:span text:style-name="T66"> </text:span><text:span text:style-name="T49">przez</text:span><text:span text:style-name="T64"> </text:span><text:span text:style-name="T49">to</text:span><text:span text:style-name="T62"> </text:span><text:span text:style-name="T49">rozumieć</text:span><text:span text:style-name="T64"> </text:span><text:span text:style-name="T49">osoby</text:span><text:span text:style-name="T66"> </text:span><text:span text:style-name="T49">wykonujące</text:span><text:span text:style-name="T64"> </text:span><text:span text:style-name="T49">zadania zlecone</text:span><text:span text:style-name="T60"> </text:span><text:span text:style-name="T49">na</text:span><text:span text:style-name="T60"> </text:span><text:span text:style-name="T49">terenie</text:span><text:span text:style-name="T62"> </text:span><text:span text:style-name="T49">Szkoły</text:span><text:span text:style-name="T67"> </text:span><text:span text:style-name="T49">na</text:span><text:span text:style-name="T60"> </text:span><text:span text:style-name="T49">mocy</text:span><text:span text:style-name="T69"> </text:span><text:span text:style-name="T49">odrębnych</text:span><text:span text:style-name="T69"> </text:span><text:span text:style-name="T49">przepisów</text:span><text:span text:style-name="T62"> </text:span><text:span text:style-name="T49">(np.</text:span><text:span text:style-name="T69"> </text:span><text:span text:style-name="T49">pielęgniarka,</text:span><text:span text:style-name="T71"> </text:span><text:span text:style-name="T49">higienistka</text:span><text:span text:style-name="T60"> </text:span><text:span text:style-name="T49">fotograf i inne osoby);</text:span></text:p>
        </text:list-item>
        <text:list-item>
          <text:p text:style-name="P165"><text:span text:style-name="T55">uczniu</text:span><text:span text:style-name="T61"> </text:span><text:span text:style-name="T49">–</text:span><text:span text:style-name="T60"> </text:span><text:span text:style-name="T49">należy</text:span><text:span text:style-name="T60"> </text:span><text:span text:style-name="T49">przez</text:span><text:span text:style-name="T66"> </text:span><text:span text:style-name="T49">to</text:span><text:span text:style-name="T62"> </text:span><text:span text:style-name="T49">rozumieć</text:span><text:span text:style-name="T60"> </text:span><text:span text:style-name="T49">każdą</text:span><text:span text:style-name="T66"> </text:span><text:span text:style-name="T49">osobę</text:span><text:span text:style-name="T66"> </text:span><text:span text:style-name="T49">uczęszczającą</text:span><text:span text:style-name="T66"> </text:span><text:span text:style-name="T49">do</text:span><text:span text:style-name="T60"> </text:span><text:span text:style-name="T49">Szkoły</text:span><text:span text:style-name="T60"> </text:span><text:span text:style-name="T49">Podstawowej</text:span><text:span text:style-name="T60"> </text:span><text:span text:style-name="T49">im.</text:span><text:span text:style-name="T60"> Jana Pawła II w Jaskrowie</text:span><text:span text:style-name="T49">;</text:span></text:p>
        </text:list-item>
        <text:list-item>
          <text:p text:style-name="P171"><text:span text:style-name="T55">małoletnim</text:span><text:span text:style-name="T76"> </text:span><text:span text:style-name="T49">–</text:span><text:span text:style-name="T79"> </text:span><text:span text:style-name="T49">należy</text:span><text:span text:style-name="T79"> </text:span><text:span text:style-name="T49">przez</text:span><text:span text:style-name="T83"> </text:span><text:span text:style-name="T49">to</text:span><text:span text:style-name="T79"> </text:span><text:span text:style-name="T49">rozumieć</text:span><text:span text:style-name="T79"> </text:span><text:span text:style-name="T49">zgodnie</text:span><text:span text:style-name="T74"> </text:span><text:span text:style-name="T49">z</text:span><text:span text:style-name="T74"> </text:span><text:span text:style-name="T49">kodeksem</text:span><text:span text:style-name="T79"> </text:span><text:span text:style-name="T49">cywilnym</text:span><text:span text:style-name="T79"> </text:span><text:span text:style-name="T49">osobę</text:span><text:span text:style-name="T83"> </text:span><text:span text:style-name="T49">od</text:span><text:span text:style-name="T79"> </text:span><text:span text:style-name="T49">urodzenia</text:span><text:span text:style-name="T79"> </text:span><text:span text:style-name="T49">do ukończenia 18 roku życia;</text:span></text:p>
        </text:list-item>
        <text:list-item>
          <text:p text:style-name="P173"><text:span text:style-name="T55">opiekunie</text:span><text:span text:style-name="T87"> </text:span><text:span text:style-name="T55">ucznia</text:span><text:span text:style-name="T68"> </text:span><text:span text:style-name="T49">–</text:span><text:span text:style-name="T88"> </text:span><text:span text:style-name="T49">należy</text:span><text:span text:style-name="T88"> </text:span><text:span text:style-name="T49">przez</text:span><text:span text:style-name="T86"> </text:span><text:span text:style-name="T49">to</text:span><text:span text:style-name="T88"> </text:span><text:span text:style-name="T49">rozumieć</text:span><text:span text:style-name="T88"> </text:span><text:span text:style-name="T49">osobę</text:span><text:span text:style-name="T86"> </text:span><text:span text:style-name="T49">uprawnioną</text:span><text:span text:style-name="T86"> </text:span><text:span text:style-name="T49">do</text:span><text:span text:style-name="T71"> </text:span><text:span text:style-name="T49">reprezentacji</text:span><text:span text:style-name="T71"> </text:span><text:span text:style-name="T49">i</text:span><text:span text:style-name="T88"> </text:span><text:span text:style-name="T49">stanowieniu o małoletnim, w szczególności jego przedstawiciel ustawowy;</text:span></text:p>
        </text:list-item>
        <text:list-item>
          <text:p text:style-name="P154"><text:span text:style-name="T55">przedstawiciel ustawowy </text:span><text:span text:style-name="T49">– należy przez to rozumieć rodzica bądź opiekuna posiadającego pełnię</text:span><text:span text:style-name="T71"> </text:span><text:span text:style-name="T49">władzy</text:span><text:span text:style-name="T90"> </text:span><text:span text:style-name="T49">rodzicielskiej</text:span><text:span text:style-name="T90"> </text:span><text:span text:style-name="T49">lub</text:span><text:span text:style-name="T90"> </text:span><text:span text:style-name="T49">opiekuna</text:span><text:span text:style-name="T71"> </text:span><text:span text:style-name="T49">prawnego</text:span><text:span text:style-name="T90"> </text:span><text:span text:style-name="T49">(osobę</text:span><text:span text:style-name="T71"> </text:span><text:span text:style-name="T49">reprezentującą</text:span><text:span text:style-name="T71"> </text:span><text:span text:style-name="T49">dziecko,</text:span><text:span text:style-name="T90"> </text:span><text:span text:style-name="T49">ustanowioną przez sąd, w sytuacji, gdy rodzicom nie przysługuje władza rodzicielska lub gdy rodzice nie </text:span><text:span text:style-name="T74">żyją);</text:span></text:p>
        </text:list-item>
        <text:list-item>
          <text:p text:style-name="P168"><text:span text:style-name="T55">zgodzie</text:span><text:span text:style-name="T94"> </text:span><text:span text:style-name="T55">opiekuna</text:span><text:span text:style-name="T94"> </text:span><text:span text:style-name="T55">małoletniego</text:span><text:span text:style-name="T96"> </text:span><text:span text:style-name="T49">–</text:span><text:span text:style-name="T95"> </text:span><text:span text:style-name="T49">należy</text:span><text:span text:style-name="T93"> </text:span><text:span text:style-name="T49">przez</text:span><text:span text:style-name="T97"> </text:span><text:span text:style-name="T49">to</text:span><text:span text:style-name="T95"> </text:span><text:span text:style-name="T49">rozumieć</text:span><text:span text:style-name="T95"> </text:span><text:span text:style-name="T49">zgodę</text:span><text:span text:style-name="T93"> </text:span><text:span text:style-name="T49">co</text:span><text:span text:style-name="T97"> </text:span><text:span text:style-name="T49">najmniej</text:span><text:span text:style-name="T93"> </text:span><text:span text:style-name="T49">jednego z rodziców małoletniego. Jednak w przypadku braku porozumienia między opiekunami małoletniego należy poinformować ich o konieczności rozstrzygnięcia sprawy przez sąd </text:span><text:span text:style-name="T74">rodzinny;</text:span></text:p>
        </text:list-item>
        <text:list-item>
          <text:p text:style-name="P167"><text:span text:style-name="T55">krzywdzeniu małoletniego </text:span><text:span text:style-name="T49">– należy rozumieć popełnienie czynu zabronionego lub czynu karalnego na szkodę małoletniego przez jakąkolwiek osobę, w tym pracownika Szkoły lub zagrożenie dobra małoletniego.</text:span></text:p>
        </text:list-item>
        <text:list-item>
          <text:p text:style-name="P167"><text:span text:style-name="T55">dane osobowe ucznia </text:span><text:span text:style-name="T49">– należy przez to rozumieć wszelkie informacje umożliwiające identyfikację ucznia Szkoły Podstawowej im. Jana Pawła II w Jaskrowie;</text:span></text:p>
        </text:list-item>
        <text:list-item>
          <text:p text:style-name="P177"><text:span text:style-name="T55">zespole odpowiedzialnym <text:s/>za Standardy Ochrony Małoletnich </text:span><text:span text:style-name="T49">– należy przez to rozumieć wyznaczony przez Dyrektora Szkoły Podstawowej im. Jana Pawła II w Jaskrowie, zespół sprawujący nadzór nad realizacją niniejszych Standardów;</text:span></text:p>
        </text:list-item>
        <text:list-item>
          <text:p text:style-name="P178"><text:span text:style-name="T55">osobie odpowiedzialnej za Internet </text:span><text:span text:style-name="T49">– należy przez to rozumieć wyznaczonego przez Dyrektora Szkoły pracownika, sprawującego nadzór nad korzystaniem z Internetu przez uczniów na terenie Szkoły oraz nad bezpieczeństwem małoletnich w Internecie.</text:span></text:p>
        </text:list-item>
      </text:list>
      <text:p text:style-name="P67"><text:soft-page-break/></text:p>
      <text:list xml:id="list30552748" text:continue-list="list6695005645956444723" text:style-name="Outline">
        <text:list-item>
          <text:h text:style-name="P467" text:outline-level="1"><text:bookmark text:name="_bookmark2"/>ROZDZIAŁ <text:span text:style-name="T193">2</text:span></text:h>
        </text:list-item>
      </text:list>
      <text:p text:style-name="P68"/>
      <text:p text:style-name="P17"><text:bookmark text:name="_bookmark3"/><text:span text:style-name="T55">ZASADY</text:span><text:span text:style-name="T89"> </text:span><text:span text:style-name="T55">ZAPEWNIAJĄCE</text:span><text:span text:style-name="T68"> </text:span><text:span text:style-name="T55">BEZPIECZNE</text:span><text:span text:style-name="T87"> </text:span><text:span text:style-name="T55">RELACJE</text:span><text:span text:style-name="T68"> </text:span><text:span text:style-name="T55">MIĘDZY</text:span><text:span text:style-name="T89"> </text:span><text:span text:style-name="T55">UCZNIEM A PERSONELEM SZKOŁY</text:span></text:p>
      <text:list xml:id="list30550180" text:continue-numbering="true" text:style-name="Outline">
        <text:list-item>
          <text:list>
            <text:list-item>
              <text:h text:style-name="P457" text:outline-level="2">§ <text:span text:style-name="T185">2.</text:span></text:h>
            </text:list-item>
          </text:list>
        </text:list-item>
      </text:list>
      <text:list xml:id="list5484152111923429225" text:style-name="WWNum24">
        <text:list-item>
          <text:p text:style-name="P182"><text:span text:style-name="T49">Zasady</text:span><text:span text:style-name="T74"> </text:span><text:span text:style-name="T49">bezpiecznej</text:span><text:span text:style-name="T74"> </text:span><text:span text:style-name="T49">rekrutacji</text:span><text:span text:style-name="T74"> pracowników:</text:span></text:p>
          <text:list>
            <text:list-item>
              <text:p text:style-name="P170"><text:span text:style-name="T49">Dyrektor Szkoły, przed nawiązaniem z osobą stosunku pracy lub przed dopuszczeniem osoby do</text:span><text:span text:style-name="T64"> </text:span><text:span text:style-name="T49">innej</text:span><text:span text:style-name="T64"> </text:span><text:span text:style-name="T49">działalności</text:span><text:span text:style-name="T64"> </text:span><text:span text:style-name="T49">związanej</text:span><text:span text:style-name="T64"> </text:span><text:span text:style-name="T49">z</text:span><text:span text:style-name="T98"> </text:span><text:span text:style-name="T49">wychowaniem,</text:span><text:span text:style-name="T64"> </text:span><text:span text:style-name="T49">edukacją,</text:span><text:span text:style-name="T98"> </text:span><text:span text:style-name="T49">wypoczynkiem,</text:span><text:span text:style-name="T60"> </text:span><text:span text:style-name="T49">leczeniem</text:span><text:span text:style-name="T64"> </text:span><text:span text:style-name="T49">uczniów lub z opieką nad nimi, zobowiązany jest do uzyskania informacji, czy dane tej osoby są zamieszczone</text:span><text:span text:style-name="T98"> </text:span><text:span text:style-name="T102">w</text:span><text:span text:style-name="T99"> </text:span><text:span text:style-name="T103">Rejestrze</text:span><text:span text:style-name="T100"> </text:span><text:span text:style-name="T103">z</text:span><text:span text:style-name="T100"> </text:span><text:span text:style-name="T103">dostępem</text:span><text:span text:style-name="T100"> </text:span><text:span text:style-name="T103">ograniczonym</text:span><text:span text:style-name="T100"> </text:span><text:span text:style-name="T49">lub</text:span><text:span text:style-name="T98"> </text:span><text:span text:style-name="T103">Rejestrze</text:span><text:span text:style-name="T100"> </text:span><text:span text:style-name="T103">osób.</text:span></text:p>
            </text:list-item>
            <text:list-item>
              <text:p text:style-name="P172"><text:span text:style-name="T49">Dyrektor Szkoły uzyskuje informacje z Rejestru z dostępem ograniczonym za pośrednictwem systemu teleinformatycznego prowadzonego przez Ministra Sprawiedliwości. W pierwszej kolejności należy założyć konto w systemie teleinformatycznym. Konto podlega aktywacji dokonywanej przez biuro informacji;</text:span></text:p>
            </text:list-item>
            <text:list-item>
              <text:p text:style-name="P172"><text:span text:style-name="T49">rejestr osób, w stosunku do których Państwowa Komisja do spraw przeciwdziałania wykorzystaniu</text:span><text:span text:style-name="T104"> </text:span><text:span text:style-name="T49">seksualnemu</text:span><text:span text:style-name="T104"> </text:span><text:span text:style-name="T49">małoletnich</text:span><text:span text:style-name="T107"> </text:span><text:span text:style-name="T49">poniżej</text:span><text:span text:style-name="T104"> </text:span><text:span text:style-name="T49">lat</text:span><text:span text:style-name="T104"> </text:span><text:span text:style-name="T49">15</text:span><text:span text:style-name="T104"> </text:span><text:span text:style-name="T49">wydała</text:span><text:span text:style-name="T107"> </text:span><text:span text:style-name="T49">postanowienie</text:span><text:span text:style-name="T107"> </text:span><text:span text:style-name="T49">o</text:span><text:span text:style-name="T104"> </text:span><text:span text:style-name="T49">wpisie w Rejestr, jest ogólnodostępny - nie wymaga zakładania konta;</text:span></text:p>
            </text:list-item>
            <text:list-item>
              <text:p text:style-name="P157"><text:span text:style-name="T49">informacje zwrotne otrzymane z systemu teleinformatycznego Dyrektor drukuje i składa do części</text:span><text:span text:style-name="T98"> </text:span><text:span text:style-name="T49">A</text:span><text:span text:style-name="T98"> </text:span><text:span text:style-name="T49">akt</text:span><text:span text:style-name="T98"> </text:span><text:span text:style-name="T49">osobowych.</text:span></text:p>
            </text:list-item>
            <text:list-item>
              <text:p text:style-name="P194"><text:span text:style-name="T49">Dyrektor</text:span><text:span text:style-name="T90"> </text:span><text:span text:style-name="T49">od</text:span><text:span text:style-name="T110"> </text:span><text:span text:style-name="T49">kandydata</text:span><text:span text:style-name="T110"> </text:span><text:span text:style-name="T49">pobiera</text:span><text:span text:style-name="T110"> </text:span><text:span text:style-name="T49">informację</text:span><text:span text:style-name="T110"> </text:span><text:span text:style-name="T49">z</text:span><text:span text:style-name="T110"> </text:span><text:span text:style-name="T49">Krajowego</text:span><text:span text:style-name="T110"> </text:span><text:span text:style-name="T49">Rejestru</text:span><text:span text:style-name="T110"> </text:span><text:span text:style-name="T49">Karnego</text:span><text:span text:style-name="T113"> </text:span><text:span text:style-name="T49">o</text:span><text:span text:style-name="T110"> </text:span><text:span text:style-name="T74">niekaralności;</text:span></text:p>
            </text:list-item>
            <text:list-item>
              <text:p text:style-name="P162"><text:span text:style-name="T49">jeżeli</text:span><text:span text:style-name="T79"> </text:span><text:span text:style-name="T49">kandydat</text:span><text:span text:style-name="T79"> </text:span><text:span text:style-name="T49">posiada</text:span><text:span text:style-name="T74"> </text:span><text:span text:style-name="T49">obywatelstwo</text:span><text:span text:style-name="T79"> </text:span><text:span text:style-name="T49">inne</text:span><text:span text:style-name="T83"> </text:span><text:span text:style-name="T49">niż</text:span><text:span text:style-name="T74"> </text:span><text:span text:style-name="T49">polskie</text:span><text:span text:style-name="T79"> </text:span><text:span text:style-name="T49">wówczas</text:span><text:span text:style-name="T83"> </text:span><text:span text:style-name="T49">powinien przedłożyć</text:span><text:span text:style-name="T83"> </text:span><text:span text:style-name="T49">również informację z rejestru karnego państwa, którego jest obywatelem, uzyskiwaną do celów działalności zawodowej lub wolontariackiej związanej z kontaktami z małoletnimi, bądź informację</text:span><text:span text:style-name="T86"> </text:span><text:span text:style-name="T49">z</text:span><text:span text:style-name="T86"> </text:span><text:span text:style-name="T49">rejestru</text:span><text:span text:style-name="T88"> </text:span><text:span text:style-name="T49">karnego,</text:span><text:span text:style-name="T88"> </text:span><text:span text:style-name="T49">jeżeli</text:span><text:span text:style-name="T88"> </text:span><text:span text:style-name="T49">prawo</text:span><text:span text:style-name="T86"> </text:span><text:span text:style-name="T49">tego</text:span><text:span text:style-name="T86"> </text:span><text:span text:style-name="T49">państwa</text:span><text:span text:style-name="T86"> </text:span><text:span text:style-name="T49">nie</text:span><text:span text:style-name="T86"> </text:span><text:span text:style-name="T49">przewiduje</text:span><text:span text:style-name="T86"> </text:span><text:span text:style-name="T49">wydawania</text:span><text:span text:style-name="T86"> </text:span><text:span text:style-name="T49">informacji dla wyżej wymienionych celów;</text:span></text:p>
            </text:list-item>
            <text:list-item>
              <text:p text:style-name="P175"><text:span text:style-name="T49">Dyrektor pobiera od kandydata oświadczenie o państwie/państwach (innych niż Rzeczypospolita Polska), w których zamieszkiwał w ostatnich 20 latach pod rygorem odpowiedzialności karnej;</text:span></text:p>
            </text:list-item>
            <text:list-item>
              <text:p text:style-name="P159"><text:span text:style-name="T49">jeżeli</text:span><text:span text:style-name="T88"> </text:span><text:span text:style-name="T49">prawo</text:span><text:span text:style-name="T86"> </text:span><text:span text:style-name="T49">państwa,</text:span><text:span text:style-name="T88"> </text:span><text:span text:style-name="T49">z</text:span><text:span text:style-name="T86"> </text:span><text:span text:style-name="T49">którego</text:span><text:span text:style-name="T88"> </text:span><text:span text:style-name="T49">ma</text:span><text:span text:style-name="T86"> </text:span><text:span text:style-name="T49">być</text:span><text:span text:style-name="T86"> </text:span><text:span text:style-name="T49">przedłożona</text:span><text:span text:style-name="T86"> </text:span><text:span text:style-name="T49">informacja</text:span><text:span text:style-name="T86"> </text:span><text:span text:style-name="T49">o</text:span><text:span text:style-name="T88"> </text:span><text:span text:style-name="T49">niekaralności</text:span><text:span text:style-name="T88"> </text:span><text:span text:style-name="T49">nie</text:span><text:span text:style-name="T86"> </text:span><text:span text:style-name="T49">przewiduje wydawania</text:span><text:span text:style-name="T86"> </text:span><text:span text:style-name="T49">takiej</text:span><text:span text:style-name="T88"> </text:span><text:span text:style-name="T49">informacji</text:span><text:span text:style-name="T88"> </text:span><text:span text:style-name="T49">lub</text:span><text:span text:style-name="T88"> </text:span><text:span text:style-name="T49">nie</text:span><text:span text:style-name="T86"> </text:span><text:span text:style-name="T49">prowadzi</text:span><text:span text:style-name="T88"> </text:span><text:span text:style-name="T49">rejestru</text:span><text:span text:style-name="T88"> </text:span><text:span text:style-name="T49">karnego,</text:span><text:span text:style-name="T88"> </text:span><text:span text:style-name="T49">wówczas</text:span><text:span text:style-name="T71"> </text:span><text:span text:style-name="T49">kandydat</text:span><text:span text:style-name="T67"> </text:span><text:span text:style-name="T49">składa,</text:span><text:span text:style-name="T88"> </text:span><text:span text:style-name="T49">pod rygorem odpowiedzialności karnej, oświadczenie o tym fakcie wraz z oświadczeniem, że nie był prawomocnie skazany oraz nie wydano wobec niego innego orzeczenia, w którym stwierdzono, iż dopuścił się takich czynów zabronionych, oraz że nie ma obowiązku wynikającego z orzeczenia sądu, innego uprawnionego organu lub ustawy, stosowania się do zakazu zajmowania wszelkich lub określonych stanowisk, wykonywania wszelkich lub określonych zawodów albo działalności, związanych z wychowaniem, edukacją, wypoczynkiem, leczeniem, świadczeniem porad psychologicznych, rozwojem duchowym, uprawianiem sportu lub realizacją innych zainteresowań przez małoletnich, lub z opieką nad </text:span><text:span text:style-name="T74">nimi;</text:span></text:p>
            </text:list-item>
            <text:list-item>
              <text:p text:style-name="P174"><text:span text:style-name="T49">pod oświadczeniami składanymi pod rygorem odpowiedzialności karnej składa się </text:span><text:soft-page-break/><text:span text:style-name="T49">oświadczenie o następującej treści: </text:span><text:span text:style-name="T102">Jestem świadomy/a odpowiedzialności karnej za złożenie fałszywego oświadczenia. Oświadczenie to zastępuje pouczenie organu o odpowiedzialności karnej za złożenie fałszywego oświadczenia</text:span><text:span text:style-name="T49">.</text:span></text:p>
            </text:list-item>
          </text:list>
        </text:list-item>
        <text:list-item>
          <text:p text:style-name="P205"><text:span text:style-name="T49">Wzór oświadczenia o niekaralności oraz o toczących się postępowaniach przygotowawczych, sądowych i dyscyplinarnych stanowi </text:span><text:span text:style-name="T55">załącznik 1 </text:span><text:span text:style-name="T49">do niniejszych Standardów.</text:span></text:p>
        </text:list-item>
      </text:list>
      <text:list xml:id="list30556226" text:continue-list="list30550180" text:style-name="Outline">
        <text:list-item>
          <text:list>
            <text:list-item>
              <text:h text:style-name="P457" text:outline-level="2">§ <text:span text:style-name="T185">3.</text:span></text:h>
            </text:list-item>
          </text:list>
        </text:list-item>
      </text:list>
      <text:list xml:id="list5832751740723773663" text:style-name="WWNum23">
        <text:list-item>
          <text:p text:style-name="P179"><text:span text:style-name="T49">Zasady</text:span><text:span text:style-name="T83"> </text:span><text:span text:style-name="T49">bezpiecznych</text:span><text:span text:style-name="T110"> </text:span><text:span text:style-name="T49">relacji</text:span><text:span text:style-name="T74"> </text:span><text:span text:style-name="T49">personelu</text:span><text:span text:style-name="T113"> </text:span><text:span text:style-name="T49">Szkoły</text:span><text:span text:style-name="T74"> </text:span><text:span text:style-name="T49">z</text:span><text:span text:style-name="T74"> </text:span><text:span text:style-name="T49">jego</text:span><text:span text:style-name="T110"> </text:span><text:span text:style-name="T74">uczniami:</text:span></text:p>
          <text:list>
            <text:list-item>
              <text:p text:style-name="P206"><text:span text:style-name="T49">podstawową</text:span><text:span text:style-name="T98"> </text:span><text:span text:style-name="T49">zasadą</text:span><text:span text:style-name="T98"> </text:span><text:span text:style-name="T49">wszystkich</text:span><text:span text:style-name="T98"> </text:span><text:span text:style-name="T49">czynności</text:span><text:span text:style-name="T98"> </text:span><text:span text:style-name="T49">podejmowanych</text:span><text:span text:style-name="T98"> </text:span><text:span text:style-name="T49">przez</text:span><text:span text:style-name="T98"> </text:span><text:span text:style-name="T49">personel</text:span><text:span text:style-name="T98"> </text:span><text:span text:style-name="T49">Szkoły</text:span><text:span text:style-name="T98"> </text:span><text:span text:style-name="T49">jest</text:span><text:span text:style-name="T98"> </text:span><text:span text:style-name="T49">działanie dla</text:span><text:span text:style-name="T66"> </text:span><text:span text:style-name="T49">dobra</text:span><text:span text:style-name="T60"> </text:span><text:span text:style-name="T49">ucznia</text:span><text:span text:style-name="T66">.</text:span><text:span text:style-name="T60"> </text:span><text:span text:style-name="T49">Personel</text:span><text:span text:style-name="T60"> </text:span><text:span text:style-name="T49">traktuje</text:span><text:span text:style-name="T66"> </text:span><text:span text:style-name="T49">ucznia</text:span><text:span text:style-name="T62"> </text:span><text:span text:style-name="T49">z</text:span><text:span text:style-name="T66"> </text:span><text:span text:style-name="T49">szacunkiem</text:span><text:span text:style-name="T62"> </text:span><text:span text:style-name="T49">oraz</text:span><text:span text:style-name="T66"> </text:span><text:span text:style-name="T49">uwzględnia</text:span><text:span text:style-name="T69"> </text:span><text:span text:style-name="T49">jego </text:span><text:span text:style-name="T50">godność.</text:span><text:span text:style-name="T80"> </text:span><text:span text:style-name="T50">Niedopuszczalne</text:span><text:span text:style-name="T72"> </text:span><text:span text:style-name="T50">jest</text:span><text:span text:style-name="T91"> </text:span><text:span text:style-name="T50">stosowanie</text:span><text:span text:style-name="T91"> </text:span><text:span text:style-name="T50">przemocy</text:span><text:span text:style-name="T80"> </text:span><text:span text:style-name="T50">wobec</text:span><text:span text:style-name="T84"> </text:span><text:span text:style-name="T50">ucznia</text:span><text:span text:style-name="T91"> </text:span><text:span text:style-name="T50">w</text:span><text:span text:style-name="T91"> </text:span><text:span text:style-name="T50">jakiejkolwiek </text:span><text:span text:style-name="T75">formie;</text:span></text:p>
            </text:list-item>
            <text:list-item>
              <text:p text:style-name="P207"><text:span text:style-name="T49">zasady bezpiecznych relacji personelu z uczniami obowiązują wszystkich pracowników, stażystów i wolontariuszy;</text:span></text:p>
            </text:list-item>
            <text:list-item>
              <text:p text:style-name="P155"><text:span text:style-name="T49">znajomość i zaakceptowanie zasad są potwierdzone podpisaniem oświadczenia, którego wzór stanowi </text:span><text:span text:style-name="T55">załącznik nr 2 </text:span><text:span text:style-name="T49">do niniejszych Standardów.</text:span></text:p>
            </text:list-item>
          </text:list>
        </text:list-item>
        <text:list-item>
          <text:p text:style-name="P212"><text:span text:style-name="T49">Pracownik</text:span><text:span text:style-name="T115"> </text:span><text:span text:style-name="T49">Szkoły</text:span><text:span text:style-name="T117"> </text:span><text:span text:style-name="T49">zobowiązany</text:span><text:span text:style-name="T115"> </text:span><text:span text:style-name="T49">jest</text:span><text:span text:style-name="T115"> </text:span><text:span text:style-name="T49">do</text:span><text:span text:style-name="T115"> </text:span><text:span text:style-name="T49">utrzymywania</text:span><text:span text:style-name="T119"> </text:span><text:span text:style-name="T49">profesjonalnej</text:span><text:span text:style-name="T115"> </text:span><text:span text:style-name="T49">relacji</text:span><text:span text:style-name="T117"> </text:span><text:span text:style-name="T49">z</text:span><text:span text:style-name="T105"> </text:span><text:span text:style-name="T49">uczniami.</text:span></text:p>
        </text:list-item>
        <text:list-item>
          <text:p text:style-name="P184"><text:span text:style-name="T49">Pracownik</text:span><text:span text:style-name="T110"> </text:span><text:span text:style-name="T49">Szkoły</text:span><text:span text:style-name="T74"> </text:span><text:span text:style-name="T49">w</text:span><text:span text:style-name="T110"> </text:span><text:span text:style-name="T49">kontakcie</text:span><text:span text:style-name="T110"> </text:span><text:span text:style-name="T49">z</text:span><text:span text:style-name="T74"> uczniami:</text:span></text:p>
          <text:list>
            <text:list-item>
              <text:p text:style-name="P191"><text:span text:style-name="T49">zachowuje</text:span><text:span text:style-name="T79"> </text:span><text:span text:style-name="T49">cierpliwość</text:span><text:span text:style-name="T74"> </text:span><text:span text:style-name="T49">i</text:span><text:span text:style-name="T110"> </text:span><text:span text:style-name="T49">odnosi</text:span><text:span text:style-name="T74"> </text:span><text:span text:style-name="T49">się</text:span><text:span text:style-name="T74"> </text:span><text:span text:style-name="T49">do</text:span><text:span text:style-name="T110"> </text:span><text:span text:style-name="T49">ucznia</text:span><text:span text:style-name="T110"> </text:span><text:span text:style-name="T49">z</text:span><text:span text:style-name="T79"> </text:span><text:span text:style-name="T74">szacunkiem;</text:span></text:p>
            </text:list-item>
            <text:list-item>
              <text:p text:style-name="P150"><text:span text:style-name="T49">uważnie</text:span><text:span text:style-name="T79"> </text:span><text:span text:style-name="T49">wysłuchuje</text:span><text:span text:style-name="T67"> </text:span><text:span text:style-name="T49">uczniów</text:span><text:span text:style-name="T71"> </text:span><text:span text:style-name="T49">i</text:span><text:span text:style-name="T90"> </text:span><text:span text:style-name="T49">stara</text:span><text:span text:style-name="T67"> </text:span><text:span text:style-name="T49">się</text:span><text:span text:style-name="T71"> </text:span><text:span text:style-name="T49">udzielać</text:span><text:span text:style-name="T90"> </text:span><text:span text:style-name="T49">im</text:span><text:span text:style-name="T90"> </text:span><text:span text:style-name="T49">odpowiedzi</text:span><text:span text:style-name="T90"> </text:span><text:span text:style-name="T49">dostosowanej</text:span><text:span text:style-name="T90"> </text:span><text:span text:style-name="T49">do</text:span><text:span text:style-name="T71"> </text:span><text:span text:style-name="T49">sytuacji</text:span><text:span text:style-name="T90"> </text:span><text:span text:style-name="T49">i</text:span><text:span text:style-name="T90"> </text:span><text:span text:style-name="T49">ich </text:span><text:span text:style-name="T74">wieku;</text:span></text:p>
            </text:list-item>
            <text:list-item>
              <text:p text:style-name="P195"><text:span text:style-name="T49">nie</text:span><text:span text:style-name="T83"> </text:span><text:span text:style-name="T49">zawstydza</text:span><text:span text:style-name="T74"> </text:span><text:span text:style-name="T49">ucznia, nie lekceważy,</text:span><text:span text:style-name="T110"> </text:span><text:span text:style-name="T49">nie upokarza i</text:span><text:span text:style-name="T110"> </text:span><text:span text:style-name="T49">nie</text:span><text:span text:style-name="T110"> </text:span><text:span text:style-name="T74">obraża;</text:span></text:p>
            </text:list-item>
            <text:list-item>
              <text:p text:style-name="P150"><text:span text:style-name="T49">nie ujawnia drażliwych informacji o uczniu osobom do tego nieuprawnionym, dotyczy to również ujawniania jego wizerunku. </text:span></text:p>
            </text:list-item>
          </text:list>
        </text:list-item>
        <text:list-item>
          <text:p text:style-name="P218"><text:span text:style-name="T49">Decyzje dotyczące ucznia powinny uwzględniać jego dobro, ale również brać pod uwagę bezpieczeństwo pozostałych uczniów.</text:span></text:p>
        </text:list-item>
        <text:list-item>
          <text:p text:style-name="P221"><text:span text:style-name="T49">Uczeń ma prawo do prywatności, odstąpienie od zasad poufności każdorazowo musi być uzasadnione, a uczeń o takim fakcie powinien być poinformowany.</text:span></text:p>
        </text:list-item>
        <text:list-item>
          <text:p text:style-name="P234"><text:span text:style-name="T49">W przypadku konieczności rozmowy z uczniem na osobności, pracownik powinien pozostawić uchylone drzwi bądź poprosić innego pracownika o uczestniczenie w rozmowie (przepis nie dotyczy szczególnych pracowników Szkoły, w tym pedagoga szkolnego, pedagoga specjalnego, </text:span><text:span text:style-name="T74">psychologa).</text:span></text:p>
        </text:list-item>
        <text:list-item>
          <text:p text:style-name="P223"><text:span text:style-name="T49">Pracownikowi Szkoły nie wolno w obecności uczniów <text:s/>używać wulgaryzmów, wykonywać obraźliwych gestów, wypowiadać treści o zabarwieniu seksualnym.</text:span></text:p>
        </text:list-item>
        <text:list-item>
          <text:p text:style-name="P186"><text:span text:style-name="T49">Pracownikowi</text:span><text:span text:style-name="T74"> </text:span><text:span text:style-name="T49">Szkoły</text:span><text:span text:style-name="T74"> </text:span><text:span text:style-name="T49">nie</text:span><text:span text:style-name="T110"> </text:span><text:span text:style-name="T49">wolno</text:span><text:span text:style-name="T74"> </text:span><text:span text:style-name="T49">wykorzystywać</text:span><text:span text:style-name="T110"> </text:span><text:span text:style-name="T49">przewagi</text:span><text:span text:style-name="T74"> </text:span><text:span text:style-name="T49">fizycznej</text:span><text:span text:style-name="T110"> </text:span><text:span text:style-name="T49">ani</text:span><text:span text:style-name="T74"> </text:span><text:span text:style-name="T49">stosować</text:span><text:span text:style-name="T74"> gróźb.</text:span></text:p>
        </text:list-item>
        <text:list-item>
          <text:p text:style-name="P241"><text:span text:style-name="T49">Pracownik Szkoły zobowiązany jest do równego traktowania uczniów, niezależnie od ich płci, orientacji seksualnej, wyznania, pochodzenia etnicznego czy też niepełnosprawności.</text:span></text:p>
        </text:list-item>
        <text:list-item>
          <text:p text:style-name="P253"><text:span text:style-name="T49">Pracownik Szkoły zobowiązany jest do zachowania w poufności informacji uzyskanych w związku</text:span><text:span text:style-name="T86"> </text:span><text:span text:style-name="T49">z</text:span><text:span text:style-name="T60"> </text:span><text:span text:style-name="T49">pełnioną</text:span><text:span text:style-name="T60"> </text:span><text:span text:style-name="T49">funkcją</text:span><text:span text:style-name="T69"> </text:span><text:span text:style-name="T49">lub</text:span><text:span text:style-name="T62"> </text:span><text:span text:style-name="T49">wykonywaną</text:span><text:span text:style-name="T60"> </text:span><text:span text:style-name="T49">pracą,</text:span><text:span text:style-name="T69"> </text:span><text:span text:style-name="T49">dotyczących</text:span><text:span text:style-name="T88"> </text:span><text:span text:style-name="T49">zdrowia,</text:span><text:span text:style-name="T69"> </text:span><text:span text:style-name="T49">potrzeb</text:span><text:span text:style-name="T88"> </text:span><text:soft-page-break/><text:span text:style-name="T49">rozwojowych i</text:span><text:span text:style-name="T67"> </text:span><text:span text:style-name="T49">edukacyjnych,</text:span><text:span text:style-name="T88"> </text:span><text:span text:style-name="T49">możliwości</text:span><text:span text:style-name="T67"> </text:span><text:span text:style-name="T49">psychofizycznych,</text:span><text:span text:style-name="T88"> </text:span><text:span text:style-name="T49">seksualności,</text:span><text:span text:style-name="T88"> </text:span><text:span text:style-name="T49">orientacji</text:span><text:span text:style-name="T67"> </text:span><text:span text:style-name="T49">seksualnej,</text:span><text:span text:style-name="T88"> </text:span><text:span text:style-name="T49">pochodzenia rasowego lub etnicznego, poglądów politycznych, przekonań religijnych lub światopoglądów </text:span><text:span text:style-name="T74">uczniów</text:span></text:p>
        </text:list-item>
      </text:list>
      <text:list xml:id="list30565205" text:continue-list="list30556226" text:style-name="Outline">
        <text:list-item>
          <text:list>
            <text:list-item>
              <text:h text:style-name="P458" text:outline-level="2">§ <text:span text:style-name="T185">4.</text:span></text:h>
            </text:list-item>
          </text:list>
        </text:list-item>
      </text:list>
      <text:p text:style-name="P71">Pracownikowi<text:span text:style-name="T197"> </text:span>Szkoły<text:span text:style-name="T189"> </text:span>bezwzględnie zabrania<text:span text:style-name="T189"> </text:span>się<text:span text:style-name="T187"> :</text:span></text:p>
      <text:list xml:id="list30570778" text:continue-list="list5832751740723773663" text:style-name="WWNum23">
        <text:list-item>
          <text:list>
            <text:list-item>
              <text:p text:style-name="P191"><text:span text:style-name="T49">nawiązywać</text:span><text:span text:style-name="T79"> </text:span><text:span text:style-name="T49">relacji</text:span><text:span text:style-name="T110"> </text:span><text:span text:style-name="T49">seksualnych</text:span><text:span text:style-name="T74"> </text:span><text:span text:style-name="T49">z</text:span><text:span text:style-name="T74"> uczniem;</text:span></text:p>
            </text:list-item>
            <text:list-item>
              <text:p text:style-name="P151"><text:span text:style-name="T49">składać</text:span><text:span text:style-name="T120"> </text:span><text:span text:style-name="T49">uczniowi</text:span><text:span text:style-name="T121"> </text:span><text:span text:style-name="T49">propozycji</text:span><text:span text:style-name="T121"> </text:span><text:span text:style-name="T49">o</text:span><text:span text:style-name="T121"> </text:span><text:span text:style-name="T49">charakterze</text:span><text:span text:style-name="T122"> </text:span><text:span text:style-name="T49">seksualnym</text:span><text:span text:style-name="T121"> </text:span><text:span text:style-name="T49">i</text:span><text:span text:style-name="T121"> </text:span><text:span text:style-name="T49">pornograficznym,</text:span><text:span text:style-name="T121"> </text:span><text:span text:style-name="T49">w</text:span><text:span text:style-name="T120"> </text:span><text:span text:style-name="T49">tym</text:span><text:span text:style-name="T121"> </text:span><text:span text:style-name="T49">również udostępniania takich treści;</text:span></text:p>
            </text:list-item>
            <text:list-item>
              <text:p text:style-name="P254"><text:span text:style-name="T49">proponować</text:span><text:span text:style-name="T121"> </text:span><text:span text:style-name="T49">uczniom</text:span><text:span text:style-name="T123"> </text:span><text:span text:style-name="T49">alkoholu,</text:span><text:span text:style-name="T120"> </text:span><text:span text:style-name="T49">wyrobów</text:span><text:span text:style-name="T124"> </text:span><text:span text:style-name="T49">tytoniowych</text:span><text:span text:style-name="T120"> </text:span><text:span text:style-name="T49">i</text:span><text:span text:style-name="T120"> </text:span><text:span text:style-name="T49">innych</text:span><text:span text:style-name="T121"> </text:span><text:span text:style-name="T49">używek</text:span><text:span text:style-name="T122"> </text:span><text:span text:style-name="T49">(narkotyków,</text:span><text:span text:style-name="T122"> </text:span><text:span text:style-name="T49">tzw. </text:span><text:span text:style-name="T74">dopalaczy).</text:span></text:p>
            </text:list-item>
          </text:list>
        </text:list-item>
      </text:list>
      <text:list xml:id="list30557390" text:continue-list="list30565205" text:style-name="Outline">
        <text:list-item>
          <text:list>
            <text:list-item>
              <text:h text:style-name="P457" text:outline-level="2">§ <text:span text:style-name="T185">5.</text:span></text:h>
            </text:list-item>
          </text:list>
        </text:list-item>
      </text:list>
      <text:list xml:id="list3374104040891442459" text:style-name="WWNum22">
        <text:list-item>
          <text:p text:style-name="P257"><text:span text:style-name="T49">Pracownik</text:span><text:span text:style-name="T57"> </text:span><text:span text:style-name="T49">zobowiązany</text:span><text:span text:style-name="T57"> </text:span><text:span text:style-name="T49">jest</text:span><text:span text:style-name="T57"> </text:span><text:span text:style-name="T49">do</text:span><text:span text:style-name="T57"> </text:span><text:span text:style-name="T49">zapewnienia</text:span><text:span text:style-name="T57"> </text:span><text:span text:style-name="T49">uczniom w</text:span><text:span text:style-name="T57"> </text:span><text:span text:style-name="T49">sytuacji niebezpiecznej stosownej pomocy.</text:span></text:p>
        </text:list-item>
        <text:list-item>
          <text:p text:style-name="P236"><text:span text:style-name="T49">Wychowawcy oddziałów zobowiązani są do przedstawienia uczniom Standardów Ochrony Małoletnich, które obowiązują w Szkole i zapewnienia ich, iż otrzymają odpowiednią pomoc.</text:span></text:p>
        </text:list-item>
        <text:list-item>
          <text:p text:style-name="P258"><text:span text:style-name="T49">W</text:span><text:span text:style-name="T74"> </text:span><text:span text:style-name="T49">przypadku,</text:span><text:span text:style-name="T110"> </text:span><text:span text:style-name="T49">kiedy</text:span><text:span text:style-name="T74"> </text:span><text:span text:style-name="T49">pracownik</text:span><text:span text:style-name="T110"> </text:span><text:span text:style-name="T49">zauważy</text:span><text:span text:style-name="T110"> </text:span><text:span text:style-name="T49">n</text:span><text:span text:style-name="T52">iebezpieczne sytuacje</text:span><text:span text:style-name="T49">,</text:span><text:span text:style-name="T110"> </text:span><text:span text:style-name="T49">zobowiązany</text:span><text:span text:style-name="T110"> </text:span><text:span text:style-name="T49">jest postępować zgodnie z instrukcją postępowania.</text:span></text:p>
        </text:list-item>
      </text:list>
      <text:list xml:id="list30563547" text:continue-list="list30557390" text:style-name="Outline">
        <text:list-item>
          <text:list>
            <text:list-item>
              <text:h text:style-name="P458" text:outline-level="2">§ <text:span text:style-name="T185">6.</text:span></text:h>
            </text:list-item>
          </text:list>
        </text:list-item>
      </text:list>
      <text:list xml:id="list5473028362705002151" text:style-name="WWNum21">
        <text:list-item>
          <text:p text:style-name="P187"><text:span text:style-name="T49">Każde przemocowe</text:span><text:span text:style-name="T110"> </text:span><text:span text:style-name="T49">zachowanie</text:span><text:span text:style-name="T110"> </text:span><text:span text:style-name="T49">wobec ucznia</text:span><text:span text:style-name="T110"> </text:span><text:span text:style-name="T49">jest</text:span><text:span text:style-name="T110"> </text:span><text:span text:style-name="T74">niedozwolone.</text:span></text:p>
        </text:list-item>
        <text:list-item>
          <text:p text:style-name="P188"><text:span text:style-name="T49">Nie</text:span><text:span text:style-name="T74"> </text:span><text:span text:style-name="T49">można</text:span><text:span text:style-name="T79"> </text:span><text:span text:style-name="T49">ucznia popychać,</text:span><text:span text:style-name="T110"> </text:span><text:span text:style-name="T49">bić,</text:span><text:span text:style-name="T110"> </text:span><text:span text:style-name="T49">szturchać, </text:span><text:span text:style-name="T83">itp.</text:span></text:p>
        </text:list-item>
        <text:list-item>
          <text:p text:style-name="P228"><text:span text:style-name="T49">Pracownikowi nie wolno dotykać ucznia w sposób, który mógłby zostać nieprawidłowo zinterpretowany. Jeśli w odczuciu pracownika, uczeń potrzebuje np. przytulenia, powinien mieć każdorazowo uzasadnienie zaistniałej sytuacji oraz swojego zachowania względem ucznia.</text:span></text:p>
        </text:list-item>
        <text:list-item>
          <text:p text:style-name="P238"><text:span text:style-name="T49">Pracownik, który ma świadomość, iż uczeń doznał jakiejś krzywdy np. znęcania fizycznego lub wykorzystania</text:span><text:span text:style-name="T93"> <text:s/></text:span><text:span text:style-name="T49">seksualnego,</text:span><text:span text:style-name="T93"> <text:s/></text:span><text:span text:style-name="T49">zobowiązany</text:span><text:span text:style-name="T93"> <text:s/></text:span><text:span text:style-name="T49">jest</text:span><text:span text:style-name="T93"> <text:s/></text:span><text:span text:style-name="T49">do</text:span><text:span text:style-name="T93"> <text:s/></text:span><text:span text:style-name="T49">zachowania</text:span><text:span text:style-name="T93"> <text:s/></text:span><text:span text:style-name="T49">szczególnej</text:span><text:span text:style-name="T93"> <text:s/></text:span><text:span text:style-name="T49">ostrożności w kontaktach z uczniem, wykazując zrozumienie i wyczucie.</text:span></text:p>
        </text:list-item>
        <text:list-item>
          <text:p text:style-name="P238"><text:span text:style-name="T49">W uzasadnionych przypadkach dopuszczalny jest</text:span><text:span text:style-name="T125"> </text:span><text:span text:style-name="T49">kontakt fizyczny pracownika z uczniem. Do</text:span><text:span text:style-name="T93"> </text:span><text:span text:style-name="T49">sytuacji takich zaliczyć można:</text:span></text:p>
          <text:list>
            <text:list-item>
              <text:p text:style-name="P262"><text:span text:style-name="T74">pomoc</text:span><text:span text:style-name="T49"><text:tab/></text:span><text:span text:style-name="T74">uczniowi</text:span><text:span text:style-name="T49"><text:tab/></text:span><text:span text:style-name="T74">niepełnosprawnemu</text:span><text:span text:style-name="T49"><text:tab/></text:span><text:span text:style-name="T62">w</text:span><text:span text:style-name="T49"><text:tab/></text:span><text:span text:style-name="T74">czynnościach</text:span><text:span text:style-name="T49"><text:tab/></text:span><text:span text:style-name="T74">higienicznych,</text:span><text:span text:style-name="T49"><text:tab/></text:span><text:span text:style-name="T74">jeśli</text:span><text:span text:style-name="T49"><text:tab/></text:span><text:span text:style-name="T83">typ </text:span><text:span text:style-name="T49">niepełnosprawności tego wymaga;</text:span></text:p>
            </text:list-item>
            <text:list-item>
              <text:p text:style-name="P196"><text:span text:style-name="T49">pomoc</text:span><text:span text:style-name="T74"> </text:span><text:span text:style-name="T49">uczniowi</text:span><text:span text:style-name="T110"> </text:span><text:span text:style-name="T49">niepełnosprawnemu</text:span><text:span text:style-name="T110"> </text:span><text:span text:style-name="T49">w</text:span><text:span text:style-name="T74"> </text:span><text:span text:style-name="T49">spożywaniu</text:span><text:span text:style-name="T110"> </text:span><text:span text:style-name="T74">posiłków;</text:span></text:p>
            </text:list-item>
            <text:list-item>
              <text:p text:style-name="P197"><text:span text:style-name="T49">pomoc</text:span><text:span text:style-name="T79"> </text:span><text:span text:style-name="T49">uczniowi</text:span><text:span text:style-name="T110"> </text:span><text:span text:style-name="T49">niepełnosprawnemu</text:span><text:span text:style-name="T110"> </text:span><text:span text:style-name="T49">w</text:span><text:span text:style-name="T74"> </text:span><text:span text:style-name="T49">poruszaniu</text:span><text:span text:style-name="T110"> </text:span><text:span text:style-name="T49">się</text:span><text:span text:style-name="T74"> </text:span><text:span text:style-name="T49">po </text:span><text:span text:style-name="T74">szkole.</text:span></text:p>
            </text:list-item>
          </text:list>
        </text:list-item>
      </text:list>
      <text:p text:style-name="P72"/>
      <text:list xml:id="list30571698" text:continue-list="list30563547" text:style-name="Outline">
        <text:list-item>
          <text:list>
            <text:list-item>
              <text:h text:style-name="P460" text:outline-level="2"/>
            </text:list-item>
            <text:list-item>
              <text:h text:style-name="P460" text:outline-level="2"/>
            </text:list-item>
            <text:list-item>
              <text:h text:style-name="P460" text:outline-level="2"/>
            </text:list-item>
            <text:list-item>
              <text:h text:style-name="P460" text:outline-level="2"/>
            </text:list-item>
            <text:list-item>
              <text:h text:style-name="P460" text:outline-level="2"/>
            </text:list-item>
            <text:list-item>
              <text:h text:style-name="P459" text:outline-level="2"><text:soft-page-break/>§ <text:span text:style-name="T185">7.</text:span></text:h>
            </text:list-item>
          </text:list>
        </text:list-item>
      </text:list>
      <text:p text:style-name="P265"/>
      <text:list xml:id="list1871288835852218645" text:style-name="WWNum20">
        <text:list-item>
          <text:p text:style-name="P266"><text:span text:style-name="T49">Nie</text:span><text:span text:style-name="T69"> </text:span><text:span text:style-name="T49">wolno</text:span><text:span text:style-name="T67"> </text:span><text:span text:style-name="T49">zapraszać</text:span><text:span text:style-name="T69"> </text:span><text:span text:style-name="T49">uczniów</text:span><text:span text:style-name="T62"> </text:span><text:span text:style-name="T49">do</text:span><text:span text:style-name="T62"> </text:span><text:span text:style-name="T49">swojego</text:span><text:span text:style-name="T88"> </text:span><text:span text:style-name="T49">miejsca</text:span><text:span text:style-name="T86"> </text:span><text:span text:style-name="T49">zamieszkania,</text:span><text:span text:style-name="T62"> </text:span><text:span text:style-name="T49">spotkania</text:span><text:span text:style-name="T88"> </text:span><text:span text:style-name="T49">z</text:span><text:span text:style-name="T69"> </text:span><text:span text:style-name="T49">uczniem</text:span><text:span text:style-name="T62"> </text:span><text:span text:style-name="T49">lub</text:span><text:span text:style-name="T86"> </text:span><text:span text:style-name="T49">też</text:span><text:span text:style-name="T69"> </text:span><text:span text:style-name="T49">jego opiekunem powinny odbywać się na terenie Szkoły. Nie dotyczy to spotkań wolontariatu, harcerzy, zuchów, wycieczek, wyjazdów i innych sytuacji związanych z zadaniami wynikającymi z pracy szkoły.</text:span></text:p>
        </text:list-item>
        <text:list-item>
          <text:p text:style-name="P272"><text:span text:style-name="T49">Jeśli</text:span><text:span text:style-name="T90"> </text:span><text:span text:style-name="T49">zachodzi</text:span><text:span text:style-name="T90"> </text:span><text:span text:style-name="T49">konieczność</text:span><text:span text:style-name="T67"> </text:span><text:span text:style-name="T49">kontaktu</text:span><text:span text:style-name="T71"> </text:span><text:span text:style-name="T49">z</text:span><text:span text:style-name="T67"> </text:span><text:span text:style-name="T49">uczniem,</text:span><text:span text:style-name="T71"> </text:span><text:span text:style-name="T49">opiekunem</text:span><text:span text:style-name="T90"> </text:span><text:span text:style-name="T49">lub</text:span><text:span text:style-name="T90"> </text:span><text:span text:style-name="T49">też</text:span><text:span text:style-name="T67"> </text:span><text:span text:style-name="T49">nauczycielem</text:span><text:span text:style-name="T90"> </text:span><text:span text:style-name="T49">poza</text:span><text:span text:style-name="T67"> </text:span><text:span text:style-name="T49">godzinami pracy Szkoły, dozwolone są środki:</text:span></text:p>
          <text:list>
            <text:list-item>
              <text:p text:style-name="P200"><text:span text:style-name="T74">telefon dostępny w sekretariacie lub inny;</text:span></text:p>
            </text:list-item>
            <text:list-item>
              <text:p text:style-name="P198"><text:span text:style-name="T49">służbowy</text:span><text:span text:style-name="T86"> </text:span><text:span text:style-name="T49">e-</text:span><text:span text:style-name="T74">mail;</text:span></text:p>
            </text:list-item>
            <text:list-item>
              <text:p text:style-name="P201"><text:span text:style-name="T49">służbowy</text:span><text:span text:style-name="T67"> </text:span><text:span text:style-name="T74">komunikator np. Teams lub inny;</text:span></text:p>
            </text:list-item>
            <text:list-item>
              <text:p text:style-name="P192"><text:span text:style-name="T49">dziennik</text:span><text:span text:style-name="T110"> </text:span><text:span text:style-name="T74">elektroniczny.</text:span></text:p>
            </text:list-item>
          </text:list>
        </text:list-item>
        <text:list-item>
          <text:p text:style-name="P229"><text:span text:style-name="T49">Jeśli pracownik musi spotkać się z uczniem poza godzinami pracy Szkoły (lub jego opiekunem), wymagane jest poinformowanie o tym fakcie dyrekcję, a opiekun musi wyrazić na taki kontakt </text:span><text:span text:style-name="T74">zgodę.</text:span></text:p>
        </text:list-item>
        <text:list-item>
          <text:p text:style-name="P273"><text:span text:style-name="T49">W przypadku, gdy pracownika łączą z uczniem lub jego opiekunem relacje rodzinne lub towarzyskie,</text:span><text:span text:style-name="T98"> </text:span><text:span text:style-name="T49">zobowiązany</text:span><text:span text:style-name="T98"> </text:span><text:span text:style-name="T49">on</text:span><text:span text:style-name="T98"> </text:span><text:span text:style-name="T49">jest</text:span><text:span text:style-name="T98"> </text:span><text:span text:style-name="T49">do</text:span><text:span text:style-name="T98"> </text:span><text:span text:style-name="T49">zachowania</text:span><text:span text:style-name="T98"> </text:span><text:span text:style-name="T49">pełnej</text:span><text:span text:style-name="T98"> </text:span><text:span text:style-name="T49">poufności,</text:span><text:span text:style-name="T98"> </text:span><text:span text:style-name="T49">w</text:span><text:span text:style-name="T98"> </text:span><text:span text:style-name="T49">szczególności</text:span><text:span text:style-name="T98"> </text:span><text:span text:style-name="T49">do</text:span><text:span text:style-name="T98"> </text:span><text:span text:style-name="T49">utrzymania w tajemnicy spraw dotyczących innych uczniów, opiekunów i pracowników.</text:span></text:p>
        </text:list-item>
      </text:list>
      <text:p text:style-name="P67"/>
      <text:list xml:id="list30546163" text:continue-list="list30571698" text:style-name="Outline">
        <text:list-item>
          <text:h text:style-name="Heading_20_1" text:outline-level="1"><text:bookmark text:name="_bookmark4"/>ROZDZIAŁ<text:span text:style-name="T188"> </text:span><text:span text:style-name="T193">3</text:span></text:h>
        </text:list-item>
        <text:list-item>
          <text:h text:style-name="P469" text:outline-level="1"><text:bookmark text:name="_bookmark5"/>ROZPOZNAWANIE<text:span text:style-name="T186"> </text:span>I<text:span text:style-name="T186"> </text:span>REAGOWANIE<text:span text:style-name="T186"> </text:span>NA<text:span text:style-name="T194"> </text:span>CZYNNIKI<text:span text:style-name="T186"> </text:span>RYZYKA<text:span text:style-name="T186"> </text:span>KRZYWDZENIA <text:span text:style-name="T187">UCZNIÓW</text:span></text:h>
          <text:list>
            <text:list-item>
              <text:h text:style-name="Heading_20_2" text:outline-level="2">§ <text:span text:style-name="T185">8.</text:span></text:h>
            </text:list-item>
          </text:list>
        </text:list-item>
      </text:list>
      <text:list xml:id="list6727014846294771880" text:style-name="WWNum19">
        <text:list-item>
          <text:p text:style-name="P242"><text:span text:style-name="T49">Pracownicy</text:span><text:span text:style-name="T69"> </text:span><text:span text:style-name="T49">Szkoły</text:span><text:span text:style-name="T69"> </text:span><text:span text:style-name="T49">posiadają</text:span><text:span text:style-name="T60"> </text:span><text:span text:style-name="T49">wiedzę</text:span><text:span text:style-name="T66"> </text:span><text:span text:style-name="T49">i</text:span><text:span text:style-name="T69"> </text:span><text:span text:style-name="T49">w</text:span><text:span text:style-name="T60"> </text:span><text:span text:style-name="T49">ramach</text:span><text:span text:style-name="T60"> </text:span><text:span text:style-name="T49">wykonywanych</text:span><text:span text:style-name="T60"> </text:span><text:span text:style-name="T49">obowiązków</text:span><text:span text:style-name="T60"> </text:span><text:span text:style-name="T49">zwracają</text:span><text:span text:style-name="T60"> </text:span><text:span text:style-name="T49">uwagę</text:span><text:span text:style-name="T66"> </text:span><text:span text:style-name="T49">na czynniki ryzyka krzywdzenia małoletnich. Takie jak:</text:span></text:p>
          <text:list>
            <text:list-item>
              <text:p text:style-name="P277"><text:span text:style-name="T49">uczeń</text:span><text:span text:style-name="T79"> </text:span><text:span text:style-name="T49">jest</text:span><text:span text:style-name="T110"> </text:span><text:span text:style-name="T49">często</text:span><text:span text:style-name="T74"> </text:span><text:span text:style-name="T49">brudny,</text:span><text:span text:style-name="T113"> </text:span><text:span text:style-name="T49">nieprzyjemnie</text:span><text:span text:style-name="T110"> </text:span><text:span text:style-name="T74">pachnie;</text:span></text:p>
            </text:list-item>
            <text:list-item>
              <text:p text:style-name="P276"><text:span text:style-name="T49">uczeń</text:span><text:span text:style-name="T90"> </text:span><text:span text:style-name="T49">kradnie</text:span><text:span text:style-name="T110"> </text:span><text:span text:style-name="T49">jedzenie,</text:span><text:span text:style-name="T110"> </text:span><text:span text:style-name="T49">pieniądze</text:span><text:span text:style-name="T74"> itp.;</text:span></text:p>
            </text:list-item>
            <text:list-item>
              <text:p text:style-name="P203"><text:span text:style-name="T49">uczeń</text:span><text:span text:style-name="T113"> </text:span><text:span text:style-name="T49">żebrze</text:span><text:span text:style-name="T74"> </text:span><text:span text:style-name="T49">-</text:span><text:span text:style-name="T74"> </text:span><text:span text:style-name="T49">uczeń</text:span><text:span text:style-name="T110"> </text:span><text:span text:style-name="T49">jest </text:span><text:span text:style-name="T74">głodny;</text:span></text:p>
            </text:list-item>
            <text:list-item>
              <text:p text:style-name="P203"><text:span text:style-name="T49">uczeń</text:span><text:span text:style-name="T69"> </text:span><text:span text:style-name="T49">ma</text:span><text:span text:style-name="T60"> </text:span><text:span text:style-name="T49">widoczne</text:span><text:span text:style-name="T60"> </text:span><text:span text:style-name="T49">obrażenia</text:span><text:span text:style-name="T86"> </text:span><text:span text:style-name="T49">ciała</text:span><text:span text:style-name="T86"> </text:span><text:span text:style-name="T49">(siniaki,</text:span><text:span text:style-name="T69"> </text:span><text:span text:style-name="T49">ugryzienia,</text:span><text:span text:style-name="T69"> </text:span><text:span text:style-name="T49">rany),</text:span><text:span text:style-name="T69"> </text:span><text:span text:style-name="T49">których</text:span><text:span text:style-name="T86"> </text:span><text:span text:style-name="T49">pochodzenie</text:span><text:span text:style-name="T69"> </text:span><text:span text:style-name="T49">trudno</text:span><text:span text:style-name="T86"> </text:span><text:span text:style-name="T49">jest wyjaśnić. Obrażenia są w różnej fazie gojenia;</text:span></text:p>
            </text:list-item>
            <text:list-item>
              <text:p text:style-name="P280"><text:span text:style-name="T49">podawane</text:span><text:span text:style-name="T66"> </text:span><text:span text:style-name="T49">przez</text:span><text:span text:style-name="T60"> </text:span><text:span text:style-name="T49">ucznia</text:span><text:span text:style-name="T66"> </text:span><text:span text:style-name="T49">wyjaśnienia</text:span><text:span text:style-name="T64"> </text:span><text:span text:style-name="T49">dotyczące</text:span><text:span text:style-name="T64"> </text:span><text:span text:style-name="T49">obrażeń</text:span><text:span text:style-name="T60"> </text:span><text:span text:style-name="T49">wydają</text:span><text:span text:style-name="T60"> </text:span><text:span text:style-name="T49">się</text:span><text:span text:style-name="T66"> </text:span><text:span text:style-name="T49">niewiarygodne,</text:span><text:span text:style-name="T64"> </text:span><text:span text:style-name="T49">niemożliwe, niespójne itp., uczeń często je zmienia;</text:span></text:p>
            </text:list-item>
            <text:list-item>
              <text:p text:style-name="P282"><text:span text:style-name="T49">pojawia</text:span><text:span text:style-name="T93"> </text:span><text:span text:style-name="T49">się</text:span><text:span text:style-name="T93"> </text:span><text:span text:style-name="T49">niechęć</text:span><text:span text:style-name="T93"> </text:span><text:span text:style-name="T49">do</text:span><text:span text:style-name="T93"> </text:span><text:span text:style-name="T49">lekcji</text:span><text:span text:style-name="T93"> </text:span><text:span text:style-name="T49">wychowania</text:span><text:span text:style-name="T93"> </text:span><text:span text:style-name="T49">fizycznego</text:span><text:span text:style-name="T93"> </text:span><text:span text:style-name="T49">-</text:span><text:span text:style-name="T93"> </text:span><text:span text:style-name="T49">uczeń</text:span><text:span text:style-name="T93"> </text:span><text:span text:style-name="T49">nadmiernie</text:span><text:span text:style-name="T93"> </text:span><text:span text:style-name="T49">zakrywa</text:span><text:span text:style-name="T93"> </text:span><text:span text:style-name="T49">ciało, niestosownie do sytuacji i pogody;</text:span></text:p>
            </text:list-item>
            <text:list-item>
              <text:p text:style-name="P278"><text:span text:style-name="T49">boi</text:span><text:span text:style-name="T79"> </text:span><text:span text:style-name="T49">się</text:span><text:span text:style-name="T110"> </text:span><text:span text:style-name="T49">rodzica</text:span><text:span text:style-name="T79"> </text:span><text:span text:style-name="T49">lub opiekuna, boi</text:span><text:span text:style-name="T110"> </text:span><text:span text:style-name="T49">się przed</text:span><text:span text:style-name="T110"> </text:span><text:span text:style-name="T49">powrotem do </text:span><text:span text:style-name="T74">domu;</text:span></text:p>
            </text:list-item>
            <text:list-item>
              <text:p text:style-name="P284"><text:span text:style-name="T49">uczeń</text:span><text:span text:style-name="T83"> </text:span><text:span text:style-name="T49">wzdryga</text:span><text:span text:style-name="T74"> </text:span><text:span text:style-name="T49">się,</text:span><text:span text:style-name="T110"> </text:span><text:span text:style-name="T49">kiedy</text:span><text:span text:style-name="T113"> </text:span><text:span text:style-name="T49">podchodzi do</text:span><text:span text:style-name="T110"> </text:span><text:span text:style-name="T49">niego osoba</text:span><text:span text:style-name="T110"> </text:span><text:span text:style-name="T74">dorosła;</text:span></text:p>
            </text:list-item>
            <text:list-item>
              <text:p text:style-name="P284"><text:span text:style-name="T49">uczeń</text:span><text:span text:style-name="T90"> </text:span><text:span text:style-name="T49">cierpi</text:span><text:span text:style-name="T71"> </text:span><text:span text:style-name="T49">na</text:span><text:span text:style-name="T88"> </text:span><text:span text:style-name="T49">powtarzające</text:span><text:span text:style-name="T67"> </text:span><text:span text:style-name="T49">się</text:span><text:span text:style-name="T67"> </text:span><text:span text:style-name="T49">dolegliwości</text:span><text:span text:style-name="T71"> </text:span><text:span text:style-name="T49">somatyczne:</text:span><text:span text:style-name="T67"> </text:span><text:span text:style-name="T49">bóle</text:span><text:span text:style-name="T67"> </text:span><text:span text:style-name="T49">brzucha,</text:span><text:span text:style-name="T67"> </text:span><text:span text:style-name="T49">głowy,</text:span><text:span text:style-name="T67"> </text:span><text:span text:style-name="T49">mdłości</text:span><text:span text:style-name="T71"> </text:span><text:span text:style-name="T74">itp.;</text:span></text:p>
            </text:list-item>
            <text:list-item>
              <text:p text:style-name="P283"><text:soft-page-break/><text:span text:style-name="T49">uczeń</text:span><text:span text:style-name="T126"> </text:span><text:span text:style-name="T49">jest</text:span><text:span text:style-name="T114"> </text:span><text:span text:style-name="T49">bierny,</text:span><text:span text:style-name="T126"> </text:span><text:span text:style-name="T49">wycofany,</text:span><text:span text:style-name="T114"> </text:span><text:span text:style-name="T49">uległy,</text:span><text:span text:style-name="T114"> </text:span><text:span text:style-name="T49">przestraszony,</text:span><text:span text:style-name="T114"> </text:span><text:span text:style-name="T49">depresyjny</text:span><text:span text:style-name="T114"> </text:span><text:span text:style-name="T49">itp.</text:span><text:span text:style-name="T116"> </text:span><text:span text:style-name="T49">lub</text:span><text:span text:style-name="T114"> </text:span><text:span text:style-name="T49">zachowuje</text:span><text:span text:style-name="T118"> </text:span><text:span text:style-name="T49">się agresywnie, buntuje się, samo okalecza się itp.;</text:span></text:p>
            </text:list-item>
            <text:list-item>
              <text:p text:style-name="P287"><text:span text:style-name="T62">w</text:span><text:span text:style-name="T49"><text:tab/></text:span><text:span text:style-name="T74">pracach</text:span><text:span text:style-name="T49"><text:tab/></text:span><text:span text:style-name="T74">artystycznych,</text:span><text:span text:style-name="T49"><text:tab/></text:span><text:span text:style-name="T74">rozmowach,</text:span><text:span text:style-name="T49"><text:tab/></text:span><text:span text:style-name="T74">zachowaniu</text:span><text:span text:style-name="T49"><text:tab/></text:span><text:span text:style-name="T74">ucznia</text:span><text:span text:style-name="T49"><text:tab/></text:span><text:span text:style-name="T74">zaczynają</text:span><text:span text:style-name="T49"><text:tab/></text:span><text:span text:style-name="T74">dominować </text:span><text:span text:style-name="T49">elementy/motywy seksualne;</text:span></text:p>
            </text:list-item>
            <text:list-item>
              <text:p text:style-name="P285"><text:span text:style-name="T49">uczeń</text:span><text:span text:style-name="T110"> </text:span><text:span text:style-name="T49">jest</text:span><text:span text:style-name="T110"> </text:span><text:span text:style-name="T49">rozbudzony</text:span><text:span text:style-name="T110"> </text:span><text:span text:style-name="T49">seksualnie</text:span><text:span text:style-name="T110"> </text:span><text:span text:style-name="T49">niestosownie</text:span><text:span text:style-name="T110"> </text:span><text:span text:style-name="T49">do</text:span><text:span text:style-name="T110"> </text:span><text:span text:style-name="T49">sytuacji</text:span><text:span text:style-name="T110"> </text:span><text:span text:style-name="T49">i </text:span><text:span text:style-name="T74">wieku;</text:span></text:p>
            </text:list-item>
            <text:list-item>
              <text:p text:style-name="P286"><text:span text:style-name="T49">uczeń</text:span><text:span text:style-name="T74"> </text:span><text:span text:style-name="T49">ucieka</text:span><text:span text:style-name="T110"> </text:span><text:span text:style-name="T49">z</text:span><text:span text:style-name="T110"> </text:span><text:span text:style-name="T83">domu;</text:span></text:p>
            </text:list-item>
            <text:list-item>
              <text:p text:style-name="P284"><text:span text:style-name="T49">uczeń</text:span><text:span text:style-name="T74"> </text:span><text:span text:style-name="T49">mówi</text:span><text:span text:style-name="T110"> </text:span><text:span text:style-name="T49">o</text:span><text:span text:style-name="T110"> </text:span><text:span text:style-name="T74">przemocy.</text:span></text:p>
            </text:list-item>
          </text:list>
        </text:list-item>
        <text:list-item>
          <text:p text:style-name="P210"><text:span text:style-name="T49">Jeżeli z objawami u ucznia współwystępują określone zachowania rodziców lub opiekunów, to podejrzenie, że uczeń jest krzywdzony jest szczególnie uzasadnione. Niepokojące zachowania rodziców to:</text:span></text:p>
          <text:list>
            <text:list-item>
              <text:p text:style-name="P288"><text:span text:style-name="T49">rodzic</text:span><text:span text:style-name="T124"> </text:span><text:span text:style-name="T49">(opiekun)</text:span><text:span text:style-name="T124"> </text:span><text:span text:style-name="T49">podaje</text:span><text:span text:style-name="T120"> </text:span><text:span text:style-name="T49">nieprzekonujące</text:span><text:span text:style-name="T124"> </text:span><text:span text:style-name="T49">lub</text:span><text:span text:style-name="T120"> </text:span><text:span text:style-name="T49">sprzeczne</text:span><text:span text:style-name="T124"> </text:span><text:span text:style-name="T49">informacje</text:span><text:span text:style-name="T124"> </text:span><text:span text:style-name="T49">lub</text:span><text:span text:style-name="T120"> </text:span><text:span text:style-name="T49">odmawia</text:span><text:span text:style-name="T124"> </text:span><text:span text:style-name="T49">wyjaśnień przyczyn obrażeń ucznia;</text:span></text:p>
            </text:list-item>
            <text:list-item>
              <text:p text:style-name="P281"><text:span text:style-name="T49">rodzic</text:span><text:span text:style-name="T93"> </text:span><text:span text:style-name="T49">(opiekun)</text:span><text:span text:style-name="T93"> </text:span><text:span text:style-name="T49">odmawia,</text:span><text:span text:style-name="T93"> </text:span><text:span text:style-name="T49">nie</text:span><text:span text:style-name="T93"> </text:span><text:span text:style-name="T49">utrzymuje</text:span><text:span text:style-name="T93"> </text:span><text:span text:style-name="T49">kontaktów</text:span><text:span text:style-name="T93"> </text:span><text:span text:style-name="T49">z</text:span><text:span text:style-name="T93"> </text:span><text:span text:style-name="T49">osobami</text:span><text:span text:style-name="T93"> </text:span><text:span text:style-name="T49">zainteresowanymi</text:span><text:span text:style-name="T93"> </text:span><text:span text:style-name="T49">losem </text:span><text:span text:style-name="T74">ucznia;</text:span></text:p>
            </text:list-item>
            <text:list-item>
              <text:p text:style-name="P289"><text:span text:style-name="T49">rodzic</text:span><text:span text:style-name="T128"> </text:span><text:span text:style-name="T49">(opiekun)</text:span><text:span text:style-name="T128"> </text:span><text:span text:style-name="T49">mówi</text:span><text:span text:style-name="T130"> </text:span><text:span text:style-name="T49">o</text:span><text:span text:style-name="T130"> </text:span><text:span text:style-name="T49">małoletnim</text:span><text:span text:style-name="T130"> </text:span><text:span text:style-name="T49">w</text:span><text:span text:style-name="T128"> </text:span><text:span text:style-name="T49">negatywny</text:span><text:span text:style-name="T128"> </text:span><text:span text:style-name="T49">sposób;</text:span></text:p>
            </text:list-item>
            <text:list-item>
              <text:p text:style-name="P277"><text:span text:style-name="T49">rodzic</text:span><text:span text:style-name="T79"> </text:span><text:span text:style-name="T49">(opiekun)</text:span><text:span text:style-name="T110"> </text:span><text:span text:style-name="T49">nie</text:span><text:span text:style-name="T74"> </text:span><text:span text:style-name="T49">interesuje</text:span><text:span text:style-name="T110"> </text:span><text:span text:style-name="T49">się</text:span><text:span text:style-name="T110"> </text:span><text:span text:style-name="T49">losem i</text:span><text:span text:style-name="T110"> </text:span><text:span text:style-name="T49">problemami</text:span><text:span text:style-name="T131"> </text:span><text:span text:style-name="T74">małoletniego;</text:span></text:p>
            </text:list-item>
            <text:list-item>
              <text:p text:style-name="P279"><text:span text:style-name="T49">rodzic</text:span><text:span text:style-name="T79"> </text:span><text:span text:style-name="T49">(opiekun)</text:span><text:span text:style-name="T110"> </text:span><text:span text:style-name="T49">często</text:span><text:span text:style-name="T110"> </text:span><text:span text:style-name="T49">nie potrafi</text:span><text:span text:style-name="T110"> </text:span><text:span text:style-name="T49">podać</text:span><text:span text:style-name="T74"> </text:span><text:span text:style-name="T49">miejsca,</text:span><text:span text:style-name="T113"> </text:span><text:span text:style-name="T49">w</text:span><text:span text:style-name="T110"> </text:span><text:span text:style-name="T49">którym</text:span><text:span text:style-name="T110"> </text:span><text:span text:style-name="T49">aktualnie</text:span><text:span text:style-name="T74"> </text:span><text:span text:style-name="T49">przebywa</text:span><text:span text:style-name="T113"> </text:span><text:span text:style-name="T74">małoletni;</text:span></text:p>
            </text:list-item>
            <text:list-item>
              <text:p text:style-name="P279"><text:span text:style-name="T49">rodzic</text:span><text:span text:style-name="T74"> </text:span><text:span text:style-name="T49">(opiekun)</text:span><text:span text:style-name="T74"> </text:span><text:span text:style-name="T49">zachowuje</text:span><text:span text:style-name="T110"> </text:span><text:span text:style-name="T49">się</text:span><text:span text:style-name="T74"> agresywnie;</text:span></text:p>
            </text:list-item>
            <text:list-item>
              <text:p text:style-name="P290"><text:span text:style-name="T49">rodzic (opiekun) ma zaburzony kontakt z rzeczywistością np. reaguje nieadekwatnie do </text:span><text:span text:style-name="T74">sytuacji;</text:span></text:p>
            </text:list-item>
            <text:list-item>
              <text:p text:style-name="P285"><text:span text:style-name="T49">wypowiada</text:span><text:span text:style-name="T90"> </text:span><text:span text:style-name="T49">się</text:span><text:span text:style-name="T74"> niespójnie;</text:span></text:p>
            </text:list-item>
            <text:list-item>
              <text:p text:style-name="P284"><text:span text:style-name="T49">rodzic</text:span><text:span text:style-name="T83"> </text:span><text:span text:style-name="T49">(opiekun)</text:span><text:span text:style-name="T110"> </text:span><text:span text:style-name="T49">nie</text:span><text:span text:style-name="T83"> </text:span><text:span text:style-name="T49">ma</text:span><text:span text:style-name="T110"> </text:span><text:span text:style-name="T49">świadomości</text:span><text:span text:style-name="T110"> </text:span><text:span text:style-name="T49">lub</text:span><text:span text:style-name="T74"> </text:span><text:span text:style-name="T49">neguje</text:span><text:span text:style-name="T110"> </text:span><text:span text:style-name="T49">potrzeby</text:span><text:span text:style-name="T113"> </text:span><text:span text:style-name="T74">małoletniego;</text:span></text:p>
            </text:list-item>
            <text:list-item>
              <text:p text:style-name="P284"><text:span text:style-name="T49">rodzic</text:span><text:span text:style-name="T83"> </text:span><text:span text:style-name="T49">(opiekun)</text:span><text:span text:style-name="T110"> </text:span><text:span text:style-name="T49">przekracza</text:span><text:span text:style-name="T74"> </text:span><text:span text:style-name="T49">dopuszczalne</text:span><text:span text:style-name="T110"> </text:span><text:span text:style-name="T49">granice</text:span><text:span text:style-name="T110"> </text:span><text:span text:style-name="T49">w</text:span><text:span text:style-name="T110"> </text:span><text:span text:style-name="T49">kontakcie</text:span><text:span text:style-name="T110"> </text:span><text:span text:style-name="T49">fizycznym</text:span><text:span text:style-name="T110"> </text:span><text:span text:style-name="T49">lub</text:span><text:span text:style-name="T110"> </text:span><text:span text:style-name="T74">werbalnym;</text:span></text:p>
            </text:list-item>
          </text:list>
        </text:list-item>
        <text:list-item>
          <text:p text:style-name="P239"><text:span text:style-name="T49">W</text:span><text:span text:style-name="T93"> </text:span><text:span text:style-name="T49">przypadku</text:span><text:span text:style-name="T93"> </text:span><text:span text:style-name="T49">zidentyfikowania</text:span><text:span text:style-name="T93"> </text:span><text:span text:style-name="T49">czynników</text:span><text:span text:style-name="T93"> </text:span><text:span text:style-name="T49">ryzyka,</text:span><text:span text:style-name="T93"> </text:span><text:span text:style-name="T49">pracownicy</text:span><text:span text:style-name="T93"> </text:span><text:span text:style-name="T49">Szkoły</text:span><text:span text:style-name="T93"> </text:span><text:span text:style-name="T49">podejmują</text:span><text:span text:style-name="T93"> </text:span><text:span text:style-name="T49">rozmowę</text:span><text:span text:style-name="T56"> </text:span><text:span text:style-name="T49">z rodzicami, przekazując informacje na temat dostępnej oferty wsparcia.</text:span></text:p>
        </text:list-item>
      </text:list>
      <text:p text:style-name="P75"/>
      <text:list xml:id="list30569945" text:continue-list="list30546163" text:style-name="Outline">
        <text:list-item>
          <text:h text:style-name="P470" text:outline-level="1"><text:bookmark text:name="_bookmark6"/>ROZDZIAŁ<text:span text:style-name="T188"> </text:span><text:span text:style-name="T193">4</text:span></text:h>
        </text:list-item>
      </text:list>
      <text:p text:style-name="P77"/>
      <text:p text:style-name="P18"><text:bookmark text:name="_bookmark7"/><text:span text:style-name="T55">ZASADY</text:span><text:span text:style-name="T111"> </text:span><text:span text:style-name="T55">I PROCEDURA</text:span><text:span text:style-name="T111"> </text:span><text:span text:style-name="T55">PODEJMOWANIA INTERWENCJI W </text:span><text:span text:style-name="T76">SYTUACJI</text:span></text:p>
      <text:p text:style-name="P19"><text:span text:style-name="T55">PODEJRZENIA</text:span><text:span text:style-name="T68"> </text:span><text:span text:style-name="T55">KRZYWDZENIA</text:span><text:span text:style-name="T68"> </text:span><text:span text:style-name="T55">UCZNIA</text:span><text:span text:style-name="T92"> </text:span><text:span text:style-name="T55">PRZEZ</text:span><text:span text:style-name="T73"> </text:span><text:span text:style-name="T55">PRACOWNIKA,</text:span><text:span text:style-name="T73"> </text:span><text:span text:style-name="T55">OSOBĘ</text:span><text:span text:style-name="T73"> </text:span><text:span text:style-name="T55">TRZECIĄ, INNEGO UCZNIA LUB OPIEKUNA</text:span></text:p>
      <text:list xml:id="list30546812" text:continue-numbering="true" text:style-name="Outline">
        <text:list-item>
          <text:list>
            <text:list-item>
              <text:h text:style-name="Heading_20_2" text:outline-level="2">§ <text:span text:style-name="T185">9.</text:span></text:h>
            </text:list-item>
          </text:list>
        </text:list-item>
      </text:list>
      <text:list xml:id="list8819786397756565341" text:style-name="WWNum18">
        <text:list-item>
          <text:p text:style-name="P230"><text:span text:style-name="T49">Dyrektor szkoły powołuje zespół interwencji i wsparcia, w skład którego wchodzą psycholog, pedagog, pedagog specjalny, wychowawcy klas.</text:span></text:p>
        </text:list-item>
        <text:list-item>
          <text:p text:style-name="P230"><text:span text:style-name="T49">Schemat podejmowania interwencji w przypadku podejrzenia krzywdzenia ucznia przez osoby trzecie, związane ze Szkołą tj. pracownicy Szkoły, wolontariusze, organizacje i firmy współpracujące ze Szkołą:</text:span></text:p>
          <text:list>
            <text:list-item>
              <text:p text:style-name="P164"><text:soft-page-break/><text:span text:style-name="T49">jeśli</text:span><text:span text:style-name="T104"> <text:s/></text:span><text:span text:style-name="T49">pracownik</text:span><text:span text:style-name="T104"> <text:s/></text:span><text:span text:style-name="T49">podejrzewa,</text:span><text:span text:style-name="T132"> <text:s/></text:span><text:span text:style-name="T49">że</text:span><text:span text:style-name="T107"> <text:s/></text:span><text:span text:style-name="T49">uczeń</text:span><text:span text:style-name="T104"> <text:s/></text:span><text:span text:style-name="T205">jest krzywdzony, zawiadamia dyrektora <text:s/>oraz szkolny zespół interwencji i wsparcia, który przeprowadza rozmowę z <text:s/>opiekunami ucznia.</text:span></text:p>
            </text:list-item>
            <text:list-item>
              <text:p text:style-name="P158"><text:span text:style-name="T49">jeśli pracownik widzi, że uczeń doświadczył jednorazowo przemocy fizycznej lub psychicznej (np. popychanie, <text:s/>poniżanie), zobowiązany jest do zadbania</text:span><text:span text:style-name="T93"> </text:span><text:span text:style-name="T49">o bezpieczeństwo ucznia i odseparowania go od osoby krzywdzącej. Następnie powinien zawiadomić dyrekcję, </text:span><text:span text:style-name="T205">i członków zespołu, którzy przeprowadzają rozmowę.</text:span></text:p>
            </text:list-item>
            <text:list-item>
              <text:p text:style-name="P169"><text:span text:style-name="T49">jeśli</text:span><text:span text:style-name="T60"> </text:span><text:span text:style-name="T49">pracownik</text:span><text:span text:style-name="T69"> </text:span><text:span text:style-name="T49">zauważy</text:span><text:span text:style-name="T86"> </text:span><text:span text:style-name="T49">inne</text:span><text:span text:style-name="T64"> </text:span><text:span text:style-name="T49">niepokojące</text:span><text:span text:style-name="T60"> </text:span><text:span text:style-name="T49">zachowania</text:span><text:span text:style-name="T64"> </text:span><text:span text:style-name="T49">wobec</text:span><text:span text:style-name="T64"> </text:span><text:span text:style-name="T49">uczniów</text:span><text:span text:style-name="T69"> </text:span><text:span text:style-name="T49">np.</text:span><text:span text:style-name="T66"> </text:span><text:span text:style-name="T49">niestosowne komentarze o zabarwieniu seksualnym </text:span><text:span text:style-name="T124"><text:s/></text:span><text:span text:style-name="T49">zobowiązany</text:span><text:span text:style-name="T128"> </text:span><text:span text:style-name="T49">jest</text:span><text:span text:style-name="T130"> </text:span><text:span text:style-name="T49">zadbać</text:span><text:span text:style-name="T128"> </text:span><text:span text:style-name="T49">o</text:span><text:span text:style-name="T128"> </text:span><text:span text:style-name="T49">bezpieczeństwo</text:span><text:span text:style-name="T130"> </text:span><text:span text:style-name="T49">ucznia</text:span><text:span text:style-name="T128"> </text:span><text:span text:style-name="T49">i</text:span><text:span text:style-name="T130"> </text:span><text:span text:style-name="T50">odseparować</text:span><text:span text:style-name="T129"> </text:span><text:span text:style-name="T50">go</text:span><text:span text:style-name="T129"> </text:span><text:span text:style-name="T50">od</text:span><text:span text:style-name="T129"> </text:span><text:span text:style-name="T50">osoby</text:span><text:bookmark text:name="_bookmark8"/><text:span text:style-name="T50"> podejrzanej o krzywdzenie a następnie zespół i dyrekcja podejmują odpowiednie działania.</text:span></text:p>
            </text:list-item>
          </text:list>
        </text:list-item>
        <text:list-item>
          <text:p text:style-name="P219"><text:span text:style-name="T49">Schemat podejmowania interwencji w przypadku podejrzenia krzywdzenia ucznia przez osobę </text:span><text:span text:style-name="T74">nieletnią:</text:span></text:p>
          <text:list>
            <text:list-item>
              <text:p text:style-name="P161"><text:span text:style-name="T49">jeśli pracownik podejrzewa, że uczeń doświadcza przemocy z uszczerbkiem na zdrowiu, wykorzystania seksualnego lub zagrożone jest jego życie, zobowiązany jest do zapewnienia uczniowi</text:span><text:span text:style-name="T98"> </text:span><text:span text:style-name="T49">bezpiecznego</text:span><text:span text:style-name="T98"> </text:span><text:span text:style-name="T49">miejsca</text:span><text:span text:style-name="T98"> </text:span><text:span text:style-name="T49">i</text:span><text:span text:style-name="T98"> </text:span><text:span text:style-name="T49">odseparowania</text:span><text:span text:style-name="T98"> </text:span><text:span text:style-name="T49">go</text:span><text:span text:style-name="T98"> </text:span><text:span text:style-name="T49">od</text:span><text:span text:style-name="T98"> </text:span><text:span text:style-name="T49">osoby</text:span><text:span text:style-name="T98"> </text:span><text:span text:style-name="T49">stwarzającej</text:span><text:span text:style-name="T98"> </text:span><text:span text:style-name="T49">zagrożenie.</text:span><text:span text:style-name="T98"> </text:span><text:span text:style-name="T49">Ponadto, zawiadamia dyrekcję i członków zespołu, </text:span><text:span text:style-name="T205">którzy</text:span><text:span text:style-name="T49"> przeprowadzają rozmowę</text:span><text:span text:style-name="T74"> </text:span><text:span text:style-name="T49">z</text:span><text:span text:style-name="T74"> </text:span><text:span text:style-name="T49">opiekunami</text:span><text:span text:style-name="T110"> </text:span><text:span text:style-name="T49">ucznia</text:span><text:span text:style-name="T74"> </text:span><text:span text:style-name="T49">i</text:span><text:span text:style-name="T110"> </text:span><text:span text:style-name="T49">osoby</text:span><text:span text:style-name="T110"> </text:span><text:span text:style-name="T49">nieletniej</text:span><text:span text:style-name="T110"> </text:span><text:span text:style-name="T49">podejrzanej</text:span><text:span text:style-name="T110"> </text:span><text:span text:style-name="T49">o</text:span><text:span text:style-name="T110"> </text:span><text:span text:style-name="T49">czyn</text:span><text:span text:style-name="T110"> </text:span><text:span text:style-name="T49">zabroniony.</text:span><text:span text:style-name="T110"> </text:span></text:p>
            </text:list-item>
            <text:list-item>
              <text:p text:style-name="P160"><text:span text:style-name="T49">jeśli pracownik podejrzewa, że uczeń doświadczył jednorazowo przemocy fizycznej lub psychicznej</text:span><text:span text:style-name="T79"> </text:span><text:span text:style-name="T49">ze</text:span><text:span text:style-name="T67"> </text:span><text:span text:style-name="T49">strony</text:span><text:span text:style-name="T83"> </text:span><text:span text:style-name="T49">osoby</text:span><text:span text:style-name="T71"> </text:span><text:span text:style-name="T49">nieletniej,</text:span><text:span text:style-name="T90"> </text:span><text:span text:style-name="T49">zobowiązany</text:span><text:span text:style-name="T71"> </text:span><text:span text:style-name="T49">jest</text:span><text:span text:style-name="T71"> </text:span><text:span text:style-name="T49">do</text:span><text:span text:style-name="T71"> </text:span><text:span text:style-name="T49">zadbania</text:span><text:span text:style-name="T71"> </text:span><text:span text:style-name="T49">o</text:span><text:span text:style-name="T83"> </text:span><text:span text:style-name="T49">bezpieczeństwo</text:span><text:span text:style-name="T79"> </text:span><text:span text:style-name="T49">ucznia i</text:span><text:span text:style-name="T83"> </text:span><text:span text:style-name="T49">odseparowania</text:span><text:span text:style-name="T83"> </text:span><text:span text:style-name="T49">go</text:span><text:span text:style-name="T83"> </text:span><text:span text:style-name="T49">od</text:span><text:span text:style-name="T83"> </text:span><text:span text:style-name="T49">osoby</text:span><text:span text:style-name="T83"> </text:span><text:span text:style-name="T49">krzywdzącej.</text:span><text:span text:style-name="T83"> </text:span><text:span text:style-name="T49">Ponadto</text:span><text:span text:style-name="T83"> </text:span><text:span text:style-name="T49">zawiadamia</text:span><text:span text:style-name="T90"> </text:span><text:span text:style-name="T49">dyrekcję,</text:span><text:span text:style-name="T83"> </text:span><text:span text:style-name="T205">i zespół interwencji i wsparcia, który przeprowadza rozmowę.</text:span></text:p>
            </text:list-item>
          </text:list>
        </text:list-item>
        <text:list-item>
          <text:p text:style-name="P243"><text:span text:style-name="T49">Schemat podejmowania interwencji w przypadku podejrzenia krzywdzenia ucznia przez jego </text:span><text:span text:style-name="T74">opiekuna:</text:span></text:p>
          <text:list>
            <text:list-item>
              <text:p text:style-name="P263"><text:span text:style-name="T49">jeśli pracownik podejrzewa, że uczeń doświadczył jednorazowo przemocy fizycznej lub psychicznej ze strony opiekuna, zobowiązany jest do zadbania o bezpieczeństwo ucznia. Ponadto zawiadamia dyrekcję i zespół interwencji i wsparcia</text:span><text:span text:style-name="T205">, który</text:span><text:span text:style-name="T49"> przeprowadza rozmowę z opiekunami ucznia. Informują o możliwości udzielenia wparcia psychologicznego. W przypadku braku współpracy opiekuna lub powtarzającej się przemocy, dyrektor zobowiązany jest do powiadomienia właściwego ośrodka pomocy społecznej (na piśmie lub mailowo), jednocześnie składa wniosek do sądu rodzinnego o wgląd w sytuację rodziny;</text:span></text:p>
            </text:list-item>
            <text:list-item>
              <text:p text:style-name="P264"><text:span text:style-name="T49">jeśli pracownik podejrzewa, że małoletni jest zaniedbany lub jego opiekun jest niewydolny wychowawczo, powinien zadbać o bezpieczeństwo ucznia. Powinien powiadomić dyrekcję i zespół interwencji i wsparcia oraz porozmawiać z opiekunem, proponując mu możliwość wsparcia psychologicznego oraz innego rodzaju w razie potrzeby. Jeśli sytuacja ucznia się nie poprawi, dyrektor zobowiązany jest zawiadomić ośrodek pomocy społecznej.</text:span></text:p>
            </text:list-item>
          </text:list>
        </text:list-item>
      </text:list>
      <text:list xml:id="list30556719" text:continue-list="list30546812" text:style-name="Outline">
        <text:list-item>
          <text:list>
            <text:list-item>
              <text:h text:style-name="P457" text:outline-level="2">§ <text:span text:style-name="T185">10.</text:span></text:h>
            </text:list-item>
          </text:list>
        </text:list-item>
      </text:list>
      <text:list xml:id="list1501950148275799843" text:style-name="WWNum17">
        <text:list-item>
          <text:p text:style-name="P291"><text:span text:style-name="T49">W</text:span><text:span text:style-name="T67"> </text:span><text:span text:style-name="T49">każdym</text:span><text:span text:style-name="T90"> </text:span><text:span text:style-name="T49">przypadku</text:span><text:span text:style-name="T90"> </text:span><text:span text:style-name="T49">zauważenia</text:span><text:span text:style-name="T67"> </text:span><text:span text:style-name="T49">krzywdzenia</text:span><text:span text:style-name="T67"> </text:span><text:span text:style-name="T49">ucznia</text:span><text:span text:style-name="T90"> </text:span><text:span text:style-name="T49">należy</text:span><text:span text:style-name="T71"> </text:span><text:span text:style-name="T49">uzupełnić</text:span><text:span text:style-name="T67"> </text:span><text:span text:style-name="T49">Kartę</text:span><text:span text:style-name="T83"> </text:span><text:span text:style-name="T49">Interwencji,</text:span><text:span text:style-name="T71"> </text:span><text:span text:style-name="T49">której wzór stanowi </text:span><text:span text:style-name="T55">załącznik nr 3</text:span><text:span text:style-name="T49">.</text:span></text:p>
        </text:list-item>
      </text:list>
      <text:p text:style-name="P58"><text:span text:style-name="T49">Kartę załącza się do </text:span><text:span text:style-name="T205">teczki, założonej specjalnie do tego celu</text:span><text:span text:style-name="T49">. W przypadku podejrzeń wobec pracownika, również do akt osobowych pracownika Szkoły.</text:span></text:p>
      <text:list xml:id="list30564867" text:continue-list="list30556719" text:style-name="Outline">
        <text:list-item>
          <text:h text:style-name="P468" text:outline-level="1">ROZDZIAŁ <text:span text:style-name="T193">5</text:span></text:h>
        </text:list-item>
        <text:list-item>
          <text:h text:style-name="P471" text:outline-level="1"><text:bookmark text:name="_bookmark9"/>ZASADY<text:span text:style-name="T199"> </text:span>OCHRONY<text:span text:style-name="T189"> </text:span>DANYCH<text:span text:style-name="T189"> </text:span>OSOBOWYCH<text:span text:style-name="T188"> </text:span><text:span text:style-name="T187">MAŁOLETNIEGO</text:span></text:h>
        </text:list-item>
      </text:list>
      <text:p text:style-name="P68"/>
      <text:list xml:id="list30570172" text:continue-numbering="true" text:style-name="Outline">
        <text:list-item>
          <text:list>
            <text:list-item>
              <text:h text:style-name="P459" text:outline-level="2">§ <text:span text:style-name="T185">11.</text:span></text:h>
            </text:list-item>
          </text:list>
        </text:list-item>
      </text:list>
      <text:p text:style-name="P79">Dane osobowe małoletniego podlegają ochronie na zasadach określonych w Ustawie z dna 10 maja 2018 r. o ochronie danych osobowych oraz Rozporządzenia Parlamentu Europejskiego i Rady (UE) 2016/679<text:span text:style-name="T202"> </text:span>z<text:span text:style-name="T202"> </text:span>dnia<text:span text:style-name="T202"> </text:span>27<text:span text:style-name="T202"> </text:span>kwietnia<text:span text:style-name="T202"> </text:span>2016<text:span text:style-name="T202"> </text:span>r.<text:span text:style-name="T202"> </text:span>w<text:span text:style-name="T202"> </text:span>sprawie<text:span text:style-name="T202"> </text:span>ochrony<text:span text:style-name="T202"> </text:span>osób<text:span text:style-name="T202"> </text:span>fizycznych<text:span text:style-name="T202"> </text:span>w<text:span text:style-name="T202"> </text:span>związku<text:span text:style-name="T202"> </text:span>z<text:span text:style-name="T202"> </text:span>przetwarzaniem danych osobowych i w sprawie swobodnego przepływu takich danych oraz uchylenia dyrektywy 95/46/WE (ogólne rozporządzenie o ochronie danych):</text:p>
      <text:list xml:id="list30575670" text:continue-list="list1501950148275799843" text:style-name="WWNum17">
        <text:list-item>
          <text:list>
            <text:list-item>
              <text:p text:style-name="P292"><text:span text:style-name="T49">pracownik Szkoły ma obowiązek zachowania tajemnicy danych osobowych, które przetwarza oraz zachowania w tajemnicy sposobów zabezpieczenia danych osobowych przed nieuprawnionym dostępem;</text:span></text:p>
            </text:list-item>
            <text:list-item>
              <text:p text:style-name="P293"><text:span text:style-name="T49">dane osobowe ucznia są udostępniane wyłącznie osobom i podmiotom uprawnionym na podstawie odrębnych przepisów;</text:span></text:p>
            </text:list-item>
            <text:list-item>
              <text:p text:style-name="P294"><text:span text:style-name="T49">pracownik</text:span><text:span text:style-name="T95"> <text:s/></text:span><text:span text:style-name="T49">Szkoły</text:span><text:span text:style-name="T97"> <text:s/></text:span><text:span text:style-name="T49">jest</text:span><text:span text:style-name="T95"> <text:s/></text:span><text:span text:style-name="T49">uprawniony</text:span><text:span text:style-name="T95"> <text:s/></text:span><text:span text:style-name="T49">do</text:span><text:span text:style-name="T95"> <text:s/></text:span><text:span text:style-name="T49">przetwarzania</text:span><text:span text:style-name="T95"> <text:s/></text:span><text:span text:style-name="T49">danych</text:span><text:span text:style-name="T95"> <text:s/></text:span><text:span text:style-name="T49">osobowych</text:span><text:span text:style-name="T134"> <text:s/></text:span><text:span text:style-name="T49">ucznia i udostępnienia tych danych w ramach zespołu interdyscyplinarnego.</text:span></text:p>
            </text:list-item>
          </text:list>
        </text:list-item>
      </text:list>
      <text:list xml:id="list30572617" text:continue-list="list30570172" text:style-name="Outline">
        <text:list-item>
          <text:list>
            <text:list-item>
              <text:h text:style-name="P457" text:outline-level="2">§ <text:span text:style-name="T185">12.</text:span></text:h>
            </text:list-item>
          </text:list>
        </text:list-item>
      </text:list>
      <text:p text:style-name="P80">Pracownik<text:span text:style-name="T47"> </text:span>Szkoły<text:span text:style-name="T46"> </text:span>może<text:span text:style-name="T202"> </text:span>wykorzystać<text:span text:style-name="T202"> </text:span>informacje<text:span text:style-name="T192"> </text:span>o<text:span text:style-name="T47"> </text:span>uczniu<text:span text:style-name="T47"> </text:span>w<text:span text:style-name="T202"> </text:span>celach<text:span text:style-name="T46"> </text:span>szkoleniowych<text:span text:style-name="T46"> </text:span>lub<text:span text:style-name="T46"> </text:span>edukacyjnych wyłącznie z zachowaniem anonimowości ucznia oraz w sposób uniemożliwiający identyfikację <text:span text:style-name="T187">ucznia.</text:span></text:p>
      <text:list xml:id="list30554174" text:continue-numbering="true" text:style-name="Outline">
        <text:list-item>
          <text:list>
            <text:list-item>
              <text:h text:style-name="P461" text:outline-level="2">§ <text:span text:style-name="T185">13.</text:span></text:h>
            </text:list-item>
          </text:list>
        </text:list-item>
      </text:list>
      <text:list xml:id="list2715718610037092752" text:style-name="WWNum16">
        <text:list-item>
          <text:p text:style-name="P255"><text:span text:style-name="T49">Pracownik Szkoły nie udostępnia przedstawicielom mediów informacji o małoletnim ani o jego </text:span><text:span text:style-name="T74">opiekunie.</text:span></text:p>
        </text:list-item>
        <text:list-item>
          <text:p text:style-name="P295"><text:span text:style-name="T49">Pracownik</text:span><text:span text:style-name="T56"> </text:span><text:span text:style-name="T49">Szkoły,</text:span><text:span text:style-name="T56"> </text:span><text:span text:style-name="T49">w</text:span><text:span text:style-name="T56"> </text:span><text:span text:style-name="T49">wyjątkowych</text:span><text:span text:style-name="T56"> </text:span><text:span text:style-name="T49">i</text:span><text:span text:style-name="T56"> </text:span><text:span text:style-name="T49">uzasadnionych</text:span><text:span text:style-name="T56"> </text:span><text:span text:style-name="T49">sytuacjach,</text:span><text:span text:style-name="T56"> </text:span><text:span text:style-name="T49">może</text:span><text:span text:style-name="T56"> </text:span><text:span text:style-name="T49">skontaktować</text:span><text:span text:style-name="T56"> </text:span><text:span text:style-name="T49">się</text:span><text:span text:style-name="T57"> </text:span><text:span text:style-name="T49">z opiekunem małoletniego i zapytać go o zgodę na podanie jego danych kontaktowych przedstawicielom mediów. W przypadku wyrażenia zgody, pracownik Szkoły podaje przedstawicielowi mediów dane kontaktowe do opiekuna małoletniego.</text:span></text:p>
        </text:list-item>
      </text:list>
      <text:p text:style-name="P58"><text:span text:style-name="T49">Pracownik</text:span><text:span text:style-name="T93"> </text:span><text:span text:style-name="T49">Szkoły</text:span><text:span text:style-name="T93"> </text:span><text:span text:style-name="T49">nie</text:span><text:span text:style-name="T93"> </text:span><text:span text:style-name="T49">kontaktuje</text:span><text:span text:style-name="T93"> </text:span><text:span text:style-name="T49">przedstawicieli</text:span><text:span text:style-name="T93"> </text:span><text:span text:style-name="T49">mediów</text:span><text:span text:style-name="T93"> </text:span><text:span text:style-name="T49">z</text:span><text:span text:style-name="T93"> </text:span><text:span text:style-name="T49">małoletnim,</text:span><text:span text:style-name="T93"> </text:span><text:span text:style-name="T49">nie</text:span><text:span text:style-name="T93"> </text:span><text:span text:style-name="T49">wypowiada</text:span><text:span text:style-name="T93"> </text:span><text:span text:style-name="T49">się</text:span><text:span text:style-name="T93"> </text:span><text:span text:style-name="T49">w kontakcie z przedstawicielami mediów o sprawie małoletniego lub jego opiekuna. </text:span></text:p>
      <text:list xml:id="list30572228" text:continue-list="list30554174" text:style-name="Outline">
        <text:list-item>
          <text:h text:style-name="P474" text:outline-level="1"><text:bookmark text:name="_bookmark10"/>ROZDZIAŁ<text:span text:style-name="T188"> </text:span><text:span text:style-name="T193">6</text:span></text:h>
        </text:list-item>
        <text:list-item>
          <text:h text:style-name="P472" text:outline-level="1"><text:bookmark text:name="_bookmark11"/>ZASADY<text:span text:style-name="T189"> </text:span>OCHRONY WIZERUNKU <text:span text:style-name="T187">UCZNIA</text:span></text:h>
        </text:list-item>
      </text:list>
      <text:p text:style-name="P68"/>
      <text:list xml:id="list30547760" text:continue-numbering="true" text:style-name="Outline">
        <text:list-item>
          <text:list>
            <text:list-item>
              <text:h text:style-name="P459" text:outline-level="2">§ <text:span text:style-name="T185">15.</text:span></text:h>
            </text:list-item>
          </text:list>
        </text:list-item>
      </text:list>
      <text:p text:style-name="P81">Pracownicy<text:span text:style-name="T206"> </text:span>Szkoły<text:span text:style-name="T206"> </text:span>uznając<text:span text:style-name="T207"> </text:span>prawo<text:span text:style-name="T203"> </text:span>ucznia<text:span text:style-name="T206"> </text:span>do<text:span text:style-name="T208"> </text:span>prywatności<text:span text:style-name="T206"> </text:span>i<text:span text:style-name="T206"> </text:span>ochrony<text:span text:style-name="T203"> </text:span>dóbr<text:span text:style-name="T203"> </text:span>osobistych,<text:span text:style-name="T208"> </text:span>zapewniają ochronę wizerunku ucznia.</text:p>
      <text:list xml:id="list30565474" text:continue-numbering="true" text:style-name="Outline">
        <text:list-item>
          <text:list>
            <text:list-item>
              <text:h text:style-name="P461" text:outline-level="2">§ <text:span text:style-name="T185">16.</text:span></text:h>
            </text:list-item>
          </text:list>
        </text:list-item>
      </text:list>
      <text:list xml:id="list5379416412200111063" text:style-name="WWNum15">
        <text:list-item>
          <text:p text:style-name="P231"><text:span text:style-name="T49">Pracownikowi Szkoły nie wolno umożliwiać przedstawicielom mediów utrwalania wizerunku ucznia (tj. filmowanie, fotografowanie) na terenie Szkoły bez pisemnej zgody opiekuna </text:span><text:span text:style-name="T74">małoletniego.</text:span></text:p>
        </text:list-item>
        <text:list-item>
          <text:p text:style-name="P213"><text:span text:style-name="T49">W celu uzyskania zgody opiekuna małoletniego na utrwalanie wizerunku ucznia, pracownik Szkoły może skontaktować się z opiekunem małoletniego i ustalić procedurę uzyskania zgody.</text:span></text:p>
        </text:list-item>
        <text:list-item>
          <text:p text:style-name="P244"><text:span text:style-name="T49">Niedopuszczalne jest podanie przedstawicielowi mediów danych kontaktowych opiekuna małoletniego bez wiedzy i zgody tego opiekuna.</text:span></text:p>
        </text:list-item>
      </text:list>
      <text:p text:style-name="P298"/>
      <text:list xml:id="list30562844" text:continue-list="list30565474" text:style-name="Outline">
        <text:list-item>
          <text:list>
            <text:list-item>
              <text:h text:style-name="Heading_20_2" text:outline-level="2">§ <text:span text:style-name="T185">17.</text:span></text:h>
            </text:list-item>
          </text:list>
        </text:list-item>
      </text:list>
      <text:list xml:id="list6824519144317998004" text:style-name="WWNum14">
        <text:list-item>
          <text:p text:style-name="P232"><text:span text:style-name="T49">Upublicznienie przez pracownika Szkoły wizerunku ucznia utrwalonego w jakiejkolwiek formie (tj. fotografia, nagranie audio-wideo) wymaga pisemnej zgody opiekuna ucznia.</text:span></text:p>
        </text:list-item>
        <text:list-item>
          <text:p text:style-name="P235"><text:span text:style-name="T49">Jeżeli wizerunek małoletniego stanowi jedynie szczegół całości, takiej jak zgromadzenie, krajobraz, publiczna impreza, zgoda opiekunów na utrwalanie wizerunku małoletniego nie jest </text:span><text:span text:style-name="T74">wymagana.</text:span></text:p>
        </text:list-item>
        <text:list-item>
          <text:p text:style-name="P259"><text:span text:style-name="T49">Przed utrwaleniem wizerunku małoletniego należy ucznia oraz opiekuna poinformować o tym, gdzie będzie umieszczony zarejestrowany wizerunek i w jakim kontekście będzie wykorzystywany <text:s/>w celach </text:span><text:span text:style-name="T74">promocyjnych.</text:span></text:p>
        </text:list-item>
      </text:list>
      <text:p text:style-name="P82"/>
      <text:list xml:id="list30555897" text:continue-list="list30562844" text:style-name="Outline">
        <text:list-item>
          <text:h text:style-name="P470" text:outline-level="1"><text:bookmark text:name="_bookmark12"/>ROZDZIAŁ<text:span text:style-name="T188"> </text:span><text:span text:style-name="T193">7</text:span></text:h>
        </text:list-item>
      </text:list>
      <text:p text:style-name="P20"><text:span text:style-name="T55">PROCEDURY OCHRONY UCZNIÓW PRZED TREŚCIAMI</text:span></text:p>
      <text:p text:style-name="P21"><text:span text:style-name="T55">SZKODLIWYMI</text:span><text:span text:style-name="T73"> </text:span><text:span text:style-name="T55">I</text:span><text:span text:style-name="T73"> </text:span><text:span text:style-name="T55">ZAGROŻENIAMI</text:span><text:span text:style-name="T73"> </text:span><text:span text:style-name="T55">W</text:span><text:span text:style-name="T92"> </text:span><text:span text:style-name="T55">SIECI</text:span><text:span text:style-name="T73"> </text:span><text:span text:style-name="T55">INTERNET</text:span><text:span text:style-name="T92"> </text:span></text:p>
      <text:list xml:id="list30555252" text:continue-numbering="true" text:style-name="Outline">
        <text:list-item>
          <text:list>
            <text:list-item>
              <text:h text:style-name="Heading_20_2" text:outline-level="2">§ <text:span text:style-name="T185">18.</text:span></text:h>
            </text:list-item>
          </text:list>
        </text:list-item>
      </text:list>
      <text:list xml:id="list3763143812348769050" text:style-name="WWNum13">
        <text:list-item>
          <text:p text:style-name="P245"><text:span text:style-name="T49">Szkoła</text:span><text:span text:style-name="T71"> </text:span><text:span text:style-name="T49">zapewnia</text:span><text:span text:style-name="T90"> </text:span><text:span text:style-name="T49">uczniom</text:span><text:span text:style-name="T90"> </text:span><text:span text:style-name="T49">dostęp</text:span><text:span text:style-name="T71"> </text:span><text:span text:style-name="T49">do</text:span><text:span text:style-name="T79"> </text:span><text:span text:style-name="T49">Internetu</text:span><text:span text:style-name="T79"> </text:span><text:span text:style-name="T49">oraz</text:span><text:span text:style-name="T67"> </text:span><text:span text:style-name="T49">podejmuje</text:span><text:span text:style-name="T71"> </text:span><text:span text:style-name="T49">działania</text:span><text:span text:style-name="T71"> </text:span><text:span text:style-name="T49">zabezpieczające</text:span><text:span text:style-name="T90"> </text:span><text:span text:style-name="T49">uczniów przed dostępem do treści, które mogą stanowić zagrożenie dla ich prawidłowego rozwoju.</text:span></text:p>
        </text:list-item>
        <text:list-item>
          <text:p text:style-name="P246"><text:span text:style-name="T49">Zasady bezpiecznego korzystania z Internetu i mediów elektronicznych w Szkole Podstawowej im. Jana Pawła II w Jaskrowie:</text:span></text:p>
        </text:list-item>
      </text:list>
      <text:p text:style-name="P58"><text:span text:style-name="T49">Szkoła zapewnia personelowi i uczniom możliwość korzystania z Internetu w czasie trwania zajęć;</text:span></text:p>
      <text:list xml:id="list30573886" text:continue-numbering="true" text:style-name="WWNum13">
        <text:list-item>
          <text:list>
            <text:list-item>
              <text:p text:style-name="P204"><text:span text:style-name="T49">sieć</text:span><text:span text:style-name="T79"> </text:span><text:span text:style-name="T49">szkolna</text:span><text:span text:style-name="T110"> </text:span><text:span text:style-name="T49">jest </text:span><text:span text:style-name="T74">monitorowania;</text:span></text:p>
            </text:list-item>
            <text:list-item>
              <text:p text:style-name="P176"><text:span text:style-name="T49">sieć</text:span><text:span text:style-name="T86"> </text:span><text:span text:style-name="T49">szkolna</text:span><text:span text:style-name="T88"> </text:span><text:span text:style-name="T49">jest</text:span><text:span text:style-name="T88"> </text:span><text:span text:style-name="T49">zabezpieczona</text:span><text:span text:style-name="T86"> </text:span><text:span text:style-name="T49">zgodnie</text:span><text:span text:style-name="T88"> </text:span><text:span text:style-name="T49">z</text:span><text:span text:style-name="T86"> </text:span><text:span text:style-name="T49">obowiązującymi</text:span><text:span text:style-name="T71"> </text:span><text:span text:style-name="T49">Standardami</text:span><text:span text:style-name="T67"> </text:span><text:span text:style-name="T49">Ochrony</text:span><text:span text:style-name="T88"> </text:span><text:span text:style-name="T49">Małoletnich przed niebezpiecznymi treściami poprzez instalację odpowiedniego oprogramowania</text:span></text:p>
            </text:list-item>
            <text:list-item>
              <text:p text:style-name="P166"><text:span text:style-name="T49">w przypadku dostępu realizowanego pod nadzorem pracownika Szkoły, ma on obowiązek informowania</text:span><text:span text:style-name="T66"> </text:span><text:span text:style-name="T49">małoletnich</text:span><text:span text:style-name="T60"> </text:span><text:span text:style-name="T49">o</text:span><text:span text:style-name="T66"> </text:span><text:span text:style-name="T49">zasadach</text:span><text:span text:style-name="T66"> </text:span><text:span text:style-name="T49">bezpiecznego</text:span><text:span text:style-name="T66"> </text:span><text:span text:style-name="T49">korzystania</text:span><text:span text:style-name="T66"> </text:span><text:span text:style-name="T49">z</text:span><text:span text:style-name="T69"> </text:span><text:span text:style-name="T49">Internetu.</text:span><text:span text:style-name="T60"> </text:span><text:span text:style-name="T49">Pracownik</text:span><text:span text:style-name="T62"> </text:span><text:span text:style-name="T49">Szkoły czuwa także nad bezpieczeństwem korzystania z Internetu przez uczniów podczas zajęć;</text:span></text:p>
            </text:list-item>
            <text:list-item>
              <text:p text:style-name="P208"><text:span text:style-name="T49">w ramach zajęć informatycznych lub godzin wychowawczych przeprowadza się z uczniami warsztaty dotyczące bezpiecznego korzystania z Internetu (przynajmniej raz w roku szkolnym);</text:span></text:p>
            </text:list-item>
            <text:list-item>
              <text:p text:style-name="P209"><text:span text:style-name="T49">Szkoła </text:span><text:span text:style-name="T205">zapewnia</text:span><text:span text:style-name="T49"> materiały edukacyjne dotyczących bezpiecznego korzystania z Internetu.</text:span></text:p>
            </text:list-item>
          </text:list>
        </text:list-item>
      </text:list>
      <text:p text:style-name="P84"/>
      <text:list xml:id="list30562029" text:continue-list="list30555252" text:style-name="Outline">
        <text:list-item>
          <text:h text:style-name="Heading_20_1" text:outline-level="1"><text:bookmark text:name="_bookmark14"/>ROZDZIAŁ<text:span text:style-name="T188"> </text:span><text:span text:style-name="T193">8</text:span></text:h>
        </text:list-item>
        <text:list-item>
          <text:h text:style-name="P472" text:outline-level="1"><text:bookmark text:name="_bookmark15"/>ZASADY<text:span text:style-name="T199"> </text:span><text:span text:style-name="T187"><text:s/></text:span>WSPARCIA<text:span text:style-name="T204"> </text:span>UCZNIA<text:span text:style-name="T187"> </text:span>PO UJAWNIENIU<text:span text:style-name="T189"> </text:span><text:span text:style-name="T187">KRZYWDY</text:span></text:h>
        </text:list-item>
      </text:list>
      <text:p text:style-name="P73"/>
      <text:list xml:id="list30559929" text:continue-numbering="true" text:style-name="Outline">
        <text:list-item>
          <text:list>
            <text:list-item>
              <text:h text:style-name="P462" text:outline-level="2">§ <text:span text:style-name="T185">19.</text:span></text:h>
            </text:list-item>
          </text:list>
        </text:list-item>
      </text:list>
      <text:list xml:id="list5300486616234659243" text:style-name="WWNum12">
        <text:list-item>
          <text:p text:style-name="P220"><text:span text:style-name="T74">Dyrekcja</text:span><text:span text:style-name="T49"><text:tab/></text:span><text:span text:style-name="T74">tworzy grupę </text:span><text:span text:style-name="T49">interwencji i </text:span><text:span text:style-name="T74">wsparcia w składzie; psycholog, pedagog, pedagog specjalny i wychowawcy klas, z których jest pokrzywdzony uczeń</text:span><text:span text:style-name="T49">.</text:span></text:p>
        </text:list-item>
        <text:list-item>
          <text:p text:style-name="P189"><text:span text:style-name="T49">Grupa</text:span><text:span text:style-name="T83"> </text:span><text:span text:style-name="T49">może</text:span><text:span text:style-name="T79"> </text:span><text:span text:style-name="T49">poszerzyć</text:span><text:span text:style-name="T74"> </text:span><text:span text:style-name="T49">się</text:span><text:span text:style-name="T74"> </text:span><text:span text:style-name="T49">do</text:span><text:span text:style-name="T110"> </text:span><text:span text:style-name="T49">większej</text:span><text:span text:style-name="T110"> </text:span><text:span text:style-name="T49">liczby</text:span><text:span text:style-name="T110"> </text:span><text:span text:style-name="T49">specjalistów</text:span><text:span text:style-name="T74"> </text:span><text:span text:style-name="T49">w</text:span><text:span text:style-name="T110"> </text:span><text:span text:style-name="T49">zależności</text:span><text:span text:style-name="T110"> </text:span><text:span text:style-name="T49">od</text:span><text:span text:style-name="T110"> </text:span><text:span text:style-name="T49">doznanej </text:span><text:span text:style-name="T74">krzywdy.</text:span></text:p>
        </text:list-item>
        <text:list-item>
          <text:p text:style-name="P271"><text:span text:style-name="T49">Grupa interwencji i wsparcia spotyka się celem ustalenia jaka pomoc uczniowi będzie niezbędna od razu oraz w dalszej perspektywie czasu.</text:span></text:p>
        </text:list-item>
        <text:list-item>
          <text:p text:style-name="P268"><text:span text:style-name="T49">Grupa</text:span><text:span text:style-name="T135"> interwencji i </text:span><text:span text:style-name="T49">wsparcia</text:span><text:span text:style-name="T136"> </text:span><text:span text:style-name="T49">tworzy</text:span><text:span text:style-name="T135"> </text:span><text:span text:style-name="T49">IPD</text:span><text:span text:style-name="T135"> </text:span><text:span text:style-name="T49">(Indywidualny</text:span><text:span text:style-name="T137"> </text:span><text:span text:style-name="T49">Plan</text:span><text:span text:style-name="T135"> </text:span><text:span text:style-name="T49">Działania),</text:span><text:span text:style-name="T138"> </text:span><text:span text:style-name="T49">który</text:span><text:span text:style-name="T135"> </text:span><text:span text:style-name="T49">stanowi</text:span><text:span text:style-name="T136"> </text:span><text:span text:style-name="T49">dokument</text:span><text:span text:style-name="T136"> </text:span><text:span text:style-name="T49">zapisany i przechowywany w odpowiedniej teczce.</text:span></text:p>
        </text:list-item>
        <text:list-item>
          <text:p text:style-name="P274"><text:span text:style-name="T83">IPD</text:span><text:span text:style-name="T49"><text:tab/></text:span><text:span text:style-name="T74">zawiera</text:span><text:span text:style-name="T49"><text:tab/></text:span><text:span text:style-name="T74">przede</text:span><text:span text:style-name="T49"><text:tab/></text:span><text:span text:style-name="T74">wszystkim</text:span><text:span text:style-name="T49"><text:tab/></text:span><text:span text:style-name="T74">informacje</text:span><text:span text:style-name="T49"><text:tab/></text:span><text:span text:style-name="T62">o</text:span><text:span text:style-name="T49"><text:tab/></text:span><text:span text:style-name="T74">podjętych</text:span><text:span text:style-name="T49"><text:tab/></text:span><text:span text:style-name="T74">działaniach,</text:span><text:span text:style-name="T49"><text:tab/></text:span><text:span text:style-name="T83">plan</text:span><text:span text:style-name="T49"><text:tab/></text:span><text:span text:style-name="T74">spotkań </text:span><text:span text:style-name="T49">ze specjalistami/opiekunami/nauczycielami oraz przypuszczalny czas trwania wsparcia.</text:span></text:p>
        </text:list-item>
        <text:list-item>
          <text:p text:style-name="P274"><text:span text:style-name="T49">Wnioski</text:span><text:span text:style-name="T138"> </text:span><text:span text:style-name="T49">ze</text:span><text:span text:style-name="T139"> </text:span><text:span text:style-name="T49">spotkań</text:span><text:span text:style-name="T137"> </text:span><text:span text:style-name="T49">z</text:span><text:span text:style-name="T139"> </text:span><text:span text:style-name="T49">pedagogiem</text:span><text:span text:style-name="T138"> </text:span><text:span text:style-name="T49">i</text:span><text:span text:style-name="T138"> </text:span><text:span text:style-name="T49">psychologiem</text:span><text:span text:style-name="T140"> </text:span><text:span text:style-name="T49">szkolnym</text:span><text:span text:style-name="T136"> </text:span><text:span text:style-name="T49">stanowią</text:span><text:span text:style-name="T139"> </text:span><text:span text:style-name="T49">dane</text:span><text:span text:style-name="T138"> </text:span><text:span text:style-name="T49">wrażliwe</text:span><text:span text:style-name="T139"> </text:span><text:span text:style-name="T49">uczniów i</text:span><text:span text:style-name="T93"> </text:span><text:span text:style-name="T49">nie</text:span><text:span text:style-name="T93"> </text:span><text:span text:style-name="T49">są</text:span><text:span text:style-name="T93"> </text:span><text:span text:style-name="T49">dołączane</text:span><text:span text:style-name="T93"> </text:span><text:span text:style-name="T49">do</text:span><text:span text:style-name="T93"> </text:span><text:span text:style-name="T49">IPD,</text:span><text:span text:style-name="T93"> </text:span><text:span text:style-name="T49">wyjątek</text:span><text:span text:style-name="T93"> </text:span><text:span text:style-name="T49">stanowi</text:span><text:span text:style-name="T93"> </text:span><text:span text:style-name="T49">sytuacja</text:span><text:span text:style-name="T93"> </text:span><text:span text:style-name="T49">zagrożenia</text:span><text:span text:style-name="T93"> </text:span><text:span text:style-name="T49">życia</text:span><text:span text:style-name="T93"> </text:span><text:span text:style-name="T49">lub</text:span><text:span text:style-name="T93"> </text:span><text:span text:style-name="T49">zdrowia</text:span><text:span text:style-name="T93"> </text:span><text:span text:style-name="T49">ucznia.</text:span></text:p>
        </text:list-item>
      </text:list>
      <text:p text:style-name="P67"/>
      <text:list xml:id="list30576123" text:continue-list="list30559929" text:style-name="Outline">
        <text:list-item>
          <text:h text:style-name="P470" text:outline-level="1"><text:bookmark text:name="_bookmark16"/>ROZDZIAŁ<text:span text:style-name="T188"> </text:span><text:span text:style-name="T193">9</text:span></text:h>
        </text:list-item>
      </text:list>
      <text:p text:style-name="P73"/>
      <text:list xml:id="list30561468" text:continue-numbering="true" text:style-name="Outline">
        <text:list-item>
          <text:h text:style-name="P475" text:outline-level="1"><text:bookmark text:name="_bookmark17"/>PROCEDURY<text:span text:style-name="T194"> </text:span>OKREŚLAJĄCE<text:span text:style-name="T199"> </text:span>ZAKŁADANIE<text:span text:style-name="T199"> </text:span>„NIEBIESKIE<text:span text:style-name="T197"> </text:span><text:span text:style-name="T187">KARTY”</text:span></text:h>
          <text:list>
            <text:list-item>
              <text:h text:style-name="P463" text:outline-level="2">§ <text:span text:style-name="T185">20.</text:span></text:h>
            </text:list-item>
          </text:list>
        </text:list-item>
      </text:list>
      <text:list xml:id="list2891368516043900621" text:style-name="WWNum11">
        <text:list-item>
          <text:p text:style-name="P214"><text:span text:style-name="T49">Głównym celem „Niebieskich Kart” jest usprawnienie pomocy oferowanej przez Szkołę, ale też tworzenie warunków do systemowego, interdyscyplinarnego modelu pracy z rodziną.</text:span></text:p>
        </text:list-item>
        <text:list-item>
          <text:p text:style-name="P269"><text:span text:style-name="T49">Procedura „Niebieskie Karty” może być stosowana <text:s/>w sytuacjach podejmowania interwencji w sytuacji podejrzenia krzywdzenia ucznia opisanych w rozdziale 3.</text:span></text:p>
        </text:list-item>
      </text:list>
      <text:p text:style-name="P299"/>
      <text:list xml:id="list30558616" text:continue-numbering="true" text:style-name="WWNum11">
        <text:list-item>
          <text:p text:style-name="P190"><text:span text:style-name="T49">Procedurę</text:span><text:span text:style-name="T83"> </text:span><text:span text:style-name="T49">„Niebieskie Karty”</text:span><text:span text:style-name="T79"> </text:span><text:span text:style-name="T49">stanowi</text:span><text:span text:style-name="T110"> </text:span><text:span text:style-name="T55">załącznik nr</text:span><text:span text:style-name="T76"> </text:span><text:span text:style-name="T55">4</text:span><text:span text:style-name="T111"> </text:span><text:span text:style-name="T49">niniejszych</text:span><text:span text:style-name="T110"> </text:span><text:span text:style-name="T74">standardów.</text:span></text:p>
        </text:list-item>
      </text:list>
      <text:p text:style-name="P85"/>
      <text:list xml:id="list30559130" text:continue-list="list30561468" text:style-name="Outline">
        <text:list-item>
          <text:h text:style-name="Heading_20_1" text:outline-level="1"><text:bookmark text:name="_bookmark18"/><text:soft-page-break/>ROZDZIAŁ<text:span text:style-name="T188"> </text:span><text:span text:style-name="T185">10</text:span></text:h>
        </text:list-item>
      </text:list>
      <text:p text:style-name="P22"><text:bookmark text:name="_bookmark19"/><text:span text:style-name="T55">ZASADY</text:span><text:span text:style-name="T68"> </text:span><text:span text:style-name="T55">AKTUALIZACJI</text:span><text:span text:style-name="T68"> </text:span><text:span text:style-name="T55">STANDARDU</text:span><text:span text:style-name="T68"> </text:span><text:span text:style-name="T55">OCHRONY</text:span><text:span text:style-name="T68"> </text:span><text:span text:style-name="T55">MAŁOLETNICH</text:span><text:span text:style-name="T73"> I </text:span><text:span text:style-name="T55">ZAKRES KOMPETENCJI OSÓB ODPOWIEDZIALNYCH ZA PRZYGOTOWANIE PERSONELU SZKOŁY DO STOSOWANIA STANDARDÓW OCHRONY MAŁOLETNICH</text:span></text:p>
      <text:list xml:id="list30552067" text:continue-numbering="true" text:style-name="Outline">
        <text:list-item>
          <text:list>
            <text:list-item>
              <text:h text:style-name="P461" text:outline-level="2">§ <text:span text:style-name="T185">21.</text:span></text:h>
            </text:list-item>
          </text:list>
        </text:list-item>
      </text:list>
      <text:list xml:id="list9022199970534215474" text:style-name="WWNum10">
        <text:list-item>
          <text:p text:style-name="P180"><text:span text:style-name="T49">Procedura</text:span><text:span text:style-name="T83"> </text:span><text:span text:style-name="T49">aktualizowania</text:span><text:span text:style-name="T74"> </text:span><text:span text:style-name="T49">Standardu</text:span><text:span text:style-name="T74"> </text:span><text:span text:style-name="T49">odbywa</text:span><text:span text:style-name="T79"> </text:span><text:span text:style-name="T49">się</text:span><text:span text:style-name="T110"> </text:span><text:span text:style-name="T49">nie</text:span><text:span text:style-name="T110"> </text:span><text:span text:style-name="T49">rzadziej</text:span><text:span text:style-name="T74"> </text:span><text:span text:style-name="T49">niż raz</text:span><text:span text:style-name="T79"> </text:span><text:span text:style-name="T49">na</text:span><text:span text:style-name="T79"> </text:span><text:span text:style-name="T49">2</text:span><text:span text:style-name="T110"> </text:span><text:span text:style-name="T74">lata.</text:span></text:p>
        </text:list-item>
        <text:list-item>
          <text:p text:style-name="P183"><text:span text:style-name="T49">Dyrektor</text:span><text:span text:style-name="T90"> </text:span><text:span text:style-name="T49">Szkoły</text:span><text:span text:style-name="T110"> </text:span><text:span text:style-name="T49">wyznacza</text:span><text:span text:style-name="T74"> zespół </text:span><text:span text:style-name="T49">odpowiedzialny</text:span><text:span text:style-name="T110"> </text:span><text:span text:style-name="T49">za</text:span><text:span text:style-name="T74"> </text:span><text:span text:style-name="T49">Standardy</text:span><text:span text:style-name="T131"> </text:span><text:span text:style-name="T49">Ochrony </text:span><text:span text:style-name="T74">Małoletnich. </text:span></text:p>
        </text:list-item>
        <text:list-item>
          <text:p text:style-name="P267"><text:span text:style-name="T49">Zespół wyznaczony przez Dyrektora Szkoły monitoruje realizację Standardów, reaguje na ich naruszenie</text:span><text:span text:style-name="T93"> </text:span><text:span text:style-name="T49">oraz</text:span><text:span text:style-name="T93"> </text:span><text:span text:style-name="T49">koordynuje</text:span><text:span text:style-name="T93"> </text:span><text:span text:style-name="T49">zmiany</text:span><text:span text:style-name="T93"> </text:span><text:span text:style-name="T49">w</text:span><text:span text:style-name="T93"> </text:span><text:span text:style-name="T49">Standardach</text:span><text:span text:style-name="T93">.</text:span></text:p>
        </text:list-item>
        <text:list-item>
          <text:p text:style-name="P215"><text:span text:style-name="T49">Zespół odpowiedzialny za realizację Standardu zobowiązany jest do przeprowadzania wśród pracowników Szkoły (przynajmniej raz w roku) ankiety, której wzór stanowi </text:span><text:span text:style-name="T55">załącznik nr 5 </text:span><text:span text:style-name="T49">do niniejszego Standardu.</text:span></text:p>
        </text:list-item>
        <text:list-item>
          <text:p text:style-name="P270"><text:span text:style-name="T49">Po przeprowadzonej ankiecie, zespół odpowiedzialny opracowuje wypełnione ankiety oraz sporządza z nich raport, który przedstawia Dyrektorowi Szkoły.</text:span></text:p>
        </text:list-item>
        <text:list-item>
          <text:p text:style-name="P247"><text:span text:style-name="T49">W ankiecie pracownicy Szkoły mogą proponować zmiany Standardów oraz wskazywać naruszenia Standardów w Szkole.</text:span></text:p>
        </text:list-item>
        <text:list-item>
          <text:p text:style-name="P247"><text:span text:style-name="T49">Dokonując monitoringu Standardów, Dyrektor Szkoły może wyznaczyć osobę do przeprowadzenia ankiety wśród uczniów, dotyczącej świadomości małoletnich z form pomocy realizowanych przez Szkołę. Wzór ankiety stanowi </text:span><text:span text:style-name="T55">załącznik nr 6 </text:span><text:span text:style-name="T49">do niniejszego Standardu.</text:span></text:p>
        </text:list-item>
        <text:list-item>
          <text:p text:style-name="P260"><text:span text:style-name="T49">W</text:span><text:span text:style-name="T98"> </text:span><text:span text:style-name="T49">razie</text:span><text:span text:style-name="T98"> </text:span><text:span text:style-name="T49">konieczności</text:span><text:span text:style-name="T98"> zespół </text:span><text:span text:style-name="T49">opracowuje</text:span><text:span text:style-name="T98"> </text:span><text:span text:style-name="T49">zmiany</text:span><text:span text:style-name="T98"> </text:span><text:span text:style-name="T49">w</text:span><text:span text:style-name="T98"> </text:span><text:span text:style-name="T49">obowiązującym</text:span><text:span text:style-name="T98"> </text:span><text:span text:style-name="T49">Standardzie</text:span><text:span text:style-name="T98"> </text:span><text:span text:style-name="T49">i</text:span><text:span text:style-name="T98"> </text:span><text:span text:style-name="T49">daje</text:span><text:span text:style-name="T98"> </text:span><text:span text:style-name="T49">je</text:span><text:span text:style-name="T98"> </text:span><text:span text:style-name="T49">do</text:span><text:span text:style-name="T98"> </text:span><text:span text:style-name="T49">zatwierdzenia Dyrektorowi Szkoły.</text:span></text:p>
        </text:list-item>
        <text:list-item>
          <text:p text:style-name="P300"><text:span text:style-name="T49">Dyrektor wprowadza do Standardów niezbędne zmiany i ogłasza pracownikom Szkoły nowe brzmienie Standardów Ochrony Małoletnich.</text:span></text:p>
        </text:list-item>
      </text:list>
      <text:p text:style-name="P86"/>
      <text:list xml:id="list30564071" text:continue-list="list30552067" text:style-name="Outline">
        <text:list-item>
          <text:h text:style-name="Heading_20_1" text:outline-level="1"><text:bookmark text:name="_bookmark20"/>ROZDZIAŁ<text:span text:style-name="T188"> </text:span><text:span text:style-name="T185">11</text:span></text:h>
        </text:list-item>
        <text:list-item>
          <text:h text:style-name="P476" text:outline-level="1"><text:bookmark text:name="_bookmark21"/>ZASADY<text:span text:style-name="T186"> </text:span>UDOSTĘPNIANIA<text:span text:style-name="T186"> </text:span>RODZICOM<text:span text:style-name="T186"> </text:span>I<text:span text:style-name="T186"> </text:span>UCZNIOM<text:span text:style-name="T185"> </text:span>STANDARDÓW<text:span text:style-name="T185"> </text:span>DO ZAPOZNANIA SIĘ Z NIMI I ICH STOSOWANIA</text:h>
          <text:list>
            <text:list-item>
              <text:h text:style-name="P461" text:outline-level="2">§ <text:span text:style-name="T185">22.</text:span></text:h>
            </text:list-item>
          </text:list>
        </text:list-item>
      </text:list>
      <text:list xml:id="list6247065112543052447" text:style-name="WWNum9">
        <text:list-item>
          <text:p text:style-name="P256"><text:span text:style-name="T49">Dokument „Standardy Ochrony Małoletnich” jest dokumentem Szkoły ogólnodostępnym dla personelu Szkoły, uczniów oraz ich opiekunów.</text:span></text:p>
        </text:list-item>
        <text:list-item>
          <text:p text:style-name="P216"><text:span text:style-name="T49">Dokument opublikowany jest na stronie internetowej Szkoły, dostępny w Sekretariacie Szkoły, bibliotece szkolnej oraz pokoju nauczycielskim.</text:span></text:p>
        </text:list-item>
        <text:list-item>
          <text:p text:style-name="P225"><text:span text:style-name="T49">Dokument</text:span><text:span text:style-name="T110"> </text:span><text:span text:style-name="T49">omawiany</text:span><text:span text:style-name="T74"> </text:span><text:span text:style-name="T49">jest</text:span><text:span text:style-name="T110"> </text:span><text:span text:style-name="T49">na</text:span><text:span text:style-name="T74"> </text:span><text:span text:style-name="T49">pierwszym zebraniu z</text:span><text:span text:style-name="T74"> </text:span><text:span text:style-name="T49">opiekunami</text:span><text:span text:style-name="T110"> </text:span><text:span text:style-name="T49">w</text:span><text:span text:style-name="T74"> </text:span><text:span text:style-name="T49">danym roku</text:span><text:span text:style-name="T110"> </text:span><text:span text:style-name="T49">szkolnym</text:span><text:span text:style-name="T110"> </text:span><text:span text:style-name="T49">(chyba, że</text:span><text:span text:style-name="T67"> </text:span><text:span text:style-name="T49">ulegnie</text:span><text:span text:style-name="T90"> </text:span><text:span text:style-name="T49">zmianie,</text:span><text:span text:style-name="T71"> </text:span><text:span text:style-name="T49">wówczas</text:span><text:span text:style-name="T71"> </text:span><text:span text:style-name="T49">omawiany</text:span><text:span text:style-name="T71"> </text:span><text:span text:style-name="T49">jest</text:span><text:span text:style-name="T71"> </text:span><text:span text:style-name="T49">również</text:span><text:span text:style-name="T67"> </text:span><text:span text:style-name="T49">na</text:span><text:span text:style-name="T67"> </text:span><text:span text:style-name="T49">pierwszym</text:span><text:span text:style-name="T90"> </text:span><text:span text:style-name="T49">z</text:span><text:span text:style-name="T90"> </text:span><text:span text:style-name="T49">zebrań</text:span><text:span text:style-name="T71"> </text:span><text:span text:style-name="T49">odbywającym</text:span><text:span text:style-name="T90"> </text:span><text:span text:style-name="T49">się</text:span><text:span text:style-name="T71"> </text:span><text:span text:style-name="T49">po wprowadzeniu zmian).</text:span></text:p>
        </text:list-item>
        <text:list-item>
          <text:p text:style-name="P237"><text:span text:style-name="T49">Nauczyciel daje opiekunowi do podpisania oświadczenie, że zapoznał się ze Standardami. Oświadczenie stanowi </text:span><text:span text:style-name="T55">załącznik nr 7 </text:span><text:span text:style-name="T49">do niniejszych Standardów.</text:span></text:p>
        </text:list-item>
        <text:list-item>
          <text:p text:style-name="P224"><text:span text:style-name="T49">Nauczyciele, wychowawcy na lekcji wychowawczej mają obowiązek zapoznania uczniów ze </text:span><text:soft-page-break/><text:span text:style-name="T49">Standardami oraz omówienia ich w taki sposób, aby uczniowie mogli go zrozumieć niezależnie od wieku i sprawności intelektualnej.</text:span></text:p>
        </text:list-item>
      </text:list>
      <text:p text:style-name="P67"/>
      <text:list xml:id="list30550927" text:continue-list="list30564071" text:style-name="Outline">
        <text:list-item>
          <text:h text:style-name="P467" text:outline-level="1"><text:bookmark text:name="_bookmark22"/>ROZDZIAŁ <text:span text:style-name="T185">12</text:span></text:h>
        </text:list-item>
        <text:list-item>
          <text:h text:style-name="P471" text:outline-level="1"><text:bookmark text:name="_bookmark23"/>MONITORING<text:span text:style-name="T194"> </text:span>STOSOWANIA<text:span text:style-name="T185"> </text:span>STANDARDÓW<text:span text:style-name="T199"> </text:span>OCHRONY<text:span text:style-name="T185"> </text:span><text:span text:style-name="T187">MAŁOLETNICH</text:span></text:h>
        </text:list-item>
      </text:list>
      <text:p text:style-name="P77"/>
      <text:list xml:id="list30552219" text:continue-numbering="true" text:style-name="Outline">
        <text:list-item>
          <text:list>
            <text:list-item>
              <text:h text:style-name="P462" text:outline-level="2">§ <text:span text:style-name="T185">23.</text:span></text:h>
            </text:list-item>
          </text:list>
        </text:list-item>
      </text:list>
      <text:list xml:id="list1489242882101597399" text:style-name="WWNum8">
        <text:list-item>
          <text:p text:style-name="P275"><text:span text:style-name="T49">Osobą</text:span><text:span text:style-name="T69"> </text:span><text:span text:style-name="T49">odpowiedzialną</text:span><text:span text:style-name="T69"> </text:span><text:span text:style-name="T49">za</text:span><text:span text:style-name="T86"> </text:span><text:span text:style-name="T49">monitorowanie</text:span><text:span text:style-name="T69"> </text:span><text:span text:style-name="T49">realizacji</text:span><text:span text:style-name="T88"> </text:span><text:span text:style-name="T49">niniejszych</text:span><text:span text:style-name="T62"> </text:span><text:span text:style-name="T49">Standardów</text:span><text:span text:style-name="T86"> </text:span><text:span text:style-name="T49">Ochrony</text:span><text:span text:style-name="T69"> </text:span><text:span text:style-name="T49">Małoletnich przed krzywdzeniem jest pedagog.</text:span></text:p>
        </text:list-item>
        <text:list-item>
          <text:p text:style-name="P275"><text:span text:style-name="T49">Osoba, o której mowa w ust. 1 jest odpowiedzialna za monitorowanie realizacji Standardów i za reagowanie na sygnały naruszenia Standardów oraz za proponowanie zmian w Standardach Ochrony Małoletnich.</text:span></text:p>
        </text:list-item>
      </text:list>
      <text:p text:style-name="P297"/>
      <text:p text:style-name="P76"/>
      <text:list xml:id="list30555055" text:continue-list="list30552219" text:style-name="Outline">
        <text:list-item>
          <text:h text:style-name="P477" text:outline-level="1">ROZDZIAŁ 13 <text:bookmark text:name="_bookmark25"/>ZAPISY<text:span text:style-name="T202"> </text:span>KOŃCOWE</text:h>
          <text:list>
            <text:list-item>
              <text:h text:style-name="P464" text:outline-level="2">§ <text:span text:style-name="T185">24.</text:span></text:h>
            </text:list-item>
          </text:list>
        </text:list-item>
      </text:list>
      <text:list xml:id="list2114106766775948383" text:style-name="WWNum7">
        <text:list-item>
          <text:p text:style-name="P181"><text:span text:style-name="T49">Standardy</text:span><text:span text:style-name="T83"> </text:span><text:span text:style-name="T49">Ochrony</text:span><text:span text:style-name="T110"> </text:span><text:span text:style-name="T49">Małoletnich wchodzą</text:span><text:span text:style-name="T74"> </text:span><text:span text:style-name="T49">w</text:span><text:span text:style-name="T110"> </text:span><text:span text:style-name="T49">życie</text:span><text:span text:style-name="T113"> </text:span><text:span text:style-name="T49">z</text:span><text:span text:style-name="T74"> </text:span><text:span text:style-name="T49">dniem ich </text:span><text:span text:style-name="T74">ogłoszenia.</text:span></text:p>
        </text:list-item>
      </text:list>
      <text:p text:style-name="P58"><text:span text:style-name="T49">Ogłoszenie</text:span><text:span text:style-name="T125"> </text:span><text:span text:style-name="T49">następuje</text:span><text:span text:style-name="T125"> </text:span><text:span text:style-name="T49">w</text:span><text:span text:style-name="T120"> </text:span><text:span text:style-name="T49">sposób</text:span><text:span text:style-name="T141"> </text:span><text:span text:style-name="T49">dostępny</text:span><text:span text:style-name="T141"> </text:span><text:span text:style-name="T49">dla</text:span><text:span text:style-name="T125"> </text:span><text:span text:style-name="T49">pracowników</text:span><text:span text:style-name="T124"> </text:span><text:span text:style-name="T49">Szkoły,</text:span><text:span text:style-name="T141"> </text:span><text:span text:style-name="T49">uczniów</text:span><text:span text:style-name="T125"> </text:span><text:span text:style-name="T49">i</text:span><text:span text:style-name="T141"> </text:span><text:span text:style-name="T49">ich</text:span><text:span text:style-name="T125"> </text:span><text:span text:style-name="T49">opiekunów, w szczególności poprzez wywieszenie w miejscu ogłoszeń dla pracowników lub poprzez przesłanie tekstu drogą elektroniczną oraz poprzez zamieszczenie na stronie internetowej, jak również poinformowanie rodziców uczniów za pośrednictwem dziennika elektronicznego.</text:span></text:p>
      <text:p text:style-name="P10"><text:span text:style-name="T3">Załącznik nr 1 </text:span><text:span text:style-name="T2">do Standardów Ochrony Małoletnich </text:span></text:p>
      <text:p text:style-name="P62"/>
      <text:p text:style-name="P87"/>
      <text:list xml:id="list30571063" text:continue-list="list30555055" text:style-name="Outline">
        <text:list-item>
          <text:h text:style-name="P478" text:outline-level="1">OŚWIADCZENIE<text:span text:style-name="T186"> </text:span>O<text:span text:style-name="T186"> </text:span>NIEKARALNOŚCI<text:span text:style-name="T194"> </text:span>I<text:span text:style-name="T194"> </text:span>ZOBOWIĄZANIU<text:span text:style-name="T194"> </text:span>DO<text:span text:style-name="T186"> </text:span>PRZESTRZEGANIA PODSTAWOWYCH ZASAD OCHRONY MAŁOLETNICH</text:h>
        </text:list-item>
      </text:list>
      <text:p text:style-name="P88"/>
      <text:p text:style-name="P25"><text:span text:style-name="T74">.........................................................................</text:span></text:p>
      <text:p text:style-name="P25"><text:span text:style-name="T1">miejscowość,</text:span><text:span text:style-name="T12"> </text:span><text:span text:style-name="T15">data</text:span></text:p>
      <text:p text:style-name="P61"/>
      <text:p text:style-name="P89"/>
      <text:p text:style-name="P65">Ja,<text:span text:style-name="T197"> </text:span>.......................................................................... nr<text:span text:style-name="T189"> </text:span><text:span text:style-name="T187">PESEL......................................................</text:span></text:p>
      <text:p text:style-name="P91">oświadczam, że nie byłam/em skazana/y za przestępstwo przeciwko wolności seksualnej<text:span text:style-name="T44"> </text:span>i<text:span text:style-name="T197"> </text:span>obyczajności,<text:span text:style-name="T197"> </text:span>i<text:span text:style-name="T197"> </text:span>przestępstwa<text:span text:style-name="T199"> </text:span>z<text:span text:style-name="T199"> </text:span>użyciem<text:span text:style-name="T197"> </text:span>przemocy<text:span text:style-name="T197"> </text:span>na<text:span text:style-name="T199"> </text:span>szkodę<text:span text:style-name="T199"> </text:span>małoletniego<text:span text:style-name="T187"> </text:span>i<text:span text:style-name="T197"> </text:span>nie<text:span text:style-name="T199"> </text:span>toczy<text:span text:style-name="T197"> </text:span>się przeciwko mnie żadne postępowanie karne ani dyscyplinarne w tym zakresie.</text:p>
      <text:p text:style-name="P92"/>
      <text:p text:style-name="P93">Ponadto<text:span text:style-name="T199"> </text:span>oświadczam,<text:span text:style-name="T199"> </text:span>że<text:span text:style-name="T197"> </text:span>zapoznałam/-em<text:span text:style-name="T199"> </text:span>się<text:span text:style-name="T185"> </text:span>z<text:span text:style-name="T197"> </text:span>zasadami<text:span text:style-name="T199"> </text:span>ochrony<text:span text:style-name="T199"> </text:span>małoletnich<text:span text:style-name="T199"> </text:span>obowiązującymi w Szkole Podstawowej im. Jana Pawła II w Jaskrowie i zobowiązuję się do ich przestrzegania.</text:p>
      <text:p text:style-name="P59"/>
      <text:p text:style-name="P94"/>
      <text:p text:style-name="P27"><text:span text:style-name="T74">.........................................................................</text:span></text:p>
      <text:p text:style-name="P58"><text:span text:style-name="T17">Podpis</text:span></text:p>
      <text:p text:style-name="P11"><text:span text:style-name="T3">Załącznik nr 2 </text:span><text:span text:style-name="T2">do Standardów Ochrony Małoletnich </text:span></text:p>
      <text:p text:style-name="P83"/>
      <text:p text:style-name="P23"><text:span text:style-name="T74">.........................................................................</text:span></text:p>
      <text:p text:style-name="P26"><text:span text:style-name="T1">miejscowość,</text:span><text:span text:style-name="T20"> </text:span><text:span text:style-name="T15">data</text:span></text:p>
      <text:p text:style-name="P61"/>
      <text:p text:style-name="P95"/>
      <text:list xml:id="list30561282" text:continue-numbering="true" text:style-name="Outline">
        <text:list-item>
          <text:h text:style-name="P479" text:outline-level="1">OŚWIADCZENIE<text:span text:style-name="T186"> </text:span>O<text:span text:style-name="T186"> </text:span>ZNAJOMOŚCI<text:span text:style-name="T194"> </text:span>I<text:span text:style-name="T194"> </text:span>PRZESTRZEGANIU<text:span text:style-name="T194"> </text:span>ZASAD<text:span text:style-name="T194"> </text:span>ZAWARTYCH W STANDARDACH OCHRONY MAŁOLETNICH</text:h>
        </text:list-item>
      </text:list>
      <text:p text:style-name="P28"/>
      <text:p text:style-name="P60"/>
      <text:p text:style-name="P90"/>
      <text:p text:style-name="P65">Ja,<text:span text:style-name="T197"> </text:span>.......................................................................... nr<text:span text:style-name="T189"> </text:span><text:span text:style-name="T187">PESEL......................................................</text:span></text:p>
      <text:p text:style-name="P81">oświadczam, że zapoznałam/em się ze Standardami Ochrony Małoletnich stosowanymi w Szkole<text:span text:style-name="T190"> </text:span>Podstawowej im. Jana Pawła II w Jaskrowie w oraz deklaruję, że będę ich przestrzegać.</text:p>
      <text:p text:style-name="P61"/>
      <text:p text:style-name="P61"/>
      <text:p text:style-name="P61"/>
      <text:p text:style-name="P96"/>
      <text:p text:style-name="P30"><text:span text:style-name="T74">..........................................................................</text:span></text:p>
      <text:p text:style-name="P58"><text:span text:style-name="T17">Podpis</text:span></text:p>
      <text:p text:style-name="P12"><text:span text:style-name="T3">Załącznik nr 3 </text:span><text:span text:style-name="T2">do Standardów Ochrony Małoletnich </text:span></text:p>
      <text:p text:style-name="P62"/>
      <text:p text:style-name="P87"/>
      <text:list xml:id="list30550140" text:continue-numbering="true" text:style-name="Outline">
        <text:list-item>
          <text:h text:style-name="P480" text:outline-level="1">KARTA<text:span text:style-name="T186"> </text:span>INTERWENCJI<text:span text:style-name="T186"> </text:span></text:h>
        </text:list-item>
      </text:list>
      <text:p text:style-name="P31"><text:span text:style-name="T55">W</text:span><text:span text:style-name="T81"> </text:span><text:span text:style-name="T55">SZKOLE</text:span><text:span text:style-name="T111"> </text:span><text:span text:style-name="T55">PODSTAWOWEJ</text:span><text:span text:style-name="T111"> </text:span><text:span text:style-name="T55">IM.</text:span><text:span text:style-name="T111"> </text:span><text:span text:style-name="T53">JANA PAWŁA II W JASKROWIE</text:span></text:p>
      <text:p text:style-name="P54"/>
      <text:p text:style-name="P97"/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338"><text:span text:style-name="T49">Imię</text:span><text:span text:style-name="T79"> </text:span><text:span text:style-name="T49">i</text:span><text:span text:style-name="T110"> </text:span><text:span text:style-name="T49">nazwisko</text:span><text:span text:style-name="T110"> </text:span><text:span text:style-name="T74">ucznia</text:span></text:p>
          </table:table-cell>
        </table:table-row>
        <table:table-row table:style-name="Tabela1.2">
          <table:table-cell table:style-name="Tabela1.A1" table:number-columns-spanned="2" office:value-type="string">
            <text:p text:style-name="P348"><text:span text:style-name="T49">Przyczyna</text:span><text:span text:style-name="T98"> </text:span><text:span text:style-name="T49">interwencji (forma krzywdzenia)</text:span></text:p>
          </table:table-cell>
          <table:covered-table-cell/>
          <table:table-cell table:style-name="Tabela1.A1" office:value-type="string">
            <text:p text:style-name="P334"/>
          </table:table-cell>
        </table:table-row>
        <table:table-row table:style-name="Tabela1.3">
          <table:table-cell table:style-name="Tabela1.A1" table:number-columns-spanned="2" office:value-type="string">
            <text:p text:style-name="P339"><text:span text:style-name="T49">Osoba</text:span><text:span text:style-name="T79"> </text:span><text:span text:style-name="T49">zgłaszająca</text:span><text:span text:style-name="T110"> </text:span><text:span text:style-name="T74">interwencję</text:span></text:p>
          </table:table-cell>
          <table:covered-table-cell/>
          <table:table-cell table:style-name="Tabela1.A1" office:value-type="string">
            <text:p text:style-name="P334"/>
          </table:table-cell>
        </table:table-row>
        <table:table-row table:style-name="Tabela1.4">
          <table:table-cell table:style-name="Tabela1.A1" table:number-rows-spanned="4" table:number-columns-spanned="2" office:value-type="string">
            <text:p text:style-name="P335"/>
            <text:p text:style-name="P335"/>
            <text:p text:style-name="P335"/>
            <text:p text:style-name="P335"/>
            <text:p text:style-name="P335"/>
            <text:p text:style-name="P349"/>
            <text:p text:style-name="P341"><text:span text:style-name="T49">Opis działań podjętych przez </text:span><text:span text:style-name="T74">personel/pedagoga/psychologa</text:span></text:p>
          </table:table-cell>
          <table:covered-table-cell/>
          <table:table-cell table:style-name="Tabela1.A1" office:value-type="string">
            <text:p text:style-name="P350"><text:span text:style-name="T83">Data</text:span></text:p>
          </table:table-cell>
          <table:table-cell table:style-name="Tabela1.A1" table:number-columns-spanned="0" office:value-type="string">
            <text:p text:style-name="P339"><text:span text:style-name="T74">Działanie</text:span></text:p>
          </table:table-cell>
        </table:table-row>
        <table:table-row table:style-name="Tabela1.5">
          <table:covered-table-cell/>
          <table:covered-table-cell/>
          <table:table-cell table:style-name="Tabela1.A1" office:value-type="string">
            <text:p text:style-name="P334"/>
          </table:table-cell>
          <table:table-cell table:style-name="Tabela1.A1" table:number-columns-spanned="0" office:value-type="string">
            <text:p text:style-name="P334"/>
          </table:table-cell>
        </table:table-row>
        <table:table-row table:style-name="Tabela1.6">
          <table:covered-table-cell/>
          <table:covered-table-cell/>
          <table:table-cell table:style-name="Tabela1.A1" office:value-type="string">
            <text:p text:style-name="P334"/>
          </table:table-cell>
          <table:table-cell table:style-name="Tabela1.A1" table:number-columns-spanned="0" office:value-type="string">
            <text:p text:style-name="P334"/>
          </table:table-cell>
        </table:table-row>
        <table:table-row table:style-name="Tabela1.5">
          <table:covered-table-cell/>
          <table:covered-table-cell/>
          <table:table-cell table:style-name="Tabela1.A1" office:value-type="string">
            <text:p text:style-name="P334"/>
          </table:table-cell>
          <table:table-cell table:style-name="Tabela1.A1" table:number-columns-spanned="0" office:value-type="string">
            <text:p text:style-name="P334"/>
          </table:table-cell>
        </table:table-row>
        <table:table-row table:style-name="Tabela1.4">
          <table:table-cell table:style-name="Tabela1.A1" table:number-rows-spanned="4" table:number-columns-spanned="2" office:value-type="string">
            <text:p text:style-name="P335"/>
            <text:p text:style-name="P335"/>
            <text:p text:style-name="P335"/>
            <text:p text:style-name="P335"/>
            <text:p text:style-name="P368"/>
            <text:p text:style-name="P346"><text:span text:style-name="T49">Spotkania</text:span><text:span text:style-name="T98"> </text:span><text:span text:style-name="T49">z</text:span><text:span text:style-name="T98"> </text:span><text:span text:style-name="T49">opiekunami </text:span><text:span text:style-name="T74">małoletniego</text:span></text:p>
          </table:table-cell>
          <table:covered-table-cell/>
          <table:table-cell table:style-name="Tabela1.A1" office:value-type="string">
            <text:p text:style-name="P350"><text:span text:style-name="T83">Data</text:span></text:p>
          </table:table-cell>
          <table:table-cell table:style-name="Tabela1.A1" table:number-columns-spanned="0" office:value-type="string">
            <text:p text:style-name="P339"><text:span text:style-name="T74">Działanie</text:span></text:p>
          </table:table-cell>
        </table:table-row>
        <table:table-row table:style-name="Tabela1.9">
          <table:covered-table-cell/>
          <table:covered-table-cell/>
          <table:table-cell table:style-name="Tabela1.A1" office:value-type="string">
            <text:p text:style-name="P334"/>
          </table:table-cell>
          <table:table-cell table:style-name="Tabela1.A1" table:number-columns-spanned="0" office:value-type="string">
            <text:p text:style-name="P334"/>
          </table:table-cell>
        </table:table-row>
        <table:table-row table:style-name="Tabela1.10">
          <table:covered-table-cell/>
          <table:covered-table-cell/>
          <table:table-cell table:style-name="Tabela1.A1" office:value-type="string">
            <text:p text:style-name="P334"/>
          </table:table-cell>
          <table:table-cell table:style-name="Tabela1.A1" table:number-columns-spanned="0" office:value-type="string">
            <text:p text:style-name="P334"/>
          </table:table-cell>
        </table:table-row>
        <table:table-row table:style-name="Tabela1.11">
          <table:covered-table-cell/>
          <table:covered-table-cell/>
          <table:table-cell table:style-name="Tabela1.A1" office:value-type="string">
            <text:p text:style-name="P334"/>
          </table:table-cell>
          <table:table-cell table:style-name="Tabela1.A1" table:number-columns-spanned="0" office:value-type="string">
            <text:p text:style-name="P334"/>
          </table:table-cell>
        </table:table-row>
      </table:table>
      <text:p text:style-name="P52"/>
      <table:table table:name="Tabela2" table:style-name="Tabela2">
        <table:table-column table:style-name="Tabela2.A"/>
        <table:table-column table:style-name="Tabela2.B"/>
        <table:table-column table:style-name="Tabela2.C"/>
        <text:soft-page-break/>
        <table:table-row table:style-name="Tabela2.1">
          <table:table-cell table:style-name="Tabela2.A1" office:value-type="string">
            <text:p text:style-name="P335"/>
            <text:p text:style-name="P335"/>
            <text:p text:style-name="P369"/>
            <text:p text:style-name="P342"><text:span text:style-name="T49">Forma</text:span><text:span text:style-name="T83"> </text:span><text:span text:style-name="T49">podjętej</text:span><text:span text:style-name="T110"> </text:span><text:span text:style-name="T74">interwencji</text:span></text:p>
          </table:table-cell>
          <table:table-cell table:style-name="Tabela2.A1" office:value-type="string">
            <text:p text:style-name="P351"/>
          </table:table-cell>
        </table:table-row>
        <table:table-row table:style-name="Tabela2.2">
          <table:table-cell table:style-name="Tabela2.A1" office:value-type="string">
            <text:p text:style-name="P340"><text:span text:style-name="T49">Dane</text:span><text:span text:style-name="T98"> </text:span><text:span text:style-name="T49">dotyczące</text:span><text:span text:style-name="T98"> </text:span><text:span text:style-name="T49">interwencji (nazwa organu, do którego</text:span></text:p>
            <text:p text:style-name="P341"><text:span text:style-name="T49">zgłoszono</text:span><text:span text:style-name="T66"> </text:span><text:span text:style-name="T49">interwencję)</text:span><text:span text:style-name="T98"> </text:span><text:span text:style-name="T49">i</text:span><text:span text:style-name="T60"> </text:span><text:span text:style-name="T49">data </text:span><text:span text:style-name="T74">interwencji</text:span></text:p>
          </table:table-cell>
          <table:table-cell table:style-name="Tabela2.A1" office:value-type="string">
            <text:p text:style-name="P334"/>
          </table:table-cell>
        </table:table-row>
        <table:table-row table:style-name="Tabela2.3">
          <table:table-cell table:style-name="Tabela2.A1" table:number-rows-spanned="2" office:value-type="string">
            <text:p text:style-name="P335"/>
            <text:p text:style-name="P335"/>
            <text:p text:style-name="P335"/>
            <text:p text:style-name="P335"/>
            <text:p text:style-name="P370"/>
            <text:p text:style-name="P346"><text:span text:style-name="T49">Wyniki</text:span><text:span text:style-name="T98"> </text:span><text:span text:style-name="T49">interwencji:</text:span><text:span text:style-name="T98"> </text:span><text:span text:style-name="T49">działania organów sprawiedliwości,</text:span></text:p>
            <text:p text:style-name="P341"><text:span text:style-name="T49">działania</text:span><text:span text:style-name="T98"> </text:span><text:span text:style-name="T49">szkoły,</text:span><text:span text:style-name="T98"> </text:span><text:span text:style-name="T49">działania </text:span><text:span text:style-name="T74">rodziców</text:span></text:p>
          </table:table-cell>
          <table:table-cell table:style-name="Tabela2.A1" table:number-columns-spanned="2" office:value-type="string">
            <text:p text:style-name="P350"><text:span text:style-name="T83">Data</text:span></text:p>
          </table:table-cell>
          <table:covered-table-cell/>
          <table:table-cell table:style-name="Tabela2.A1" table:number-columns-spanned="0" office:value-type="string">
            <text:p text:style-name="P339"><text:span text:style-name="T74">Działanie</text:span></text:p>
          </table:table-cell>
        </table:table-row>
        <table:table-row table:style-name="Tabela2.4">
          <table:covered-table-cell/>
          <table:table-cell table:style-name="Tabela2.A1" office:value-type="string">
            <text:p text:style-name="P334"/>
          </table:table-cell>
        </table:table-row>
      </table:table>
      <text:p text:style-name="P7"/>
      <text:p text:style-name="P3"/>
      <text:p text:style-name="P3"/>
      <text:p text:style-name="P3"/>
      <text:p text:style-name="P2"/>
      <text:p text:style-name="P2"/>
      <text:p text:style-name="P2"/>
      <text:p text:style-name="Standard"/>
      <text:p text:style-name="P13"><text:span text:style-name="T3">Załącznik nr 4 </text:span><text:span text:style-name="T2">do Standardów Ochrony Małoletnich </text:span></text:p>
      <text:p text:style-name="P62"/>
      <text:p text:style-name="P87"/>
      <text:list xml:id="list30564303" text:continue-numbering="true" text:style-name="Outline">
        <text:list-item>
          <text:h text:style-name="P481" text:outline-level="1">NIEBIESKA<text:span text:style-name="T189"> </text:span>KARTA<text:span text:style-name="T189"> </text:span>-<text:span text:style-name="T185"> </text:span>PROCEDURY, <text:span text:style-name="T187">REALIZACJI</text:span></text:h>
        </text:list-item>
      </text:list>
      <text:p text:style-name="P29"><text:span text:style-name="T55">W</text:span><text:span text:style-name="T85"> </text:span><text:span text:style-name="T55">SZKOLE</text:span><text:span text:style-name="T111"> </text:span><text:span text:style-name="T55">PODSTAWOWEJ</text:span><text:span text:style-name="T111"> </text:span><text:span text:style-name="T55">IM.</text:span><text:span text:style-name="T111"> </text:span><text:span text:style-name="T53">J</text:span><text:span text:style-name="T77">ANA PAWŁA II W JASKROWIE</text:span></text:p>
      <text:p text:style-name="P60"/>
      <text:p text:style-name="P98"/>
      <text:p text:style-name="P100">Procedura<text:span text:style-name="T197"> </text:span>"Niebieskie<text:span text:style-name="T187"> </text:span>Karty" -<text:span text:style-name="T187"> </text:span>przeciwdziałanie przemocy<text:span text:style-name="T189"> </text:span>w <text:span text:style-name="T187">rodzinie</text:span></text:p>
      <text:list xml:id="list7145096318974276660" text:style-name="WWNum6">
        <text:list-item>
          <text:p text:style-name="P211"><text:span text:style-name="T49">Przemoc w rodzinie to jednorazowe albo powtarzające się umyślne działanie lub zaniechanie naruszające prawa lub dobra osobiste członków rodziny, a także innych osób wspólnie zamieszkujących</text:span><text:span text:style-name="T98"> </text:span><text:span text:style-name="T49">lub</text:span><text:span text:style-name="T98"> </text:span><text:span text:style-name="T49">gospodarujących,</text:span><text:span text:style-name="T98"> </text:span><text:span text:style-name="T49">w</text:span><text:span text:style-name="T98"> </text:span><text:span text:style-name="T49">szczególności</text:span><text:span text:style-name="T98"> </text:span><text:span text:style-name="T49">narażające</text:span><text:span text:style-name="T98"> </text:span><text:span text:style-name="T49">te</text:span><text:span text:style-name="T98"> </text:span><text:span text:style-name="T49">osoby</text:span><text:span text:style-name="T98"> </text:span><text:span text:style-name="T49">na</text:span><text:span text:style-name="T98"> </text:span><text:span text:style-name="T49">niebezpieczeństwo utraty</text:span><text:span text:style-name="T110"> </text:span><text:span text:style-name="T49">życia,</text:span><text:span text:style-name="T74"> </text:span><text:span text:style-name="T49">zdrowia,</text:span><text:span text:style-name="T110"> </text:span><text:span text:style-name="T49">naruszające</text:span><text:span text:style-name="T74"> </text:span><text:span text:style-name="T49">ich</text:span><text:span text:style-name="T74"> </text:span><text:span text:style-name="T49">godność,</text:span><text:span text:style-name="T110"> </text:span><text:span text:style-name="T49">nietykalność</text:span><text:span text:style-name="T74"> </text:span><text:span text:style-name="T49">cielesną,</text:span><text:span text:style-name="T110"> </text:span><text:span text:style-name="T49">wolność,</text:span><text:span text:style-name="T110"> </text:span><text:span text:style-name="T49">w</text:span><text:span text:style-name="T74"> </text:span><text:span text:style-name="T49">tym</text:span><text:span text:style-name="T110"> </text:span><text:span text:style-name="T49">seksualną, powodujące szkody</text:span><text:span text:style-name="T142"> </text:span><text:span text:style-name="T49">na ich</text:span><text:span text:style-name="T142"> </text:span><text:span text:style-name="T49">zdrowiu</text:span><text:span text:style-name="T143"> </text:span><text:span text:style-name="T49">fizycznym</text:span><text:span text:style-name="T143"> </text:span><text:span text:style-name="T49">lub</text:span><text:span text:style-name="T142"> </text:span><text:span text:style-name="T49">psychicznym,</text:span><text:span text:style-name="T143"> </text:span><text:span text:style-name="T49">a także</text:span><text:span text:style-name="T144"> </text:span><text:span text:style-name="T49">wywołujące</text:span><text:span text:style-name="T144"> </text:span><text:span text:style-name="T49">cierpienia i krzywdy moralne u osób dotkniętych przemocą”.</text:span></text:p>
        </text:list-item>
        <text:list-item>
          <text:p text:style-name="P222"><text:span text:style-name="T49">Od</text:span><text:span text:style-name="T88"> </text:span><text:span text:style-name="T49">28.09.2023</text:span><text:span text:style-name="T67"> </text:span><text:span text:style-name="T49">obowiązują</text:span><text:span text:style-name="T88"> </text:span><text:span text:style-name="T49">przepisy</text:span><text:span text:style-name="T67"> </text:span><text:span text:style-name="T49">Rozporządzenia</text:span><text:span text:style-name="T88"> </text:span><text:span text:style-name="T49">Rady</text:span><text:span text:style-name="T67"> </text:span><text:span text:style-name="T49">Ministrów</text:span><text:span text:style-name="T88"> </text:span><text:span text:style-name="T49">z</text:span><text:span text:style-name="T88"> </text:span><text:span text:style-name="T49">dnia</text:span><text:span text:style-name="T88"> </text:span><text:span text:style-name="T49">6</text:span><text:span text:style-name="T67"> </text:span><text:span text:style-name="T49">września</text:span><text:span text:style-name="T67"> </text:span><text:span text:style-name="T49">2023</text:span><text:span text:style-name="T71"> </text:span><text:span text:style-name="T49">r.</text:span><text:span text:style-name="T71"> </text:span><text:span text:style-name="T49">w sprawie</text:span><text:span text:style-name="T67"> </text:span><text:span text:style-name="T49">procedury</text:span><text:span text:style-name="T67"> </text:span><text:span text:style-name="T49">"Niebieskie</text:span><text:span text:style-name="T67"> </text:span><text:span text:style-name="T49">Karty"</text:span><text:span text:style-name="T71"> </text:span><text:span text:style-name="T49">oraz</text:span><text:span text:style-name="T67"> </text:span><text:span text:style-name="T49">wzorów</text:span><text:span text:style-name="T71"> </text:span><text:span text:style-name="T49">formularzy</text:span><text:span text:style-name="T71"> </text:span><text:span text:style-name="T49">"Niebieska</text:span><text:span text:style-name="T83"> </text:span><text:span text:style-name="T49">Karta"</text:span><text:span text:style-name="T90"> </text:span><text:span text:style-name="T49">(Dz.</text:span><text:span text:style-name="T71"> </text:span><text:span text:style-name="T49">U.</text:span><text:span text:style-name="T71"> </text:span><text:span text:style-name="T49">z</text:span><text:span text:style-name="T67"> </text:span><text:span text:style-name="T49">2023 r. poz. 1870).</text:span></text:p>
        </text:list-item>
        <text:list-item>
          <text:p text:style-name="P185"><text:span text:style-name="T49">Typy</text:span><text:span text:style-name="T110"> </text:span><text:span text:style-name="T49">przemocy w</text:span><text:span text:style-name="T110"> </text:span><text:span text:style-name="T74">rodzinie:</text:span></text:p>
          <text:list>
            <text:list-item>
              <text:p text:style-name="P193"><text:span text:style-name="T49">przemoc</text:span><text:span text:style-name="T74"> fizyczna;</text:span></text:p>
            </text:list-item>
            <text:list-item>
              <text:p text:style-name="P202"><text:span text:style-name="T49">przemoc</text:span><text:span text:style-name="T74"> emocjonalna;</text:span></text:p>
            </text:list-item>
            <text:list-item>
              <text:p text:style-name="P199"><text:span text:style-name="T74">zaniedbywanie;</text:span></text:p>
            </text:list-item>
            <text:list-item>
              <text:p text:style-name="P193"><text:span text:style-name="T49">wykorzystanie</text:span><text:span text:style-name="T83"> </text:span><text:span text:style-name="T74">seksualne;</text:span></text:p>
            </text:list-item>
            <text:list-item>
              <text:p text:style-name="P193"><text:span text:style-name="T49">małoletni</text:span><text:span text:style-name="T110"> </text:span><text:span text:style-name="T49">świadkiem </text:span><text:span text:style-name="T74">przemocy.</text:span></text:p>
            </text:list-item>
          </text:list>
        </text:list-item>
        <text:list-item>
          <text:p text:style-name="P233"><text:span text:style-name="T49">Procedura „Niebieskie Karty” nakłada na szkołę określone zadania w przypadku uzasadnionego podejrzenia</text:span><text:span text:style-name="T83"> </text:span><text:span text:style-name="T49">o</text:span><text:span text:style-name="T71"> </text:span><text:span text:style-name="T49">stosowanie</text:span><text:span text:style-name="T83"> </text:span><text:span text:style-name="T49">wobec</text:span><text:span text:style-name="T90"> </text:span><text:span text:style-name="T49">ucznia</text:span><text:span text:style-name="T71"> </text:span><text:span text:style-name="T49">przemocy</text:span><text:span text:style-name="T79"> </text:span><text:span text:style-name="T49">domowej,</text:span><text:span text:style-name="T90"> </text:span><text:span text:style-name="T49">jeżeli</text:span><text:span text:style-name="T90"> </text:span><text:span text:style-name="T49">np.</text:span><text:span text:style-name="T71"> </text:span><text:span text:style-name="T49">uczeń:</text:span><text:span text:style-name="T90"> </text:span><text:span text:style-name="T49">ma</text:span><text:span text:style-name="T71"> </text:span><text:span text:style-name="T49">ślady</text:span><text:span text:style-name="T83"> </text:span><text:span text:style-name="T49">przemocy fizycznej – ślady uderzeń, oparzeń, siniaki, rany, często zdarzające się opuchlizny, złamania, zwichnięcia itd.</text:span></text:p>
        </text:list-item>
        <text:list-item>
          <text:p text:style-name="P240"><text:span text:style-name="T49">Ma ślady przemocy psychicznej – moczenie, nadmierna potliwość, bóle, zaburzenia mowy związane z napięciem nerwowym itd., Przejawia trudności w nawiązywaniu kontaktu, ma niską samoocenę, wycofanie, lęki, depresję, płaczliwość, zachowania destrukcyjne, agresję, apatię, nieufność, uzależnianie się od innych, zastraszenie, unikanie rozmów itd.</text:span></text:p>
        </text:list-item>
        <text:list-item>
          <text:p text:style-name="P296"><text:span text:style-name="T49">Ma</text:span><text:span text:style-name="T90"> </text:span><text:span text:style-name="T49">brudny</text:span><text:span text:style-name="T83"> </text:span><text:span text:style-name="T49">strój,</text:span><text:span text:style-name="T83"> </text:span><text:span text:style-name="T49">nieodpowiedni</text:span><text:span text:style-name="T83"> </text:span><text:span text:style-name="T49">do</text:span><text:span text:style-name="T83"> </text:span><text:span text:style-name="T49">pory</text:span><text:span text:style-name="T83"> </text:span><text:span text:style-name="T49">roku,</text:span><text:span text:style-name="T83"> </text:span><text:span text:style-name="T49">rozwój,</text:span><text:span text:style-name="T83"> </text:span><text:span text:style-name="T49">wzrost</text:span><text:span text:style-name="T83"> </text:span><text:span text:style-name="T49">i</text:span><text:span text:style-name="T83"> </text:span><text:span text:style-name="T49">wagę</text:span><text:span text:style-name="T90"> </text:span><text:span text:style-name="T49">nieadekwatne</text:span><text:span text:style-name="T83"> </text:span><text:span text:style-name="T49">do</text:span><text:span text:style-name="T83"> </text:span><text:span text:style-name="T49">wieku,</text:span><text:span text:style-name="T83"> </text:span><text:span text:style-name="T49">nie korzysta</text:span><text:span text:style-name="T110"> </text:span><text:span text:style-name="T49">z</text:span><text:span text:style-name="T79"> </text:span><text:span text:style-name="T49">pomocy</text:span><text:span text:style-name="T110"> </text:span><text:span text:style-name="T49">lekarza</text:span><text:span text:style-name="T79"> </text:span><text:span text:style-name="T49">mimo</text:span><text:span text:style-name="T74"> </text:span><text:span text:style-name="T49">przewlekłej</text:span><text:span text:style-name="T74"> </text:span><text:span text:style-name="T49">choroby</text:span><text:span text:style-name="T79"> </text:span><text:span text:style-name="T49">itd.</text:span><text:span text:style-name="T74"> </text:span><text:span text:style-name="T49">Karta</text:span><text:span text:style-name="T83"> </text:span><text:span text:style-name="T49">stanowi ważny element</text:span><text:span text:style-name="T74"> </text:span><text:span text:style-name="T49">w walce z</text:span><text:span text:style-name="T69"> </text:span><text:span text:style-name="T49">przemocą</text:span><text:span text:style-name="T86"> </text:span><text:span text:style-name="T49">w</text:span><text:span text:style-name="T86"> </text:span><text:span text:style-name="T49">rodzinie,</text:span><text:span text:style-name="T86"> </text:span><text:span text:style-name="T49">ponieważ</text:span><text:span text:style-name="T86"> </text:span><text:span text:style-name="T49">dokumentuje</text:span><text:span text:style-name="T62"> </text:span><text:span text:style-name="T49">sytuacje</text:span><text:span text:style-name="T62"> </text:span><text:span text:style-name="T49">pokrzywdzonego</text:span><text:span text:style-name="T62"> </text:span><text:span text:style-name="T49">ucznia</text:span><text:span text:style-name="T62"> </text:span><text:span text:style-name="T49">i</text:span><text:span text:style-name="T88"> </text:span><text:span text:style-name="T49">stanowi</text:span><text:span text:style-name="T86"> </text:span><text:span text:style-name="T49">dowód w postępowaniu przygotowawczym i ewentualnej sprawie karnej o znęcanie się.</text:span></text:p>
        </text:list-item>
      </text:list>
      <text:p text:style-name="P58"><text:span text:style-name="T49">Rozpoznanie przemocy w rodzinie i wypełnienie „Niebieskie Karty” to początek procesu wspierania ofiary przemocy.</text:span></text:p>
      <text:list xml:id="list30559508" text:continue-numbering="true" text:style-name="WWNum6">
        <text:list-item>
          <text:p text:style-name="P249"><text:span text:style-name="T49">Podejmowanie interwencji wobec rodziny dotkniętej przemocą odbywające się na podstawie procedury „Niebieskie karty” nie wymaga zgody ucznia dotkniętego przemocą.</text:span></text:p>
        </text:list-item>
        <text:list-item>
          <text:p text:style-name="P250"><text:span text:style-name="T49">Wszczęcie procedury</text:span><text:span text:style-name="T110"> </text:span><text:span text:style-name="T49">na terenie szkoły następuje przez wypełnienie formularza Niebieska karta” –</text:span><text:span text:style-name="T60"> </text:span><text:span text:style-name="T49">A</text:span><text:span text:style-name="T66"> </text:span><text:span text:style-name="T49">w</text:span><text:span text:style-name="T66"> </text:span><text:span text:style-name="T49">obecności</text:span><text:span text:style-name="T60"> </text:span><text:span text:style-name="T49">ucznia,</text:span><text:span text:style-name="T88"> </text:span><text:span text:style-name="T49">co</text:span><text:span text:style-name="T60"> </text:span><text:span text:style-name="T49">do</text:span><text:span text:style-name="T60"> </text:span><text:span text:style-name="T49">którego</text:span><text:span text:style-name="T62"> </text:span><text:span text:style-name="T49">istnieje</text:span><text:span text:style-name="T66"> </text:span><text:span text:style-name="T49">podejrzenie,</text:span><text:span text:style-name="T62"> </text:span><text:span text:style-name="T49">że</text:span><text:span text:style-name="T69"> </text:span><text:span text:style-name="T49">jest</text:span><text:span text:style-name="T60"> </text:span><text:span text:style-name="T49">dotknięty</text:span><text:span text:style-name="T60"> </text:span><text:span text:style-name="T49">przemocą</text:span><text:span text:style-name="T66"> </text:span><text:span text:style-name="T49">w</text:span><text:span text:style-name="T62"> </text:span><text:span text:style-name="T49">rodzinie. Wszczynając procedurę, podejmuje się działania interwencyjne mające na celu zapewnienie bezpieczeństwa takiemu uczniowi.</text:span></text:p>
        </text:list-item>
      </text:list>
      <text:list xml:id="list30570323" text:continue-list="list30564303" text:style-name="Outline">
        <text:list-item>
          <text:h text:style-name="P473" text:outline-level="1">REALIZACJA<text:span text:style-name="T186"> </text:span>PROCEDURY<text:span text:style-name="T186"> </text:span>„NIEBIESKIE<text:span text:style-name="T186"> </text:span><text:span text:style-name="T187">KARTY”</text:span></text:h>
        </text:list-item>
      </text:list>
      <text:p text:style-name="P73"/>
      <text:list xml:id="list1965851647744857231" text:style-name="WWNum5">
        <text:list-item>
          <text:p text:style-name="P261"><text:span text:style-name="T49">W przypadku podejrzenia stosowania przemocy w rodzinie wobec niepełnoletniego ucznia, czynności podejmowane i realizowane w ramach procedury, przeprowadza się w obecności rodzica, opiekuna prawnego lub faktycznego.</text:span></text:p>
        </text:list-item>
        <text:list-item>
          <text:p text:style-name="P227"><text:span text:style-name="T49">Jeżeli osobami, wobec których istnieje podejrzenie, że stosują przemoc w rodzinie wobec małoletniego są rodzice, opiekunowie prawni lub faktyczni, działania z udziałem ucznia przeprowadza się w obecności pełnoletniej osoby najbliższej.</text:span></text:p>
        </text:list-item>
        <text:list-item>
          <text:p text:style-name="P226"><text:span text:style-name="T49">Działania</text:span><text:span text:style-name="T93"> </text:span><text:span text:style-name="T49">z</text:span><text:span text:style-name="T93"> </text:span><text:span text:style-name="T49">udziałem</text:span><text:span text:style-name="T93"> </text:span><text:span text:style-name="T49">ucznia,</text:span><text:span text:style-name="T93"> </text:span><text:span text:style-name="T49">co</text:span><text:span text:style-name="T93"> </text:span><text:span text:style-name="T49">do</text:span><text:span text:style-name="T93"> </text:span><text:span text:style-name="T49">którego</text:span><text:span text:style-name="T93"> </text:span><text:span text:style-name="T49">istnieje</text:span><text:span text:style-name="T93"> </text:span><text:span text:style-name="T49">podejrzenie,</text:span><text:span text:style-name="T93"> </text:span><text:span text:style-name="T49">że</text:span><text:span text:style-name="T93"> </text:span><text:span text:style-name="T49">jest</text:span><text:span text:style-name="T93"> </text:span><text:span text:style-name="T49">dotknięty</text:span><text:span text:style-name="T93"> </text:span><text:span text:style-name="T49">przemocą w rodzinie, powinny być prowadzone w miarę możliwości w obecności pedagoga szkolnego lub </text:span><text:span text:style-name="T74">psychologa.</text:span></text:p>
        </text:list-item>
        <text:list-item>
          <text:p text:style-name="P248"><text:span text:style-name="T49">Po</text:span><text:span text:style-name="T62"> </text:span><text:span text:style-name="T49">wypełnieniu</text:span><text:span text:style-name="T62"> </text:span><text:span text:style-name="T49">formularza</text:span><text:span text:style-name="T60"> </text:span><text:span text:style-name="T49">„Niebieska</text:span><text:span text:style-name="T69"> </text:span><text:span text:style-name="T49">Karta</text:span><text:span text:style-name="T69"> </text:span><text:span text:style-name="T49">–</text:span><text:span text:style-name="T69"> </text:span><text:span text:style-name="T49">A”</text:span><text:span text:style-name="T62"> </text:span><text:span text:style-name="T49">osobie,</text:span><text:span text:style-name="T69"> </text:span><text:span text:style-name="T49">co</text:span><text:span text:style-name="T69"> </text:span><text:span text:style-name="T49">do</text:span><text:span text:style-name="T69"> </text:span><text:span text:style-name="T49">której</text:span><text:span text:style-name="T62"> </text:span><text:span text:style-name="T49">istnieje</text:span><text:span text:style-name="T69"> </text:span><text:span text:style-name="T49">podejrzenie,</text:span><text:span text:style-name="T69"> </text:span><text:span text:style-name="T49">że</text:span><text:span text:style-name="T60"> </text:span><text:span text:style-name="T49">jest dotknięta przemocą w rodzinie, przekazuje się formularz „Niebieska Karta –B”.</text:span></text:p>
        </text:list-item>
        <text:list-item>
          <text:p text:style-name="P217"><text:span text:style-name="T49">W przypadku, gdy przemoc w rodzinie dotyczy niepełnoletniego ucznia, formularz „Niebieska Karta – B” przekazuje się rodzicowi, opiekunowi prawnemu lub faktycznemu albo osobie, która zgłosiła podejrzenie stosowania przemocy w rodzinie (formularza „Niebieska Karta – B” nie przekazuje się osobie, wobec której istnieje podejrzenie, że stosuje przemoc w rodzinie).</text:span></text:p>
        </text:list-item>
      </text:list>
      <text:p text:style-name="P58"><text:span text:style-name="T49">Wypełniony formularz „Niebieska Karta – A” niezwłocznie, nie później niż w terminie 5 dni roboczych od dnia wszczęcia procedury, przekazuje się do dyrektora.</text:span></text:p>
      <text:p text:style-name="P32"><text:span text:style-name="T2">Załączniki do Rozporządzenia</text:span><text:span text:style-name="T6"> </text:span><text:span text:style-name="T2">Rady Ministrów z dnia 6 września 2023 r.</text:span></text:p>
      <text:p text:style-name="P101"/>
      <text:p text:style-name="P52"/>
      <text:section text:style-name="Sect1" text:name="TextSection">
        <text:p text:style-name="P62"/>
        <text:p text:style-name="P102"/>
        <text:p text:style-name="P24"><text:span text:style-name="T1">Szkoła</text:span><text:span text:style-name="T23"> </text:span><text:span text:style-name="T1">Podstawowa</text:span><text:span text:style-name="T23"> </text:span><text:span text:style-name="T1">im. J</text:span><text:span text:style-name="T15">ana Pawła II w Jaskrowie</text:span></text:p>
        <text:p text:style-name="P33"><text:span text:style-name="T17">………………………….. </text:span><text:span text:style-name="T1">miejscowość, data</text:span></text:p>
      </text:section>
      <text:section text:style-name="Sect2" text:name="Sekcja1">
        <text:p text:style-name="P103"/>
        <text:p text:style-name="P34"><text:span text:style-name="T209">„NIEBIESKA</text:span><text:span text:style-name="T210"> </text:span><text:span text:style-name="T209">KARTA</text:span><text:span text:style-name="T211"> </text:span><text:span text:style-name="T209">–</text:span><text:span text:style-name="T210"> </text:span><text:span text:style-name="T212">A”</text:span></text:p>
        <text:list xml:id="list30564199" text:continue-list="list30570323" text:style-name="Outline">
          <text:list-item>
            <text:h text:style-name="P482" text:outline-level="1">W<text:span text:style-name="T202"> </text:span>ZWIĄZKU<text:span text:style-name="T202"> </text:span>Z<text:span text:style-name="T202"> </text:span>POWZIĘCIEM<text:span text:style-name="T192"> </text:span>UZASADNIONEGO<text:span text:style-name="T192"> </text:span>PODEJRZENIA<text:span text:style-name="T202"> </text:span>STOSOWANIA PRZEMOCY DOMOWEJ LUB W WYNIKU ZGŁOSZENIA PRZEZ ŚWIADKA PRZEMOCY DOMOWEJ USTALA SIĘ, CO NASTĘPUJE:</text:h>
          </text:list-item>
        </text:list>
        <text:p text:style-name="P104"/>
        <text:list xml:id="list4222060570828368571" text:style-name="WWNum4">
          <text:list-item>
            <text:p text:style-name="P301"><text:span text:style-name="T49">DANE</text:span><text:span text:style-name="T90"> </text:span><text:span text:style-name="T49">OSOBY/OSÓB</text:span><text:span text:style-name="T83"> </text:span><text:span text:style-name="T49">DOZNAJĄCYCH</text:span><text:span text:style-name="T83"> </text:span><text:span text:style-name="T49">PRZEMOCY</text:span><text:span text:style-name="T69"> </text:span><text:span text:style-name="T74">DOMOWEJ</text:span></text:p>
          </text:list-item>
        </text:list>
        <text:p text:style-name="P105"/>
        <table:table table:name="Tabela3" table:style-name="Tabela3">
          <table:table-column table:style-name="Tabela3.A"/>
          <table:table-column table:style-name="Tabela3.B"/>
          <table:table-column table:style-name="Tabela3.C"/>
          <table:table-column table:style-name="Tabela3.D"/>
          <table:table-row table:style-name="Tabela3.1">
            <table:table-cell table:style-name="Tabela3.A1" office:value-type="string">
              <text:p text:style-name="P371"><text:span text:style-name="T15">Dane</text:span></text:p>
            </table:table-cell>
            <table:table-cell table:style-name="Tabela3.A1" office:value-type="string">
              <text:p text:style-name="P372"><text:span text:style-name="T1">Osoba 1 doznająca przemocy</text:span><text:span text:style-name="T15"> </text:span><text:span text:style-name="T17">domowej</text:span></text:p>
            </table:table-cell>
            <table:table-cell table:style-name="Tabela3.A1" office:value-type="string">
              <text:p text:style-name="P373"><text:span text:style-name="T1">Osoba 2 doznająca przemocy</text:span><text:span text:style-name="T15"> </text:span><text:span text:style-name="T17">domowej</text:span></text:p>
            </table:table-cell>
            <table:table-cell table:style-name="Tabela3.A1" office:value-type="string">
              <text:p text:style-name="P343"><text:span text:style-name="T1">Osoba 3 doznająca przemocy</text:span><text:span text:style-name="T25"> </text:span><text:span text:style-name="T17">domowej</text:span></text:p>
            </table:table-cell>
          </table:table-row>
          <table:table-row table:style-name="Tabela3.2">
            <table:table-cell table:style-name="Tabela3.A1" office:value-type="string">
              <text:p text:style-name="P344"><text:span text:style-name="T1">Małoletni</text:span><text:span text:style-name="T20"> </text:span><text:span text:style-name="T17">(Tak/Nie)</text:span></text:p>
            </table:table-cell>
            <table:table-cell table:style-name="Tabela3.A1" office:value-type="string">
              <text:p text:style-name="P336"/>
            </table:table-cell>
            <table:table-cell table:style-name="Tabela3.A1" office:value-type="string">
              <text:p text:style-name="P336"/>
            </table:table-cell>
            <table:table-cell table:style-name="Tabela3.A1" office:value-type="string">
              <text:p text:style-name="P336"/>
            </table:table-cell>
          </table:table-row>
          <table:table-row table:style-name="Tabela3.3">
            <table:table-cell table:style-name="Tabela3.A1" office:value-type="string">
              <text:p text:style-name="P345"><text:span text:style-name="T1">Imię</text:span><text:span text:style-name="T27"> </text:span><text:span text:style-name="T1">i </text:span><text:span text:style-name="T17">nazwisko</text:span></text:p>
            </table:table-cell>
            <table:table-cell table:style-name="Tabela3.A1" office:value-type="string">
              <text:p text:style-name="P336"/>
            </table:table-cell>
            <table:table-cell table:style-name="Tabela3.A1" office:value-type="string">
              <text:p text:style-name="P336"/>
            </table:table-cell>
            <table:table-cell table:style-name="Tabela3.A1" office:value-type="string">
              <text:p text:style-name="P336"/>
            </table:table-cell>
          </table:table-row>
          <table:table-row table:style-name="Tabela3.2">
            <table:table-cell table:style-name="Tabela3.A1" office:value-type="string">
              <text:p text:style-name="P344"><text:span text:style-name="T1">Imiona</text:span><text:span text:style-name="T30"> </text:span><text:span text:style-name="T17">rodziców</text:span></text:p>
            </table:table-cell>
            <table:table-cell table:style-name="Tabela3.A1" office:value-type="string">
              <text:p text:style-name="P336"/>
            </table:table-cell>
            <table:table-cell table:style-name="Tabela3.A1" office:value-type="string">
              <text:p text:style-name="P336"/>
            </table:table-cell>
            <table:table-cell table:style-name="Tabela3.A1" office:value-type="string">
              <text:p text:style-name="P336"/>
            </table:table-cell>
          </table:table-row>
          <table:table-row table:style-name="Tabela3.3">
            <table:table-cell table:style-name="Tabela3.A1" office:value-type="string">
              <text:p text:style-name="P347"><text:span text:style-name="T15">Wiek</text:span></text:p>
            </table:table-cell>
            <table:table-cell table:style-name="Tabela3.A1" office:value-type="string">
              <text:p text:style-name="P336"/>
            </table:table-cell>
            <table:table-cell table:style-name="Tabela3.A1" office:value-type="string">
              <text:p text:style-name="P336"/>
            </table:table-cell>
            <table:table-cell table:style-name="Tabela3.A1" office:value-type="string">
              <text:p text:style-name="P336"/>
            </table:table-cell>
          </table:table-row>
          <table:table-row table:style-name="Tabela3.6">
            <table:table-cell table:style-name="Tabela3.A1" office:value-type="string">
              <text:p text:style-name="P345"><text:span text:style-name="T17">PESEL</text:span></text:p>
            </table:table-cell>
            <table:table-cell table:style-name="Tabela3.A1" office:value-type="string">
              <text:p text:style-name="P336"/>
            </table:table-cell>
            <table:table-cell table:style-name="Tabela3.A1" office:value-type="string">
              <text:p text:style-name="P336"/>
            </table:table-cell>
            <table:table-cell table:style-name="Tabela3.A1" office:value-type="string">
              <text:p text:style-name="P336"/>
            </table:table-cell>
          </table:table-row>
          <table:table-row table:style-name="Tabela3.7">
            <table:table-cell table:style-name="Tabela3.A1" office:value-type="string">
              <text:p text:style-name="P342"><text:span text:style-name="T1">Nazwa</text:span><text:span text:style-name="T33"> </text:span><text:span text:style-name="T1">i</text:span><text:span text:style-name="T10"> </text:span><text:span text:style-name="T1">adres</text:span><text:span text:style-name="T10"> </text:span><text:span text:style-name="T1">miejsca pracy/nazwa i adres</text:span></text:p>
              <text:p text:style-name="P374"><text:span text:style-name="T1">placówki</text:span><text:span text:style-name="T8"> </text:span><text:span text:style-name="T1">oświatowej do której uczęszcza </text:span><text:span text:style-name="T17">małoletni</text:span></text:p>
            </table:table-cell>
            <table:table-cell table:style-name="Tabela3.A1" office:value-type="string">
              <text:p text:style-name="P334"/>
            </table:table-cell>
            <table:table-cell table:style-name="Tabela3.A1" office:value-type="string">
              <text:p text:style-name="P334"/>
            </table:table-cell>
            <table:table-cell table:style-name="Tabela3.A1" office:value-type="string">
              <text:p text:style-name="P334"/>
            </table:table-cell>
          </table:table-row>
          <table:table-row table:style-name="Tabela3.2">
            <table:table-cell table:style-name="Tabela3.A1" table:number-columns-spanned="4" office:value-type="string">
              <text:p text:style-name="P344"><text:span text:style-name="T35">Adres</text:span><text:span text:style-name="T21"> </text:span><text:span text:style-name="T35">miejsca</text:span><text:span text:style-name="T13"> </text:span><text:span text:style-name="T18">zamieszkania</text:span></text:p>
            </table:table-cell>
            <table:covered-table-cell/>
            <table:covered-table-cell/>
            <table:covered-table-cell/>
          </table:table-row>
          <table:table-row table:style-name="Tabela3.6">
            <table:table-cell table:style-name="Tabela3.A1" office:value-type="string">
              <text:p text:style-name="P345"><text:span text:style-name="T1">Kod</text:span><text:span text:style-name="T17"> pocztowy</text:span></text:p>
            </table:table-cell>
            <table:table-cell table:style-name="Tabela3.A1" office:value-type="string">
              <text:p text:style-name="P336"/>
            </table:table-cell>
            <table:table-cell table:style-name="Tabela3.A1" office:value-type="string">
              <text:p text:style-name="P336"/>
            </table:table-cell>
            <table:table-cell table:style-name="Tabela3.A1" office:value-type="string">
              <text:p text:style-name="P336"/>
            </table:table-cell>
          </table:table-row>
          <table:table-row table:style-name="Tabela3.2">
            <table:table-cell table:style-name="Tabela3.A1" office:value-type="string">
              <text:p text:style-name="P344"><text:span text:style-name="T17">Miejscowość</text:span></text:p>
            </table:table-cell>
            <table:table-cell table:style-name="Tabela3.A1" office:value-type="string">
              <text:p text:style-name="P336"/>
            </table:table-cell>
            <table:table-cell table:style-name="Tabela3.A1" office:value-type="string">
              <text:p text:style-name="P336"/>
            </table:table-cell>
            <table:table-cell table:style-name="Tabela3.A1" office:value-type="string">
              <text:p text:style-name="P336"/>
            </table:table-cell>
          </table:table-row>
          <table:table-row table:style-name="Tabela3.6">
            <table:table-cell table:style-name="Tabela3.A1" office:value-type="string">
              <text:p text:style-name="P347"><text:span text:style-name="T17">Gmina</text:span></text:p>
            </table:table-cell>
            <table:table-cell table:style-name="Tabela3.A1" office:value-type="string">
              <text:p text:style-name="P336"/>
            </table:table-cell>
            <table:table-cell table:style-name="Tabela3.A1" office:value-type="string">
              <text:p text:style-name="P336"/>
            </table:table-cell>
            <table:table-cell table:style-name="Tabela3.A1" office:value-type="string">
              <text:p text:style-name="P336"/>
            </table:table-cell>
          </table:table-row>
          <table:table-row table:style-name="Tabela3.3">
            <table:table-cell table:style-name="Tabela3.A1" office:value-type="string">
              <text:p text:style-name="P345"><text:span text:style-name="T17">Województwo</text:span></text:p>
            </table:table-cell>
            <table:table-cell table:style-name="Tabela3.A1" office:value-type="string">
              <text:p text:style-name="P336"/>
            </table:table-cell>
            <table:table-cell table:style-name="Tabela3.A1" office:value-type="string">
              <text:p text:style-name="P336"/>
            </table:table-cell>
            <table:table-cell table:style-name="Tabela3.A1" office:value-type="string">
              <text:p text:style-name="P336"/>
            </table:table-cell>
          </table:table-row>
          <table:table-row table:style-name="Tabela3.2">
            <table:table-cell table:style-name="Tabela3.A1" office:value-type="string">
              <text:p text:style-name="P344"><text:span text:style-name="T17">Ulica</text:span></text:p>
            </table:table-cell>
            <table:table-cell table:style-name="Tabela3.A1" office:value-type="string">
              <text:p text:style-name="P336"/>
            </table:table-cell>
            <table:table-cell table:style-name="Tabela3.A1" office:value-type="string">
              <text:p text:style-name="P336"/>
            </table:table-cell>
            <table:table-cell table:style-name="Tabela3.A1" office:value-type="string">
              <text:p text:style-name="P336"/>
            </table:table-cell>
          </table:table-row>
          <table:table-row table:style-name="Tabela3.6">
            <table:table-cell table:style-name="Tabela3.A1" office:value-type="string">
              <text:p text:style-name="P345"><text:span text:style-name="T1">Nr</text:span><text:span text:style-name="T27"> </text:span><text:span text:style-name="T1">domu/</text:span><text:span text:style-name="T36"> </text:span><text:span text:style-name="T1">nr</text:span><text:span text:style-name="T17"> lokalu</text:span></text:p>
            </table:table-cell>
            <table:table-cell table:style-name="Tabela3.A1" office:value-type="string">
              <text:p text:style-name="P336"/>
            </table:table-cell>
            <table:table-cell table:style-name="Tabela3.A1" office:value-type="string">
              <text:p text:style-name="P336"/>
            </table:table-cell>
            <table:table-cell table:style-name="Tabela3.A1" office:value-type="string">
              <text:p text:style-name="P336"/>
            </table:table-cell>
          </table:table-row>
          <table:table-row table:style-name="Tabela3.1">
            <table:table-cell table:style-name="Tabela3.A1" office:value-type="string">
              <text:p text:style-name="P374"><text:span text:style-name="T1">Telefon</text:span><text:span text:style-name="T8"> </text:span><text:span text:style-name="T1">lub</text:span><text:span text:style-name="T8"> </text:span><text:span text:style-name="T1">adres</text:span><text:span text:style-name="T8"> </text:span><text:span text:style-name="T1">e- </text:span><text:span text:style-name="T15">mail</text:span></text:p>
            </table:table-cell>
            <table:table-cell table:style-name="Tabela3.A1" office:value-type="string">
              <text:p text:style-name="P334"/>
            </table:table-cell>
            <table:table-cell table:style-name="Tabela3.A1" office:value-type="string">
              <text:p text:style-name="P334"/>
            </table:table-cell>
            <table:table-cell table:style-name="Tabela3.A1" office:value-type="string">
              <text:p text:style-name="P334"/>
            </table:table-cell>
          </table:table-row>
          <table:table-row table:style-name="Tabela3.2">
            <table:table-cell table:style-name="Tabela3.A1" table:number-columns-spanned="4" office:value-type="string">
              <text:p text:style-name="P344"><text:span text:style-name="T35">Adres</text:span><text:span text:style-name="T21"> </text:span><text:span text:style-name="T35">miejsca</text:span><text:span text:style-name="T28"> </text:span><text:span text:style-name="T35">pobytu</text:span><text:span text:style-name="T21"> </text:span><text:span text:style-name="T35">(jeżeli</text:span><text:span text:style-name="T21"> </text:span><text:span text:style-name="T35">jest</text:span><text:span text:style-name="T31"> </text:span><text:span text:style-name="T35">inny</text:span><text:span text:style-name="T28"> </text:span><text:span text:style-name="T35">niż</text:span><text:span text:style-name="T16"> </text:span><text:span text:style-name="T35">adres</text:span><text:span text:style-name="T28"> </text:span><text:span text:style-name="T35">miejsca</text:span><text:span text:style-name="T16"> </text:span><text:span text:style-name="T18">zamieszkania)</text:span></text:p>
            </table:table-cell>
            <table:covered-table-cell/>
            <table:covered-table-cell/>
            <table:covered-table-cell/>
          </table:table-row>
          <table:table-row table:style-name="Tabela3.3">
            <table:table-cell table:style-name="Tabela3.A1" office:value-type="string">
              <text:p text:style-name="P345"><text:span text:style-name="T1">Kod</text:span><text:span text:style-name="T17"> pocztowy</text:span></text:p>
            </table:table-cell>
            <table:table-cell table:style-name="Tabela3.A1" office:value-type="string">
              <text:p text:style-name="P336"/>
            </table:table-cell>
            <table:table-cell table:style-name="Tabela3.A1" office:value-type="string">
              <text:p text:style-name="P336"/>
            </table:table-cell>
            <table:table-cell table:style-name="Tabela3.A1" office:value-type="string">
              <text:p text:style-name="P336"/>
            </table:table-cell>
          </table:table-row>
          <table:table-row table:style-name="Tabela3.2">
            <table:table-cell table:style-name="Tabela3.A1" office:value-type="string">
              <text:p text:style-name="P344"><text:span text:style-name="T17">Miejscowość</text:span></text:p>
            </table:table-cell>
            <table:table-cell table:style-name="Tabela3.A1" office:value-type="string">
              <text:p text:style-name="P336"/>
            </table:table-cell>
            <table:table-cell table:style-name="Tabela3.A1" office:value-type="string">
              <text:p text:style-name="P336"/>
            </table:table-cell>
            <table:table-cell table:style-name="Tabela3.A1" office:value-type="string">
              <text:p text:style-name="P336"/>
            </table:table-cell>
          </table:table-row>
          <table:table-row table:style-name="Tabela3.6">
            <table:table-cell table:style-name="Tabela3.A1" office:value-type="string">
              <text:p text:style-name="P347"><text:span text:style-name="T17">Gmina</text:span></text:p>
            </table:table-cell>
            <table:table-cell table:style-name="Tabela3.A1" office:value-type="string">
              <text:p text:style-name="P336"/>
            </table:table-cell>
            <table:table-cell table:style-name="Tabela3.A1" office:value-type="string">
              <text:p text:style-name="P336"/>
            </table:table-cell>
            <table:table-cell table:style-name="Tabela3.A1" office:value-type="string">
              <text:p text:style-name="P336"/>
            </table:table-cell>
          </table:table-row>
          <table:table-row table:style-name="Tabela3.6">
            <table:table-cell table:style-name="Tabela3.A1" office:value-type="string">
              <text:p text:style-name="P345"><text:span text:style-name="T17">Województwo</text:span></text:p>
            </table:table-cell>
            <table:table-cell table:style-name="Tabela3.A1" office:value-type="string">
              <text:p text:style-name="P336"/>
            </table:table-cell>
            <table:table-cell table:style-name="Tabela3.A1" office:value-type="string">
              <text:p text:style-name="P336"/>
            </table:table-cell>
            <table:table-cell table:style-name="Tabela3.A1" office:value-type="string">
              <text:p text:style-name="P336"/>
            </table:table-cell>
          </table:table-row>
          <table:table-row table:style-name="Tabela3.2">
            <table:table-cell table:style-name="Tabela3.A1" office:value-type="string">
              <text:p text:style-name="P344"><text:span text:style-name="T17">Ulica</text:span></text:p>
            </table:table-cell>
            <table:table-cell table:style-name="Tabela3.A1" office:value-type="string">
              <text:p text:style-name="P336"/>
            </table:table-cell>
            <table:table-cell table:style-name="Tabela3.A1" office:value-type="string">
              <text:p text:style-name="P336"/>
            </table:table-cell>
            <table:table-cell table:style-name="Tabela3.A1" office:value-type="string">
              <text:p text:style-name="P336"/>
            </table:table-cell>
          </table:table-row>
          <table:table-row table:style-name="Tabela3.6">
            <table:table-cell table:style-name="Tabela3.A1" office:value-type="string">
              <text:p text:style-name="P345"><text:span text:style-name="T1">Nr</text:span><text:span text:style-name="T27"> </text:span><text:span text:style-name="T1">domu/</text:span><text:span text:style-name="T36"> </text:span><text:span text:style-name="T1">nr</text:span><text:span text:style-name="T17"> lokalu</text:span></text:p>
            </table:table-cell>
            <table:table-cell table:style-name="Tabela3.A1" office:value-type="string">
              <text:p text:style-name="P336"/>
            </table:table-cell>
            <table:table-cell table:style-name="Tabela3.A1" office:value-type="string">
              <text:p text:style-name="P336"/>
            </table:table-cell>
            <table:table-cell table:style-name="Tabela3.A1" office:value-type="string">
              <text:p text:style-name="P336"/>
            </table:table-cell>
          </table:table-row>
          <table:table-row table:style-name="Tabela3.1">
            <table:table-cell table:style-name="Tabela3.A1" table:number-columns-spanned="4" office:value-type="string">
              <text:p text:style-name="P343"><text:span text:style-name="T1">Stosunek</text:span><text:span text:style-name="T15"> </text:span><text:span text:style-name="T1">pokrewieństwa,</text:span><text:span text:style-name="T15"> </text:span><text:span text:style-name="T1">powinowactwa</text:span><text:span text:style-name="T15"> </text:span><text:span text:style-name="T1">lub</text:span><text:span text:style-name="T15"> </text:span><text:span text:style-name="T1">rodzaj</text:span><text:span text:style-name="T25"> </text:span><text:span text:style-name="T1">relacji</text:span><text:span text:style-name="T25"> </text:span><text:span text:style-name="T1">z</text:span><text:span text:style-name="T15"> </text:span><text:span text:style-name="T1">osobą</text:span><text:span text:style-name="T30"> </text:span><text:span text:style-name="T1">stosującą</text:span><text:span text:style-name="T30"> </text:span><text:span text:style-name="T1">przemoc</text:span><text:span text:style-name="T15"> </text:span><text:span text:style-name="T1">domową</text:span><text:span text:style-name="T15"> </text:span><text:span text:style-name="T1">(np. żona, partner, były partner, córka, pasierb, matka, teść)</text:span></text:p>
            </table:table-cell>
            <table:covered-table-cell/>
            <table:covered-table-cell/>
            <table:covered-table-cell/>
          </table:table-row>
        </table:table>
        <text:p text:style-name="P35"><text:span text:style-name="T1">Uwaga! W przypadku większej</text:span><text:span text:style-name="T37"> </text:span><text:span text:style-name="T1">niż 3 liczby osób doznających przemocy dołącz kolejną kartę</text:span><text:span text:style-name="T38"> </text:span><text:span text:style-name="T1">zawierająca</text:span><text:span text:style-name="T5"> </text:span><text:span text:style-name="T1">Tabelę I</text:span></text:p>
      </text:section>
      <text:list xml:id="list30571506" text:continue-numbering="true" text:style-name="WWNum4">
        <text:list-item>
          <text:p text:style-name="P302"><text:span text:style-name="T49">LICZBA</text:span><text:span text:style-name="T71"> </text:span><text:span text:style-name="T49">MAŁOLETNICH</text:span><text:span text:style-name="T83"> </text:span><text:span text:style-name="T49">W</text:span><text:span text:style-name="T90"> </text:span><text:span text:style-name="T49">ŚRODOWISKU</text:span><text:span text:style-name="T74"> </text:span><text:span text:style-name="T49">DOMOWYM,</text:span><text:span text:style-name="T74"> </text:span><text:span text:style-name="T49">W</text:span><text:span text:style-name="T83"> </text:span><text:span text:style-name="T49">KTÓRYM</text:span><text:span text:style-name="T79"> </text:span><text:span text:style-name="T74">PODEJRZEWA</text:span></text:p>
        </text:list-item>
      </text:list>
      <text:p text:style-name="P107">SIĘ<text:span text:style-name="T185"> </text:span>STOSOWANIE<text:span text:style-name="T185"> </text:span>PRZEMOCY<text:span text:style-name="T185"> </text:span><text:span text:style-name="T187">DOMOWEJ………………………………………………..</text:span></text:p>
      <text:list xml:id="list30559374" text:continue-numbering="true" text:style-name="WWNum4">
        <text:list-item>
          <text:p text:style-name="P303"><text:span text:style-name="T49">DANE</text:span><text:span text:style-name="T83"> </text:span><text:span text:style-name="T49">OSOBY/OSÓB</text:span><text:span text:style-name="T79"> </text:span><text:span text:style-name="T49">STOSUJĄCYCH</text:span><text:span text:style-name="T83"> </text:span><text:span text:style-name="T49">PRZEMOC</text:span><text:span text:style-name="T74"> DOMOWĄ</text:span></text:p>
        </text:list-item>
      </text:list>
      <text:p text:style-name="P108"/>
      <table:table table:name="Tabela4" table:style-name="Tabela4">
        <table:table-column table:style-name="Tabela4.A"/>
        <table:table-column table:style-name="Tabela4.B"/>
        <table:table-column table:style-name="Tabela4.C"/>
        <table:table-row table:style-name="Tabela4.1">
          <table:table-cell table:style-name="Tabela4.A1" office:value-type="string">
            <text:p text:style-name="P375"><text:span text:style-name="T15">Dane</text:span></text:p>
          </table:table-cell>
          <table:table-cell table:style-name="Tabela4.A1" office:value-type="string">
            <text:p text:style-name="P377"><text:span text:style-name="T1">Osoba</text:span><text:span text:style-name="T27"> </text:span><text:span text:style-name="T1">1</text:span><text:span text:style-name="T27"> </text:span><text:span text:style-name="T1">stosująca</text:span><text:span text:style-name="T27"> </text:span><text:span text:style-name="T1">przemoc</text:span><text:span text:style-name="T30"> </text:span><text:span text:style-name="T17">domową</text:span></text:p>
          </table:table-cell>
          <table:table-cell table:style-name="Tabela4.A1" office:value-type="string">
            <text:p text:style-name="P378"><text:span text:style-name="T1">Osoba</text:span><text:span text:style-name="T27"> </text:span><text:span text:style-name="T1">2</text:span><text:span text:style-name="T27"> </text:span><text:span text:style-name="T1">stosująca</text:span><text:span text:style-name="T27"> </text:span><text:span text:style-name="T1">przemoc</text:span><text:span text:style-name="T30"> </text:span><text:span text:style-name="T17">domową</text:span></text:p>
          </table:table-cell>
        </table:table-row>
        <table:table-row table:style-name="Tabela4.1">
          <table:table-cell table:style-name="Tabela4.A1" office:value-type="string">
            <text:p text:style-name="P352"><text:span text:style-name="T1">Imię</text:span><text:span text:style-name="T27"> </text:span><text:span text:style-name="T1">i </text:span><text:span text:style-name="T17">nazwisko</text:span></text:p>
          </table:table-cell>
          <table:table-cell table:style-name="Tabela4.A1" office:value-type="string">
            <text:p text:style-name="P337"/>
          </table:table-cell>
          <table:table-cell table:style-name="Tabela4.A1" office:value-type="string">
            <text:p text:style-name="P337"/>
          </table:table-cell>
        </table:table-row>
        <table:table-row table:style-name="Tabela4.3">
          <table:table-cell table:style-name="Tabela4.A1" office:value-type="string">
            <text:p text:style-name="P354"><text:span text:style-name="T1">Imiona</text:span><text:span text:style-name="T30"> </text:span><text:span text:style-name="T17">rodziców</text:span></text:p>
          </table:table-cell>
          <table:table-cell table:style-name="Tabela4.A1" office:value-type="string">
            <text:p text:style-name="P337"/>
          </table:table-cell>
          <table:table-cell table:style-name="Tabela4.A1" office:value-type="string">
            <text:p text:style-name="P337"/>
          </table:table-cell>
        </table:table-row>
        <table:table-row table:style-name="Tabela4.1">
          <table:table-cell table:style-name="Tabela4.A1" office:value-type="string">
            <text:p text:style-name="P352"><text:span text:style-name="T15">Wiek</text:span></text:p>
          </table:table-cell>
          <table:table-cell table:style-name="Tabela4.A1" office:value-type="string">
            <text:p text:style-name="P337"/>
          </table:table-cell>
          <table:table-cell table:style-name="Tabela4.A1" office:value-type="string">
            <text:p text:style-name="P337"/>
          </table:table-cell>
        </table:table-row>
        <table:table-row table:style-name="Tabela4.1">
          <table:table-cell table:style-name="Tabela4.A1" office:value-type="string">
            <text:p text:style-name="P352"><text:span text:style-name="T17">PESEL</text:span><text:span text:style-name="T213">2)</text:span></text:p>
          </table:table-cell>
          <table:table-cell table:style-name="Tabela4.A1" office:value-type="string">
            <text:p text:style-name="P337"/>
          </table:table-cell>
          <table:table-cell table:style-name="Tabela4.A1" office:value-type="string">
            <text:p text:style-name="P337"/>
          </table:table-cell>
        </table:table-row>
        <table:table-row table:style-name="Tabela4.6">
          <table:table-cell table:style-name="Tabela4.A1" table:number-columns-spanned="3" office:value-type="string">
            <text:p text:style-name="P353"><text:span text:style-name="T2">Adres</text:span><text:span text:style-name="T24"> </text:span><text:span text:style-name="T2">miejsca</text:span><text:span text:style-name="T40"> </text:span><text:span text:style-name="T19">zamieszkania:</text:span></text:p>
          </table:table-cell>
          <table:covered-table-cell/>
          <table:covered-table-cell/>
        </table:table-row>
        <table:table-row table:style-name="Tabela4.7">
          <table:table-cell table:style-name="Tabela4.A1" office:value-type="string">
            <text:p text:style-name="P352"><text:span text:style-name="T1">Kod</text:span><text:span text:style-name="T17"> pocztowy</text:span></text:p>
          </table:table-cell>
          <table:table-cell table:style-name="Tabela4.A1" office:value-type="string">
            <text:p text:style-name="P337"/>
          </table:table-cell>
          <table:table-cell table:style-name="Tabela4.A1" office:value-type="string">
            <text:p text:style-name="P337"/>
          </table:table-cell>
        </table:table-row>
        <table:table-row table:style-name="Tabela4.1">
          <table:table-cell table:style-name="Tabela4.A1" office:value-type="string">
            <text:p text:style-name="P352"><text:span text:style-name="T17">Miejscowość</text:span></text:p>
          </table:table-cell>
          <table:table-cell table:style-name="Tabela4.A1" office:value-type="string">
            <text:p text:style-name="P337"/>
          </table:table-cell>
          <table:table-cell table:style-name="Tabela4.A1" office:value-type="string">
            <text:p text:style-name="P337"/>
          </table:table-cell>
        </table:table-row>
        <table:table-row table:style-name="Tabela4.9">
          <table:table-cell table:style-name="Tabela4.A1" office:value-type="string">
            <text:p text:style-name="P352"><text:span text:style-name="T17">Gmina</text:span></text:p>
          </table:table-cell>
          <table:table-cell table:style-name="Tabela4.A1" office:value-type="string">
            <text:p text:style-name="P337"/>
          </table:table-cell>
          <table:table-cell table:style-name="Tabela4.A1" office:value-type="string">
            <text:p text:style-name="P337"/>
          </table:table-cell>
        </table:table-row>
        <table:table-row table:style-name="Tabela4.1">
          <table:table-cell table:style-name="Tabela4.A1" office:value-type="string">
            <text:p text:style-name="P352"><text:span text:style-name="T17">Województwo</text:span></text:p>
          </table:table-cell>
          <table:table-cell table:style-name="Tabela4.A1" office:value-type="string">
            <text:p text:style-name="P337"/>
          </table:table-cell>
          <table:table-cell table:style-name="Tabela4.A1" office:value-type="string">
            <text:p text:style-name="P337"/>
          </table:table-cell>
        </table:table-row>
        <table:table-row table:style-name="Tabela4.1">
          <table:table-cell table:style-name="Tabela4.A1" office:value-type="string">
            <text:p text:style-name="P352"><text:span text:style-name="T17">Ulica</text:span></text:p>
          </table:table-cell>
          <table:table-cell table:style-name="Tabela4.A1" office:value-type="string">
            <text:p text:style-name="P337"/>
          </table:table-cell>
          <table:table-cell table:style-name="Tabela4.A1" office:value-type="string">
            <text:p text:style-name="P337"/>
          </table:table-cell>
        </table:table-row>
        <table:table-row table:style-name="Tabela4.3">
          <table:table-cell table:style-name="Tabela4.A1" office:value-type="string">
            <text:p text:style-name="P352"><text:span text:style-name="T1">Nr</text:span><text:span text:style-name="T15"> </text:span><text:span text:style-name="T1">domu/nr</text:span><text:span text:style-name="T25"> </text:span><text:span text:style-name="T17">lokalu</text:span></text:p>
          </table:table-cell>
          <table:table-cell table:style-name="Tabela4.A1" office:value-type="string">
            <text:p text:style-name="P337"/>
          </table:table-cell>
          <table:table-cell table:style-name="Tabela4.A1" office:value-type="string">
            <text:p text:style-name="P337"/>
          </table:table-cell>
        </table:table-row>
        <table:table-row table:style-name="Tabela4.13">
          <table:table-cell table:style-name="Tabela4.A1" office:value-type="string">
            <text:p text:style-name="P352"><text:span text:style-name="T1">Telefon</text:span><text:span text:style-name="T41"> </text:span><text:span text:style-name="T1">lub</text:span><text:span text:style-name="T41"> </text:span><text:span text:style-name="T1">adres</text:span><text:span text:style-name="T20"> </text:span><text:span text:style-name="T1">e-</text:span><text:span text:style-name="T15">mail</text:span></text:p>
          </table:table-cell>
          <table:table-cell table:style-name="Tabela4.A1" office:value-type="string">
            <text:p text:style-name="P337"/>
          </table:table-cell>
          <table:table-cell table:style-name="Tabela4.A1" office:value-type="string">
            <text:p text:style-name="P337"/>
          </table:table-cell>
        </table:table-row>
        <table:table-row table:style-name="Tabela4.6">
          <table:table-cell table:style-name="Tabela4.A1" table:number-columns-spanned="3" office:value-type="string">
            <text:p text:style-name="P353"><text:span text:style-name="T2">Adres</text:span><text:span text:style-name="T14"> </text:span><text:span text:style-name="T2">miejsca</text:span><text:span text:style-name="T32"> </text:span><text:span text:style-name="T2">pobytu</text:span><text:span text:style-name="T14"> </text:span><text:span text:style-name="T2">(jeżeli</text:span><text:span text:style-name="T29"> </text:span><text:span text:style-name="T2">jest</text:span><text:span text:style-name="T22"> </text:span><text:span text:style-name="T2">inny</text:span><text:span text:style-name="T32"> </text:span><text:span text:style-name="T2">niż</text:span><text:span text:style-name="T29"> </text:span><text:span text:style-name="T2">adres</text:span><text:span text:style-name="T14"> </text:span><text:span text:style-name="T2">miejsca</text:span><text:span text:style-name="T14"> </text:span><text:span text:style-name="T19">zamieszkania):</text:span></text:p>
          </table:table-cell>
          <table:covered-table-cell/>
          <table:covered-table-cell/>
        </table:table-row>
        <table:table-row table:style-name="Tabela4.7">
          <table:table-cell table:style-name="Tabela4.A1" office:value-type="string">
            <text:p text:style-name="P352"><text:span text:style-name="T1">Kod</text:span><text:span text:style-name="T17"> pocztowy</text:span></text:p>
          </table:table-cell>
          <table:table-cell table:style-name="Tabela4.A1" office:value-type="string">
            <text:p text:style-name="P337"/>
          </table:table-cell>
          <table:table-cell table:style-name="Tabela4.A1" office:value-type="string">
            <text:p text:style-name="P337"/>
          </table:table-cell>
        </table:table-row>
        <table:table-row table:style-name="Tabela4.1">
          <table:table-cell table:style-name="Tabela4.A1" office:value-type="string">
            <text:p text:style-name="P352"><text:span text:style-name="T17">Miejscowość</text:span></text:p>
          </table:table-cell>
          <table:table-cell table:style-name="Tabela4.A1" office:value-type="string">
            <text:p text:style-name="P337"/>
          </table:table-cell>
          <table:table-cell table:style-name="Tabela4.A1" office:value-type="string">
            <text:p text:style-name="P337"/>
          </table:table-cell>
        </table:table-row>
        <table:table-row table:style-name="Tabela4.3">
          <table:table-cell table:style-name="Tabela4.A1" office:value-type="string">
            <text:p text:style-name="P354"><text:span text:style-name="T17">Gmina</text:span></text:p>
          </table:table-cell>
          <table:table-cell table:style-name="Tabela4.A1" office:value-type="string">
            <text:p text:style-name="P337"/>
          </table:table-cell>
          <table:table-cell table:style-name="Tabela4.A1" office:value-type="string">
            <text:p text:style-name="P337"/>
          </table:table-cell>
        </table:table-row>
        <table:table-row table:style-name="Tabela4.1">
          <table:table-cell table:style-name="Tabela4.A1" office:value-type="string">
            <text:p text:style-name="P352"><text:span text:style-name="T17">Województwo</text:span></text:p>
          </table:table-cell>
          <table:table-cell table:style-name="Tabela4.A1" office:value-type="string">
            <text:p text:style-name="P337"/>
          </table:table-cell>
          <table:table-cell table:style-name="Tabela4.A1" office:value-type="string">
            <text:p text:style-name="P337"/>
          </table:table-cell>
        </table:table-row>
        <table:table-row table:style-name="Tabela4.1">
          <table:table-cell table:style-name="Tabela4.A1" office:value-type="string">
            <text:p text:style-name="P352"><text:span text:style-name="T17">Ulica</text:span></text:p>
          </table:table-cell>
          <table:table-cell table:style-name="Tabela4.A1" office:value-type="string">
            <text:p text:style-name="P337"/>
          </table:table-cell>
          <table:table-cell table:style-name="Tabela4.A1" office:value-type="string">
            <text:p text:style-name="P337"/>
          </table:table-cell>
        </table:table-row>
        <table:table-row table:style-name="Tabela4.7">
          <table:table-cell table:style-name="Tabela4.A1" office:value-type="string">
            <text:p text:style-name="P352"><text:span text:style-name="T1">Nr</text:span><text:span text:style-name="T15"> </text:span><text:span text:style-name="T1">domu/nr</text:span><text:span text:style-name="T25"> </text:span><text:span text:style-name="T17">lokalu</text:span></text:p>
          </table:table-cell>
          <table:table-cell table:style-name="Tabela4.A1" office:value-type="string">
            <text:p text:style-name="P337"/>
          </table:table-cell>
          <table:table-cell table:style-name="Tabela4.A1" office:value-type="string">
            <text:p text:style-name="P337"/>
          </table:table-cell>
        </table:table-row>
        <table:table-row table:style-name="Tabela4.21">
          <table:table-cell table:style-name="Tabela4.A1" office:value-type="string">
            <text:p text:style-name="P352"><text:span text:style-name="T1">Sytuacja</text:span><text:span text:style-name="T42"> </text:span><text:span text:style-name="T1">zawodowa,</text:span><text:span text:style-name="T42"> </text:span><text:span text:style-name="T1">w tym</text:span><text:span text:style-name="T12"> </text:span><text:span text:style-name="T1">nazwa</text:span><text:span text:style-name="T20"> </text:span><text:span text:style-name="T1">i</text:span><text:span text:style-name="T12"> </text:span><text:span text:style-name="T1">adres</text:span><text:span text:style-name="T12"> </text:span><text:span text:style-name="T17">miejsca</text:span></text:p>
            <text:p text:style-name="P357"><text:span text:style-name="T17">pracy</text:span></text:p>
          </table:table-cell>
          <table:table-cell table:style-name="Tabela4.A1" office:value-type="string">
            <text:p text:style-name="P337"/>
          </table:table-cell>
          <table:table-cell table:style-name="Tabela4.A1" office:value-type="string">
            <text:p text:style-name="P337"/>
          </table:table-cell>
        </table:table-row>
        <table:table-row table:style-name="Tabela4.22">
          <table:table-cell table:style-name="Tabela4.A1" table:number-columns-spanned="3" office:value-type="string">
            <text:p text:style-name="P379"><text:span text:style-name="T2">Stosunek</text:span><text:span text:style-name="T22"> </text:span><text:span text:style-name="T2">pokrewieństwa,</text:span><text:span text:style-name="T22"> </text:span><text:span text:style-name="T2">powinowactwa</text:span><text:span text:style-name="T22"> </text:span><text:span text:style-name="T2">lub</text:span><text:span text:style-name="T22"> </text:span><text:span text:style-name="T2">rodzaj</text:span><text:span text:style-name="T32"> </text:span><text:span text:style-name="T2">relacji</text:span><text:span text:style-name="T32"> </text:span><text:span text:style-name="T2">z</text:span><text:span text:style-name="T22"> </text:span><text:span text:style-name="T2">osobą</text:span><text:span text:style-name="T22"> </text:span><text:span text:style-name="T2">doznającą</text:span><text:span text:style-name="T22"> </text:span><text:span text:style-name="T2">przemocy</text:span><text:span text:style-name="T22"> </text:span><text:span text:style-name="T2">domowej: (np. żona, była żona, partner, były partner, córka, pasierb, matka, teść)</text:span><text:span text:style-name="T214">1)</text:span></text:p>
          </table:table-cell>
          <table:covered-table-cell/>
          <table:covered-table-cell/>
        </table:table-row>
        <table:table-row table:style-name="Tabela4.23">
          <table:table-cell table:style-name="Tabela4.A23" office:value-type="string">
            <text:p text:style-name="P337"/>
          </table:table-cell>
          <table:table-cell table:style-name="Tabela4.A1" office:value-type="string">
            <text:p text:style-name="P337"/>
          </table:table-cell>
          <table:table-cell table:style-name="Tabela4.A1" office:value-type="string">
            <text:p text:style-name="P337"/>
          </table:table-cell>
        </table:table-row>
      </table:table>
      <text:p text:style-name="P109"/>
      <text:list xml:id="list30554831" text:continue-numbering="true" text:style-name="WWNum4">
        <text:list-item>
          <text:p text:style-name="P305"><text:span text:style-name="T49">CZY</text:span><text:span text:style-name="T90"> </text:span><text:span text:style-name="T49">OSOBA</text:span><text:span text:style-name="T90"> </text:span><text:span text:style-name="T49">STOSUJĄCA</text:span><text:span text:style-name="T83"> </text:span><text:span text:style-name="T49">PRZEMOC</text:span><text:span text:style-name="T83"> </text:span><text:span text:style-name="T49">DOMOWĄ</text:span><text:span text:style-name="T90"> </text:span><text:span text:style-name="T49">ZACHOWYWAŁA</text:span><text:span text:style-name="T74"> </text:span><text:span text:style-name="T90">SIĘ</text:span></text:p>
        </text:list-item>
      </text:list>
      <text:p text:style-name="P110">W<text:span text:style-name="T199"> </text:span>NASTĘPUJĄCY<text:span text:style-name="T197"> </text:span>SPOSÓB (zaznacz<text:span text:style-name="T189"> </text:span>w<text:span text:style-name="T187"> </text:span>odpowiednim<text:span text:style-name="T187"> </text:span>miejscu<text:span text:style-name="T187"> </text:span>znak<text:span text:style-name="T187"> </text:span><text:span text:style-name="T185">X):</text:span></text:p>
      <text:p text:style-name="P111"/>
      <table:table table:name="Tabela5" table:style-name="Tabela5">
        <table:table-column table:style-name="Tabela5.A"/>
        <table:table-column table:style-name="Tabela5.B"/>
        <table:table-column table:style-name="Tabela5.C"/>
        <table:table-column table:style-name="Tabela5.D"/>
        <table:table-column table:style-name="Tabela5.E" table:number-columns-repeated="2"/>
        <table:table-row table:style-name="Tabela5.1">
          <table:table-cell table:style-name="Tabela5.A1" table:number-rows-spanned="2" office:value-type="string">
            <text:p text:style-name="P337"/>
            <text:p text:style-name="P380"/>
            <text:p text:style-name="P358"><text:span text:style-name="T155">Osoby/formy</text:span><text:span text:style-name="T156"> </text:span><text:span text:style-name="T155">przemocy</text:span><text:span text:style-name="T158"> </text:span><text:span text:style-name="T160">domowej</text:span></text:p>
          </table:table-cell>
          <table:table-cell table:style-name="Tabela5.A1" table:number-columns-spanned="3" office:value-type="string">
            <text:p text:style-name="P381"><text:span text:style-name="T155">Osoba</text:span><text:span text:style-name="T163"> </text:span><text:span text:style-name="T155">1</text:span><text:span text:style-name="T165"> </text:span><text:span text:style-name="T155">stosująca</text:span><text:span text:style-name="T163"> </text:span><text:span text:style-name="T160">przemoc</text:span></text:p>
          </table:table-cell>
          <table:covered-table-cell/>
          <table:covered-table-cell/>
          <table:table-cell table:style-name="Tabela5.A1" table:number-columns-spanned="2" office:value-type="string">
            <text:p text:style-name="P382"><text:span text:style-name="T155">Osoba</text:span><text:span text:style-name="T163"> </text:span><text:span text:style-name="T155">2</text:span><text:span text:style-name="T165"> </text:span><text:span text:style-name="T155">stosująca</text:span><text:span text:style-name="T163"> </text:span><text:span text:style-name="T160">przemoc</text:span></text:p>
          </table:table-cell>
          <table:covered-table-cell/>
        </table:table-row>
        <table:table-row table:style-name="Tabela5.2">
          <table:covered-table-cell/>
          <table:table-cell table:style-name="Tabela5.A1" office:value-type="string">
            <text:p text:style-name="P383"><text:span text:style-name="T160">wobec </text:span><text:span text:style-name="T155">Osoby 1 </text:span><text:span text:style-name="T160">doznającej przemocy</text:span></text:p>
          </table:table-cell>
          <table:table-cell table:style-name="Tabela5.A1" office:value-type="string">
            <text:p text:style-name="P384"><text:span text:style-name="T160">wobec </text:span><text:span text:style-name="T155">Osoby 2 </text:span><text:span text:style-name="T160">doznającej przemocy</text:span></text:p>
          </table:table-cell>
          <table:table-cell table:style-name="Tabela5.A1" office:value-type="string">
            <text:p text:style-name="P385"><text:span text:style-name="T160">wobec </text:span><text:span text:style-name="T155">Osoby 3 </text:span><text:span text:style-name="T160">doznającej przemocy</text:span></text:p>
          </table:table-cell>
          <table:table-cell table:style-name="Tabela5.A1" office:value-type="string">
            <text:p text:style-name="P386"><text:span text:style-name="T160">wobec </text:span><text:span text:style-name="T155">Osoby 1 </text:span><text:span text:style-name="T160">doznającej przemocy</text:span></text:p>
          </table:table-cell>
          <table:table-cell table:style-name="Tabela5.A1" office:value-type="string">
            <text:p text:style-name="P387"><text:span text:style-name="T160">wobec </text:span><text:span text:style-name="T155">Osoby 2 </text:span><text:span text:style-name="T160">doznającej przemocy</text:span></text:p>
          </table:table-cell>
          <table:table-cell table:style-name="Tabela5.A1" table:number-columns-spanned="0" office:value-type="string">
            <text:p text:style-name="P388"><text:span text:style-name="T167">wobec </text:span><text:span text:style-name="T155">Osoby 3 </text:span><text:span text:style-name="T160">doznającej przemocy</text:span></text:p>
          </table:table-cell>
        </table:table-row>
        <table:table-row table:style-name="Tabela5.3">
          <table:table-cell table:style-name="Tabela5.A1" office:value-type="string">
            <text:p text:style-name="P365"><text:span text:style-name="T169">Przemoc</text:span><text:span text:style-name="T171"> </text:span><text:span text:style-name="T161">fizyczna</text:span><text:span text:style-name="T215">3)</text:span></text:p>
            <text:p text:style-name="P355"><text:span text:style-name="T173">bicie,</text:span><text:span text:style-name="T166"> </text:span><text:span text:style-name="T173">szarpanie,</text:span><text:span text:style-name="T166"> </text:span><text:span text:style-name="T173">kopanie,</text:span><text:span text:style-name="T166"> </text:span><text:span text:style-name="T173">duszenie, popychanie, obezwładnianie i inne</text:span></text:p>
            <text:p text:style-name="P359"><text:span text:style-name="T173">(wymień</text:span><text:span text:style-name="T172"> </text:span><text:span text:style-name="T162">jakie)</text:span></text:p>
          </table:table-cell>
          <table:table-cell table:style-name="Tabela5.A1" office:value-type="string">
            <text:p text:style-name="P337"/>
          </table:table-cell>
          <table:table-cell table:style-name="Tabela5.A1" office:value-type="string">
            <text:p text:style-name="P337"/>
          </table:table-cell>
          <table:table-cell table:style-name="Tabela5.A1" office:value-type="string">
            <text:p text:style-name="P337"/>
          </table:table-cell>
          <table:table-cell table:style-name="Tabela5.A1" office:value-type="string">
            <text:p text:style-name="P337"/>
          </table:table-cell>
          <table:table-cell table:style-name="Tabela5.A1" office:value-type="string">
            <text:p text:style-name="P337"/>
          </table:table-cell>
          <table:table-cell table:style-name="Tabela5.A1" table:number-columns-spanned="0" office:value-type="string">
            <text:p text:style-name="P337"/>
          </table:table-cell>
        </table:table-row>
        <table:table-row table:style-name="Tabela5.4">
          <table:table-cell table:style-name="Tabela5.A1" office:value-type="string">
            <text:p text:style-name="P389"><text:span text:style-name="T169">Przemoc psychiczna</text:span><text:span text:style-name="T217">3)</text:span><text:span text:style-name="T221"> </text:span><text:span text:style-name="T222">izolowanie, wyzywanie, ośmieszanie, grożenie, krytykowanie,</text:span><text:span text:style-name="T223"> </text:span><text:span text:style-name="T222">poniżanie</text:span><text:span text:style-name="T224"> </text:span><text:span text:style-name="T222">i</text:span><text:span text:style-name="T223"> </text:span><text:span text:style-name="T222">inne</text:span></text:p>
            <text:p text:style-name="P360"><text:span text:style-name="T173">(wymień</text:span><text:span text:style-name="T172"> </text:span><text:span text:style-name="T162">jakie)</text:span></text:p>
          </table:table-cell>
          <table:table-cell table:style-name="Tabela5.A1" office:value-type="string">
            <text:p text:style-name="P337"/>
          </table:table-cell>
          <table:table-cell table:style-name="Tabela5.A1" office:value-type="string">
            <text:p text:style-name="P337"/>
          </table:table-cell>
          <table:table-cell table:style-name="Tabela5.A1" office:value-type="string">
            <text:p text:style-name="P337"/>
          </table:table-cell>
          <table:table-cell table:style-name="Tabela5.A1" office:value-type="string">
            <text:p text:style-name="P337"/>
          </table:table-cell>
          <table:table-cell table:style-name="Tabela5.A1" office:value-type="string">
            <text:p text:style-name="P337"/>
          </table:table-cell>
          <table:table-cell table:style-name="Tabela5.A1" table:number-columns-spanned="0" office:value-type="string">
            <text:p text:style-name="P337"/>
          </table:table-cell>
        </table:table-row>
      </table:table>
      <text:p text:style-name="P52"/>
      <table:table table:name="Tabela6" table:style-name="Tabela6">
        <table:table-column table:style-name="Tabela6.A"/>
        <table:table-column table:style-name="Tabela6.B"/>
        <table:table-column table:style-name="Tabela6.C"/>
        <table:table-column table:style-name="Tabela6.D"/>
        <table:table-column table:style-name="Tabela6.E"/>
        <table:table-column table:style-name="Tabela6.D"/>
        <table:table-column table:style-name="Tabela6.G"/>
        <text:soft-page-break/>
        <table:table-row table:style-name="Tabela6.1">
          <table:table-cell table:style-name="Tabela6.A1" office:value-type="string">
            <text:p text:style-name="P389"><text:span text:style-name="T169">Przemoc seksualna</text:span><text:span text:style-name="T217">3)</text:span><text:span text:style-name="T221"> </text:span><text:span text:style-name="T222">zmuszanie do obcowania płciowego,</text:span><text:span text:style-name="T223"> </text:span><text:span text:style-name="T222">innych</text:span><text:span text:style-name="T224"> </text:span><text:span text:style-name="T222">czynności</text:span></text:p>
            <text:p text:style-name="P356"><text:span text:style-name="T173">seksualnych</text:span><text:span text:style-name="T168"> </text:span><text:span text:style-name="T173">i</text:span><text:span text:style-name="T175"> </text:span><text:span text:style-name="T173">inne</text:span><text:span text:style-name="T164"> </text:span><text:span text:style-name="T173">(wymień</text:span><text:span text:style-name="T168"> </text:span><text:span text:style-name="T162">jakie)</text:span></text:p>
          </table:table-cell>
          <table:table-cell table:style-name="Tabela6.A1" office:value-type="string">
            <text:p text:style-name="P337"/>
          </table:table-cell>
          <table:table-cell table:style-name="Tabela6.A1" office:value-type="string">
            <text:p text:style-name="P337"/>
          </table:table-cell>
          <table:table-cell table:style-name="Tabela6.A1" office:value-type="string">
            <text:p text:style-name="P337"/>
          </table:table-cell>
          <table:table-cell table:style-name="Tabela6.A1" office:value-type="string">
            <text:p text:style-name="P337"/>
          </table:table-cell>
          <table:table-cell table:style-name="Tabela6.A1" office:value-type="string">
            <text:p text:style-name="P337"/>
          </table:table-cell>
          <table:table-cell table:style-name="Tabela6.A1" office:value-type="string">
            <text:p text:style-name="P337"/>
          </table:table-cell>
        </table:table-row>
        <table:table-row table:style-name="Tabela6.2">
          <table:table-cell table:style-name="Tabela6.A1" office:value-type="string">
            <text:p text:style-name="P389"><text:span text:style-name="T169">Przemoc ekonomiczna</text:span><text:span text:style-name="T217">3)</text:span><text:span text:style-name="T221"> </text:span><text:span text:style-name="T222">niełożenie</text:span><text:span text:style-name="T223"> </text:span><text:span text:style-name="T222">na</text:span><text:span text:style-name="T224"> </text:span><text:span text:style-name="T222">utrzymanie</text:span><text:span text:style-name="T223"> </text:span><text:span text:style-name="T222">osób, wobec których istnieje taki </text:span><text:span text:style-name="T226">obowiązek,</text:span></text:p>
            <text:p text:style-name="P361"><text:span text:style-name="T173">niezaspokajanie</text:span><text:span text:style-name="T177"> </text:span><text:span text:style-name="T162">potrzeb</text:span></text:p>
            <text:p text:style-name="P358"><text:span text:style-name="T173">materialnych, niszczenie rzeczy osobistych, demolowanie mieszkania, wynoszenie sprzętów</text:span></text:p>
            <text:p text:style-name="P362"><text:span text:style-name="T173">domowych</text:span><text:span text:style-name="T179"> </text:span><text:span text:style-name="T173">oraz</text:span><text:span text:style-name="T177"> </text:span><text:span text:style-name="T173">ich</text:span><text:span text:style-name="T179"> </text:span><text:span text:style-name="T173">sprzedawanie</text:span><text:span text:style-name="T159"> </text:span><text:span text:style-name="T173">i inne (wymień jakie)</text:span></text:p>
          </table:table-cell>
          <table:table-cell table:style-name="Tabela6.A1" office:value-type="string">
            <text:p text:style-name="P337"/>
          </table:table-cell>
          <table:table-cell table:style-name="Tabela6.A1" office:value-type="string">
            <text:p text:style-name="P337"/>
          </table:table-cell>
          <table:table-cell table:style-name="Tabela6.A1" office:value-type="string">
            <text:p text:style-name="P337"/>
          </table:table-cell>
          <table:table-cell table:style-name="Tabela6.A1" office:value-type="string">
            <text:p text:style-name="P337"/>
          </table:table-cell>
          <table:table-cell table:style-name="Tabela6.A1" office:value-type="string">
            <text:p text:style-name="P337"/>
          </table:table-cell>
          <table:table-cell table:style-name="Tabela6.A1" office:value-type="string">
            <text:p text:style-name="P337"/>
          </table:table-cell>
        </table:table-row>
        <table:table-row table:style-name="Tabela6.3">
          <table:table-cell table:style-name="Tabela6.A1" office:value-type="string">
            <text:p text:style-name="P363"><text:span text:style-name="T169">Przemoc za pomocą środków komunikacji elektronicznej</text:span><text:span text:style-name="T217">3)</text:span><text:span text:style-name="T221"> </text:span><text:span text:style-name="T222">wyzywanie,</text:span><text:span text:style-name="T223"> </text:span><text:span text:style-name="T222">straszenie,</text:span><text:span text:style-name="T224"> </text:span><text:span text:style-name="T222">poniżanie</text:span></text:p>
            <text:p text:style-name="P358"><text:span text:style-name="T173">osoby</text:span><text:span text:style-name="T162"> </text:span><text:span text:style-name="T173">w</text:span><text:span text:style-name="T166"> </text:span><text:span text:style-name="T173">Internecie</text:span><text:span text:style-name="T162"> </text:span><text:span text:style-name="T173">lub</text:span><text:span text:style-name="T166"> </text:span><text:span text:style-name="T173">przy</text:span><text:span text:style-name="T162"> </text:span><text:span text:style-name="T173">użyciu telefonu, robienie jej zdjęcia lub rejestrowanie</text:span><text:span text:style-name="T181"> </text:span><text:span text:style-name="T173">filmów</text:span><text:span text:style-name="T183"> </text:span><text:span text:style-name="T173">bez</text:span><text:span text:style-name="T181"> </text:span><text:span text:style-name="T173">jej</text:span><text:span text:style-name="T183"> </text:span><text:span text:style-name="T173">zgody, publikowanie w Internecie lub rozsyłanie telefonem zdjęć, filmów</text:span></text:p>
            <text:p text:style-name="P364"><text:span text:style-name="T173">lub</text:span><text:span text:style-name="T181"> </text:span><text:span text:style-name="T173">tekstów,</text:span><text:span text:style-name="T183"> </text:span><text:span text:style-name="T173">które</text:span><text:span text:style-name="T181"> </text:span><text:span text:style-name="T173">ją</text:span><text:span text:style-name="T177"> </text:span><text:span text:style-name="T173">obrażają</text:span><text:span text:style-name="T181"> </text:span><text:span text:style-name="T173">lub ośmieszają,</text:span><text:span text:style-name="T172"> </text:span><text:span text:style-name="T173">i</text:span><text:span text:style-name="T175"> </text:span><text:span text:style-name="T173">inne</text:span><text:span text:style-name="T175"> </text:span><text:span text:style-name="T173">(wymień</text:span><text:span text:style-name="T175"> </text:span><text:span text:style-name="T162">jakie)</text:span></text:p>
          </table:table-cell>
          <table:table-cell table:style-name="Tabela6.A1" office:value-type="string">
            <text:p text:style-name="P337"/>
          </table:table-cell>
          <table:table-cell table:style-name="Tabela6.A1" office:value-type="string">
            <text:p text:style-name="P337"/>
          </table:table-cell>
          <table:table-cell table:style-name="Tabela6.A1" office:value-type="string">
            <text:p text:style-name="P337"/>
          </table:table-cell>
          <table:table-cell table:style-name="Tabela6.A1" office:value-type="string">
            <text:p text:style-name="P337"/>
          </table:table-cell>
          <table:table-cell table:style-name="Tabela6.A1" office:value-type="string">
            <text:p text:style-name="P337"/>
          </table:table-cell>
          <table:table-cell table:style-name="Tabela6.A1" office:value-type="string">
            <text:p text:style-name="P337"/>
          </table:table-cell>
        </table:table-row>
        <table:table-row table:style-name="Tabela6.4">
          <table:table-cell table:style-name="Tabela6.A1" office:value-type="string">
            <text:p text:style-name="P390"><text:span text:style-name="T169">Inne</text:span><text:span text:style-name="T217">3</text:span><text:span text:style-name="T216">)</text:span><text:span text:style-name="T220"> </text:span><text:span text:style-name="T222">zaniedbanie, niezaspokojenie</text:span><text:span text:style-name="T223"> </text:span><text:span text:style-name="T222">podstawowych potrzeb biologicznych,</text:span></text:p>
            <text:p text:style-name="P391"><text:span text:style-name="T173">psychicznych i innych, niszczenie</text:span><text:span text:style-name="T181"> </text:span><text:span text:style-name="T173">rzeczy</text:span><text:span text:style-name="T183"> </text:span><text:span text:style-name="T173">osobistych, demolowanie mieszkania,</text:span></text:p>
            <text:p text:style-name="P392"><text:span text:style-name="T173">wynoszenie</text:span><text:span text:style-name="T181"> </text:span><text:span text:style-name="T173">sprzętów</text:span><text:span text:style-name="T183"> </text:span><text:span text:style-name="T173">domowych</text:span><text:span text:style-name="T181"> </text:span><text:span text:style-name="T173">i ich sprzedawanie, pozostawianie bez</text:span><text:span text:style-name="T166"> </text:span><text:span text:style-name="T173">opieki</text:span><text:span text:style-name="T162"> </text:span><text:span text:style-name="T173">osoby,</text:span><text:span text:style-name="T162"> </text:span><text:span text:style-name="T173">która</text:span><text:span text:style-name="T184"> </text:span><text:span text:style-name="T173">z</text:span><text:span text:style-name="T166"> </text:span><text:span text:style-name="T173">powodu choroby,</text:span><text:span text:style-name="T179"> </text:span><text:span text:style-name="T173">niepełnosprawności</text:span><text:span text:style-name="T179"> </text:span><text:span text:style-name="T173">lub wieku nie może samodzielnie zaspokoić swoich potrzeb, zmuszanie do picia alkoholu, zmuszanie</text:span><text:span text:style-name="T181"> </text:span><text:span text:style-name="T173">do</text:span><text:span text:style-name="T183"> </text:span><text:span text:style-name="T173">zażywania</text:span><text:span text:style-name="T181"> </text:span><text:span text:style-name="T173">środków odurzających, substancji</text:span></text:p>
            <text:p text:style-name="P366"><text:span text:style-name="T173">psychotropowych</text:span><text:span text:style-name="T172"> </text:span><text:span text:style-name="T173">lub</text:span><text:span text:style-name="T175"> </text:span><text:span text:style-name="T173">leków</text:span><text:span text:style-name="T172"> </text:span><text:span text:style-name="T173">i</text:span><text:span text:style-name="T157"> </text:span><text:span text:style-name="T168">inne</text:span></text:p>
            <text:p text:style-name="P367"><text:span text:style-name="T173">(wymień</text:span><text:span text:style-name="T172"> </text:span><text:span text:style-name="T162">jakie)</text:span></text:p>
          </table:table-cell>
          <table:table-cell table:style-name="Tabela6.A1" office:value-type="string">
            <text:p text:style-name="P337"/>
          </table:table-cell>
          <table:table-cell table:style-name="Tabela6.A1" office:value-type="string">
            <text:p text:style-name="P337"/>
          </table:table-cell>
          <table:table-cell table:style-name="Tabela6.A1" office:value-type="string">
            <text:p text:style-name="P337"/>
          </table:table-cell>
          <table:table-cell table:style-name="Tabela6.A1" office:value-type="string">
            <text:p text:style-name="P337"/>
          </table:table-cell>
          <table:table-cell table:style-name="Tabela6.A1" office:value-type="string">
            <text:p text:style-name="P337"/>
          </table:table-cell>
          <table:table-cell table:style-name="Tabela6.A1" office:value-type="string">
            <text:p text:style-name="P337"/>
          </table:table-cell>
        </table:table-row>
      </table:table>
      <text:list xml:id="list30545878" text:continue-numbering="true" text:style-name="WWNum4">
        <text:list-item>
          <text:p text:style-name="P306"><text:span text:style-name="T49">CZY</text:span><text:span text:style-name="T98"> </text:span><text:span text:style-name="T49">OSOBA</text:span><text:span text:style-name="T98"> </text:span><text:span text:style-name="T49">DOZNAJĄCA</text:span><text:span text:style-name="T98"> </text:span><text:span text:style-name="T49">PRZEMOCY</text:span><text:span text:style-name="T98"> </text:span><text:span text:style-name="T49">DOMOWEJ</text:span><text:span text:style-name="T98"> </text:span><text:span text:style-name="T49">ODNIOSŁA</text:span><text:span text:style-name="T98"> </text:span><text:span text:style-name="T49">USZKODZENIA</text:span><text:span text:style-name="T98"> </text:span><text:span text:style-name="T49">CIAŁA? </text:span><text:span text:style-name="T74">(TAK/NIE)</text:span><text:span text:style-name="T218">1)</text:span></text:p>
        </text:list-item>
      </text:list>
      <text:p text:style-name="P74"/>
      <table:table table:name="Tabela7" table:style-name="Tabela7">
        <table:table-column table:style-name="Tabela7.A"/>
        <table:table-column table:style-name="Tabela7.B"/>
        <table:table-column table:style-name="Tabela7.C"/>
        <table:table-row table:style-name="Tabela7.1">
          <table:table-cell table:style-name="Tabela7.A1" office:value-type="string">
            <text:p text:style-name="P393"><text:span text:style-name="T49">Osoba</text:span><text:span text:style-name="T79"> </text:span><text:span text:style-name="T49">1</text:span><text:span text:style-name="T110"> </text:span><text:span text:style-name="T49">doznająca</text:span><text:span text:style-name="T110"> </text:span><text:span text:style-name="T74">przemocy</text:span></text:p>
          </table:table-cell>
          <table:table-cell table:style-name="Tabela7.A1" office:value-type="string">
            <text:p text:style-name="P395"><text:span text:style-name="T49">Osoba</text:span><text:span text:style-name="T79"> </text:span><text:span text:style-name="T49">2</text:span><text:span text:style-name="T110"> </text:span><text:span text:style-name="T49">doznająca</text:span><text:span text:style-name="T110"> </text:span><text:span text:style-name="T74">przemocy</text:span></text:p>
          </table:table-cell>
          <table:table-cell table:style-name="Tabela7.A1" office:value-type="string">
            <text:p text:style-name="P397"><text:span text:style-name="T49">Osoba</text:span><text:span text:style-name="T79"> </text:span><text:span text:style-name="T49">3</text:span><text:span text:style-name="T110"> </text:span><text:span text:style-name="T49">doznająca</text:span><text:span text:style-name="T110"> </text:span><text:span text:style-name="T74">przemocy</text:span></text:p>
          </table:table-cell>
        </table:table-row>
        <table:table-row table:style-name="Tabela7.2">
          <table:table-cell table:style-name="Tabela7.A1" office:value-type="string">
            <text:p text:style-name="P337"/>
          </table:table-cell>
          <table:table-cell table:style-name="Tabela7.A1" office:value-type="string">
            <text:p text:style-name="P337"/>
          </table:table-cell>
          <table:table-cell table:style-name="Tabela7.A1" office:value-type="string">
            <text:p text:style-name="P337"/>
          </table:table-cell>
        </table:table-row>
      </table:table>
      <text:p text:style-name="P36"><text:span text:style-name="T155">Uwaga!</text:span><text:span text:style-name="T158"> </text:span><text:span text:style-name="T155">W</text:span><text:span text:style-name="T178"> </text:span><text:span text:style-name="T155">przypadku</text:span><text:span text:style-name="T170"> </text:span><text:span text:style-name="T155">większej</text:span><text:span text:style-name="T170"> </text:span><text:span text:style-name="T155">niż</text:span><text:span text:style-name="T174"> </text:span><text:span text:style-name="T155">3</text:span><text:span text:style-name="T174"> </text:span><text:span text:style-name="T155">liczby</text:span><text:span text:style-name="T163"> </text:span><text:span text:style-name="T155">osób</text:span><text:span text:style-name="T163"> </text:span><text:span text:style-name="T155">doznających</text:span><text:span text:style-name="T174"> </text:span><text:span text:style-name="T155">przemocy</text:span><text:span text:style-name="T170"> </text:span><text:span text:style-name="T155">dołącz</text:span><text:span text:style-name="T156"> </text:span><text:span text:style-name="T155">kolejną</text:span><text:span text:style-name="T156"> </text:span><text:span text:style-name="T155">kartę</text:span><text:span text:style-name="T174"> </text:span><text:span text:style-name="T155">zawierającą</text:span><text:span text:style-name="T178"> </text:span><text:span text:style-name="T155">Tabelę</text:span><text:span text:style-name="T158"> V</text:span></text:p>
      <text:p text:style-name="P112"/>
      <text:list xml:id="list30568902" text:continue-numbering="true" text:style-name="WWNum4">
        <text:list-item>
          <text:p text:style-name="P307"><text:span text:style-name="T49">CZY</text:span><text:span text:style-name="T56"> </text:span><text:span text:style-name="T49">W</text:span><text:span text:style-name="T56"> </text:span><text:span text:style-name="T49">ŚRODOWISKU</text:span><text:span text:style-name="T56"> </text:span><text:span text:style-name="T49">DOMOWYM<text:tab/>BYŁA</text:span><text:span text:style-name="T56"> </text:span><text:span text:style-name="T49">W</text:span><text:span text:style-name="T56"> </text:span><text:span text:style-name="T49">PRZESZŁOŚCI</text:span><text:span text:style-name="T56"> </text:span><text:span text:style-name="T49">REALIZOWANA PROCEDURA „NIEBIESKIE KARTY”?</text:span></text:p>
        </text:list-item>
      </text:list>
      <text:p text:style-name="P6"/>
      <text:p text:style-name="P3"/>
      <text:p text:style-name="P3"><text:soft-page-break/></text:p>
      <text:p text:style-name="P3"/>
      <text:p text:style-name="P2"/>
      <text:p text:style-name="P2"/>
      <text:p text:style-name="Standard"/>
      <text:p text:style-name="P113"><text:span text:style-name="T239">tak</text:span><text:span text:style-name="T240"> </text:span><text:span text:style-name="T239">(kiedy?</text:span><text:span text:style-name="T241"> </text:span><text:span text:style-name="T239">........................gdzie?</text:span><text:span text:style-name="T241"> ....…......................)</text:span><draw:frame draw:style-name="fr1" text:anchor-type="as-char" svg:width="0.346cm" svg:height="0.346cm" draw:z-index="1"><draw:image xlink:href="Pictures/100002010000001A0000001B446C0D9C.png" xlink:type="simple" xlink:show="embed" xlink:actuate="onLoad"/></draw:frame><text:span text:style-name="T239"><text:tab/></text:span><text:span text:style-name="T242">nie</text:span><text:span text:style-name="T239"><text:tab/></text:span><draw:frame draw:style-name="fr1" text:anchor-type="as-char" svg:width="0.346cm" svg:height="0.346cm" draw:z-index="3"><draw:image xlink:href="Pictures/100002010000001A0000001B446C0D9C.png" xlink:type="simple" xlink:show="embed" xlink:actuate="onLoad"/></draw:frame><text:span text:style-name="T239"><text:tab/>nie</text:span><text:span text:style-name="T241"> ustalono</text:span></text:p>
      <text:p text:style-name="P117"/>
      <text:list xml:id="list30546043" text:continue-numbering="true" text:style-name="WWNum4">
        <text:list-item>
          <text:p text:style-name="P308"><text:span text:style-name="T49">CZY</text:span><text:span text:style-name="T98"> </text:span><text:span text:style-name="T49">W</text:span><text:span text:style-name="T98"> </text:span><text:span text:style-name="T49">ŚRODOWISKU</text:span><text:span text:style-name="T98"> </text:span><text:span text:style-name="T49">DOMOWYM</text:span><text:span text:style-name="T98"> </text:span><text:span text:style-name="T49">AKTUALNIE</text:span><text:span text:style-name="T69"> </text:span><text:span text:style-name="T49">JEST</text:span><text:span text:style-name="T60"> </text:span><text:span text:style-name="T49">REALIZOWANA</text:span><text:span text:style-name="T98"> </text:span><text:span text:style-name="T74">PROCEDURA</text:span></text:p>
        </text:list-item>
      </text:list>
      <text:p text:style-name="P118">„NIEBIESKIE<text:span text:style-name="T187"> KARTY”?</text:span></text:p>
      <text:p text:style-name="P106"/>
      <text:p text:style-name="P114"><text:span text:style-name="T242">tak</text:span><text:span text:style-name="T239"><text:tab/></text:span><draw:frame draw:style-name="fr1" text:anchor-type="as-char" svg:width="0.346cm" svg:height="0.346cm" draw:z-index="5"><draw:image xlink:href="Pictures/100002010000001A0000001B446C0D9C.png" xlink:type="simple" xlink:show="embed" xlink:actuate="onLoad"/></draw:frame><text:span text:style-name="T239"><text:tab/></text:span><text:span text:style-name="T242">nie</text:span><text:span text:style-name="T239"><text:tab/></text:span><draw:frame draw:style-name="fr1" text:anchor-type="as-char" svg:width="0.346cm" svg:height="0.346cm" draw:z-index="7"><draw:image xlink:href="Pictures/100002010000001A0000001B446C0D9C.png" xlink:type="simple" xlink:show="embed" xlink:actuate="onLoad"/></draw:frame><text:span text:style-name="T239"><text:tab/>nie</text:span><text:span text:style-name="T241"> ustalono</text:span></text:p>
      <text:p text:style-name="P120"/>
      <text:list xml:id="list30552209" text:continue-numbering="true" text:style-name="WWNum4">
        <text:list-item>
          <text:p text:style-name="P309"><text:span text:style-name="T49">CZY</text:span><text:span text:style-name="T145"> </text:span><text:span text:style-name="T49">OSOBA</text:span><text:span text:style-name="T98"> </text:span><text:span text:style-name="T49">STOSUJĄCA</text:span><text:span text:style-name="T98"> </text:span><text:span text:style-name="T49">PRZEMOC</text:span><text:span text:style-name="T62"> </text:span><text:span text:style-name="T49">DOMOWĄ</text:span><text:span text:style-name="T71"> </text:span><text:span text:style-name="T49">POSIADA</text:span><text:span text:style-name="T98"> </text:span><text:span text:style-name="T49">BROŃ</text:span><text:span text:style-name="T90"> </text:span><text:span text:style-name="T74">PALNĄ?</text:span></text:p>
        </text:list-item>
      </text:list>
      <text:p text:style-name="P115"><text:span text:style-name="T242">tak</text:span><text:span text:style-name="T239"><text:tab/></text:span><draw:frame draw:style-name="fr1" text:anchor-type="as-char" svg:width="0.346cm" svg:height="0.346cm" draw:z-index="9"><draw:image xlink:href="Pictures/100002010000001A0000001AF5A599DA.png" xlink:type="simple" xlink:show="embed" xlink:actuate="onLoad"/></draw:frame><text:span text:style-name="T239"><text:tab/></text:span><text:span text:style-name="T242">nie</text:span><text:span text:style-name="T239"><text:tab/></text:span><draw:frame draw:style-name="fr1" text:anchor-type="as-char" svg:width="0.346cm" svg:height="0.346cm" draw:z-index="11"><draw:image xlink:href="Pictures/100002010000001A0000001AF5A599DA.png" xlink:type="simple" xlink:show="embed" xlink:actuate="onLoad"/></draw:frame><text:span text:style-name="T239"><text:tab/>nie</text:span><text:span text:style-name="T241"> ustalono</text:span></text:p>
      <text:p text:style-name="P120"/>
      <text:list xml:id="list30574249" text:continue-numbering="true" text:style-name="WWNum4">
        <text:list-item>
          <text:p text:style-name="P312"><text:span text:style-name="T49">CZY</text:span><text:span text:style-name="T56"> </text:span><text:span text:style-name="T49">OSOBA</text:span><text:span text:style-name="T56"> </text:span><text:span text:style-name="T49">DOZNAJĄCA</text:span><text:span text:style-name="T56"> </text:span><text:span text:style-name="T49">PRZEMOCY</text:span><text:span text:style-name="T56"> </text:span><text:span text:style-name="T49">DOMOWEJ</text:span><text:span text:style-name="T56"> </text:span><text:span text:style-name="T49">CZUJE</text:span><text:span text:style-name="T56"> </text:span><text:span text:style-name="T49">SIĘ</text:span><text:span text:style-name="T56"> </text:span><text:span text:style-name="T49">BEZPIECZNIE?</text:span><text:span text:style-name="T93"> </text:span><text:span text:style-name="T74">(TAK/NIE)</text:span><text:span text:style-name="T218">1)</text:span></text:p>
        </text:list-item>
      </text:list>
      <text:p text:style-name="P121"/>
      <table:table table:name="Tabela8" table:style-name="Tabela8">
        <table:table-column table:style-name="Tabela8.A"/>
        <table:table-column table:style-name="Tabela8.B"/>
        <table:table-column table:style-name="Tabela8.C"/>
        <table:table-row table:style-name="Tabela8.1">
          <table:table-cell table:style-name="Tabela8.A1" office:value-type="string">
            <text:p text:style-name="P394"><text:span text:style-name="T49">Osoba</text:span><text:span text:style-name="T79"> </text:span><text:span text:style-name="T49">1</text:span><text:span text:style-name="T110"> </text:span><text:span text:style-name="T49">doznająca</text:span><text:span text:style-name="T110"> </text:span><text:span text:style-name="T74">przemocy</text:span></text:p>
          </table:table-cell>
          <table:table-cell table:style-name="Tabela8.A1" office:value-type="string">
            <text:p text:style-name="P396"><text:span text:style-name="T49">Osoba</text:span><text:span text:style-name="T79"> </text:span><text:span text:style-name="T49">2</text:span><text:span text:style-name="T110"> </text:span><text:span text:style-name="T49">doznająca</text:span><text:span text:style-name="T110"> </text:span><text:span text:style-name="T74">przemocy</text:span></text:p>
          </table:table-cell>
          <table:table-cell table:style-name="Tabela8.A1" office:value-type="string">
            <text:p text:style-name="P398"><text:span text:style-name="T49">Osoba</text:span><text:span text:style-name="T79"> </text:span><text:span text:style-name="T49">3</text:span><text:span text:style-name="T110"> </text:span><text:span text:style-name="T49">doznająca</text:span><text:span text:style-name="T110"> </text:span><text:span text:style-name="T74">przemocy</text:span></text:p>
          </table:table-cell>
        </table:table-row>
        <table:table-row table:style-name="Tabela8.2">
          <table:table-cell table:style-name="Tabela8.A1" office:value-type="string">
            <text:p text:style-name="P334"/>
          </table:table-cell>
          <table:table-cell table:style-name="Tabela8.A1" office:value-type="string">
            <text:p text:style-name="P334"/>
          </table:table-cell>
          <table:table-cell table:style-name="Tabela8.A1" office:value-type="string">
            <text:p text:style-name="P334"/>
          </table:table-cell>
        </table:table-row>
      </table:table>
      <text:p text:style-name="P37"><text:span text:style-name="T155">Uwaga!</text:span><text:span text:style-name="T180"> </text:span><text:span text:style-name="T155">W</text:span><text:span text:style-name="T182"> </text:span><text:span text:style-name="T155">przypadku</text:span><text:span text:style-name="T180"> </text:span><text:span text:style-name="T155">większej</text:span><text:span text:style-name="T182"> </text:span><text:span text:style-name="T155">niż</text:span><text:span text:style-name="T180"> </text:span><text:span text:style-name="T155">3</text:span><text:span text:style-name="T182"> </text:span><text:span text:style-name="T155">liczby</text:span><text:span text:style-name="T180"> </text:span><text:span text:style-name="T155">osób</text:span><text:span text:style-name="T182"> </text:span><text:span text:style-name="T155">doznających</text:span><text:span text:style-name="T180"> </text:span><text:span text:style-name="T155">przemocy</text:span><text:span text:style-name="T182"> </text:span><text:span text:style-name="T155">dołącz</text:span><text:span text:style-name="T180"> </text:span><text:span text:style-name="T155">kolejną</text:span><text:span text:style-name="T158"> </text:span><text:span text:style-name="T155">kartę</text:span><text:span text:style-name="T182"> </text:span><text:span text:style-name="T155">zawierającą</text:span><text:span text:style-name="T182"> </text:span><text:span text:style-name="T155">Tabelę</text:span><text:span text:style-name="T176"> </text:span><text:span text:style-name="T163">IX</text:span></text:p>
      <text:p text:style-name="P122"/>
      <text:list xml:id="list30548122" text:continue-numbering="true" text:style-name="WWNum4">
        <text:list-item>
          <text:p text:style-name="P304"><text:span text:style-name="T74">ŚWIADKOWIE</text:span><text:span text:style-name="T49"> </text:span><text:span text:style-name="T74">STOSOWANIA</text:span><text:span text:style-name="T69"> </text:span><text:span text:style-name="T74">PRZEMOCY</text:span><text:span text:style-name="T83"> </text:span><text:span text:style-name="T74">DOMOWEJ</text:span></text:p>
        </text:list-item>
      </text:list>
      <text:p text:style-name="P116"><text:span text:style-name="T239">ustalono</text:span><text:span text:style-name="T243"> </text:span><text:span text:style-name="T239">–</text:span><text:span text:style-name="T243"> </text:span><text:span text:style-name="T239">wypełnij </text:span><text:span text:style-name="T241">tabelę</text:span><text:span text:style-name="T239"><text:tab/></text:span><draw:frame draw:style-name="fr1" text:anchor-type="as-char" svg:width="0.346cm" svg:height="0.346cm" draw:z-index="13"><draw:image xlink:href="Pictures/100002010000001A0000001AF5A599DA.png" xlink:type="simple" xlink:show="embed" xlink:actuate="onLoad"/></draw:frame><text:span text:style-name="T239"><text:tab/>nie</text:span><text:span text:style-name="T241"> ustalono</text:span></text:p>
      <text:p text:style-name="P124"/>
      <table:table table:name="Tabela9" table:style-name="Tabela9">
        <table:table-column table:style-name="Tabela9.A"/>
        <table:table-column table:style-name="Tabela9.B"/>
        <table:table-column table:style-name="Tabela9.C"/>
        <table:table-column table:style-name="Tabela9.D"/>
        <table:table-row table:style-name="Tabela9.1">
          <table:table-cell table:style-name="Tabela9.A1" office:value-type="string">
            <text:p text:style-name="P399"><text:span text:style-name="T15">Dane</text:span></text:p>
          </table:table-cell>
          <table:table-cell table:style-name="Tabela9.A1" office:value-type="string">
            <text:p text:style-name="P400"><text:span text:style-name="T1">Świadek</text:span><text:span text:style-name="T30"> </text:span><text:span text:style-name="T23">1</text:span></text:p>
          </table:table-cell>
          <table:table-cell table:style-name="Tabela9.A1" office:value-type="string">
            <text:p text:style-name="P401"><text:span text:style-name="T1">Świadek</text:span><text:span text:style-name="T30"> </text:span><text:span text:style-name="T23">2</text:span></text:p>
          </table:table-cell>
          <table:table-cell table:style-name="Tabela9.A1" office:value-type="string">
            <text:p text:style-name="P402"><text:span text:style-name="T1">Świadek</text:span><text:span text:style-name="T30"> </text:span><text:span text:style-name="T23">3</text:span></text:p>
          </table:table-cell>
        </table:table-row>
        <table:table-row table:style-name="Tabela9.1">
          <table:table-cell table:style-name="Tabela9.A1" office:value-type="string">
            <text:p text:style-name="P403"><text:span text:style-name="T1">Imię</text:span><text:span text:style-name="T27"> </text:span><text:span text:style-name="T1">i </text:span><text:span text:style-name="T17">nazwisko</text:span></text:p>
          </table:table-cell>
          <table:table-cell table:style-name="Tabela9.A1" office:value-type="string">
            <text:p text:style-name="P334"/>
          </table:table-cell>
          <table:table-cell table:style-name="Tabela9.A1" office:value-type="string">
            <text:p text:style-name="P334"/>
          </table:table-cell>
          <table:table-cell table:style-name="Tabela9.A1" office:value-type="string">
            <text:p text:style-name="P334"/>
          </table:table-cell>
        </table:table-row>
        <table:table-row table:style-name="Tabela9.1">
          <table:table-cell table:style-name="Tabela9.A1" office:value-type="string">
            <text:p text:style-name="P403"><text:span text:style-name="T15">Wiek</text:span></text:p>
          </table:table-cell>
          <table:table-cell table:style-name="Tabela9.A1" office:value-type="string">
            <text:p text:style-name="P334"/>
          </table:table-cell>
          <table:table-cell table:style-name="Tabela9.A1" office:value-type="string">
            <text:p text:style-name="P334"/>
          </table:table-cell>
          <table:table-cell table:style-name="Tabela9.A1" office:value-type="string">
            <text:p text:style-name="P334"/>
          </table:table-cell>
        </table:table-row>
        <table:table-row table:style-name="Tabela9.1">
          <table:table-cell table:style-name="Tabela9.A1" table:number-columns-spanned="4" office:value-type="string">
            <text:p text:style-name="P403"><text:span text:style-name="T2">Adres</text:span><text:span text:style-name="T24"> </text:span><text:span text:style-name="T2">miejsca</text:span><text:span text:style-name="T40"> </text:span><text:span text:style-name="T19">zamieszkania:</text:span></text:p>
          </table:table-cell>
          <table:covered-table-cell/>
          <table:covered-table-cell/>
          <table:covered-table-cell/>
        </table:table-row>
        <table:table-row table:style-name="Tabela9.1">
          <table:table-cell table:style-name="Tabela9.A1" office:value-type="string">
            <text:p text:style-name="P403"><text:span text:style-name="T1">Kod</text:span><text:span text:style-name="T17"> pocztowy</text:span></text:p>
          </table:table-cell>
          <table:table-cell table:style-name="Tabela9.A1" office:value-type="string">
            <text:p text:style-name="P334"/>
          </table:table-cell>
          <table:table-cell table:style-name="Tabela9.A1" office:value-type="string">
            <text:p text:style-name="P334"/>
          </table:table-cell>
          <table:table-cell table:style-name="Tabela9.A1" office:value-type="string">
            <text:p text:style-name="P334"/>
          </table:table-cell>
        </table:table-row>
        <table:table-row table:style-name="Tabela9.6">
          <table:table-cell table:style-name="Tabela9.A1" office:value-type="string">
            <text:p text:style-name="P405"><text:span text:style-name="T17">Miejscowość</text:span></text:p>
          </table:table-cell>
          <table:table-cell table:style-name="Tabela9.A1" office:value-type="string">
            <text:p text:style-name="P334"/>
          </table:table-cell>
          <table:table-cell table:style-name="Tabela9.A1" office:value-type="string">
            <text:p text:style-name="P334"/>
          </table:table-cell>
          <table:table-cell table:style-name="Tabela9.A1" office:value-type="string">
            <text:p text:style-name="P334"/>
          </table:table-cell>
        </table:table-row>
        <table:table-row table:style-name="Tabela9.1">
          <table:table-cell table:style-name="Tabela9.A1" office:value-type="string">
            <text:p text:style-name="P403"><text:span text:style-name="T17">Gmina</text:span></text:p>
          </table:table-cell>
          <table:table-cell table:style-name="Tabela9.A1" office:value-type="string">
            <text:p text:style-name="P334"/>
          </table:table-cell>
          <table:table-cell table:style-name="Tabela9.A1" office:value-type="string">
            <text:p text:style-name="P334"/>
          </table:table-cell>
          <table:table-cell table:style-name="Tabela9.A1" office:value-type="string">
            <text:p text:style-name="P334"/>
          </table:table-cell>
        </table:table-row>
        <table:table-row table:style-name="Tabela9.8">
          <table:table-cell table:style-name="Tabela9.A1" office:value-type="string">
            <text:p text:style-name="P410"><text:span text:style-name="T17">Województwo</text:span></text:p>
          </table:table-cell>
          <table:table-cell table:style-name="Tabela9.A1" office:value-type="string">
            <text:p text:style-name="P337"/>
          </table:table-cell>
          <table:table-cell table:style-name="Tabela9.A1" office:value-type="string">
            <text:p text:style-name="P337"/>
          </table:table-cell>
          <table:table-cell table:style-name="Tabela9.A1" office:value-type="string">
            <text:p text:style-name="P337"/>
          </table:table-cell>
        </table:table-row>
        <table:table-row table:style-name="Tabela9.9">
          <table:table-cell table:style-name="Tabela9.A1" office:value-type="string">
            <text:p text:style-name="P410"><text:span text:style-name="T17">Ulica</text:span></text:p>
          </table:table-cell>
          <table:table-cell table:style-name="Tabela9.A1" office:value-type="string">
            <text:p text:style-name="P337"/>
          </table:table-cell>
          <table:table-cell table:style-name="Tabela9.A1" office:value-type="string">
            <text:p text:style-name="P337"/>
          </table:table-cell>
          <table:table-cell table:style-name="Tabela9.A1" office:value-type="string">
            <text:p text:style-name="P337"/>
          </table:table-cell>
        </table:table-row>
        <table:table-row table:style-name="Tabela9.8">
          <table:table-cell table:style-name="Tabela9.A1" office:value-type="string">
            <text:p text:style-name="P410"><text:span text:style-name="T1">Nr</text:span><text:span text:style-name="T15"> </text:span><text:span text:style-name="T1">domu/nr</text:span><text:span text:style-name="T25"> </text:span><text:span text:style-name="T17">lokalu</text:span></text:p>
          </table:table-cell>
          <table:table-cell table:style-name="Tabela9.A1" office:value-type="string">
            <text:p text:style-name="P337"/>
          </table:table-cell>
          <table:table-cell table:style-name="Tabela9.A1" office:value-type="string">
            <text:p text:style-name="P337"/>
          </table:table-cell>
          <table:table-cell table:style-name="Tabela9.A1" office:value-type="string">
            <text:p text:style-name="P337"/>
          </table:table-cell>
        </table:table-row>
        <table:table-row table:style-name="Tabela9.11">
          <table:table-cell table:style-name="Tabela9.A1" office:value-type="string">
            <text:p text:style-name="P411"><text:span text:style-name="T1">Telefon</text:span><text:span text:style-name="T8"> </text:span><text:span text:style-name="T1">lub</text:span><text:span text:style-name="T8"> </text:span><text:span text:style-name="T1">adres</text:span><text:span text:style-name="T8"> </text:span><text:span text:style-name="T1">e- </text:span><text:span text:style-name="T15">mail</text:span></text:p>
          </table:table-cell>
          <table:table-cell table:style-name="Tabela9.A1" office:value-type="string">
            <text:p text:style-name="P334"/>
          </table:table-cell>
          <table:table-cell table:style-name="Tabela9.A1" office:value-type="string">
            <text:p text:style-name="P334"/>
          </table:table-cell>
          <table:table-cell table:style-name="Tabela9.A1" office:value-type="string">
            <text:p text:style-name="P334"/>
          </table:table-cell>
        </table:table-row>
        <table:table-row table:style-name="Tabela9.12">
          <table:table-cell table:style-name="Tabela9.A1" table:number-columns-spanned="4" office:value-type="string">
            <text:p text:style-name="P412"><text:span text:style-name="T2">Stosunek</text:span><text:span text:style-name="T29"> </text:span><text:span text:style-name="T2">świadka</text:span><text:span text:style-name="T26"> </text:span><text:span text:style-name="T2">do</text:span><text:span text:style-name="T26"> </text:span><text:span text:style-name="T2">osób,</text:span><text:span text:style-name="T29"> </text:span><text:span text:style-name="T2">wobec</text:span><text:span text:style-name="T26"> </text:span><text:span text:style-name="T2">których</text:span><text:span text:style-name="T26"> </text:span><text:span text:style-name="T2">są</text:span><text:span text:style-name="T26"> </text:span><text:span text:style-name="T2">podejmowane</text:span><text:span text:style-name="T26"> </text:span><text:span text:style-name="T2">działania</text:span><text:span text:style-name="T26"> </text:span><text:span text:style-name="T2">w</text:span><text:span text:style-name="T22"> </text:span><text:span text:style-name="T2">ramach</text:span><text:span text:style-name="T26"> </text:span><text:span text:style-name="T2">procedury</text:span><text:span text:style-name="T29"> </text:span><text:span text:style-name="T2">„Niebieskie</text:span><text:span text:style-name="T26"> </text:span><text:span text:style-name="T2">Karty” (np. członek rodziny, osoba obca)</text:span><text:span text:style-name="T214">1)</text:span></text:p>
          </table:table-cell>
          <table:covered-table-cell/>
          <table:covered-table-cell/>
          <table:covered-table-cell/>
        </table:table-row>
        <table:table-row table:style-name="Tabela9.13">
          <table:table-cell table:style-name="Tabela9.A13" office:value-type="string">
            <text:p text:style-name="P337"/>
          </table:table-cell>
          <table:table-cell table:style-name="Tabela9.A1" office:value-type="string">
            <text:p text:style-name="P337"/>
          </table:table-cell>
          <table:table-cell table:style-name="Tabela9.A1" office:value-type="string">
            <text:p text:style-name="P337"/>
          </table:table-cell>
          <table:table-cell table:style-name="Tabela9.A1" office:value-type="string">
            <text:p text:style-name="P337"/>
          </table:table-cell>
        </table:table-row>
      </table:table>
      <text:p text:style-name="P125"/>
      <text:list xml:id="list30562461" text:continue-numbering="true" text:style-name="WWNum4">
        <text:list-item>
          <text:p text:style-name="P308"><text:span text:style-name="T49">DZIAŁANIA</text:span><text:span text:style-name="T145"> </text:span><text:span text:style-name="T49">INTERWENCYJNE</text:span><text:span text:style-name="T66"> </text:span><text:span text:style-name="T49">PODJĘTE</text:span><text:span text:style-name="T66"> </text:span><text:span text:style-name="T49">WOBEC</text:span><text:span text:style-name="T67"> </text:span><text:span text:style-name="T49">OSOBY</text:span><text:span text:style-name="T98"> </text:span><text:span text:style-name="T49">STOSUJĄCEJ</text:span><text:span text:style-name="T67"> </text:span><text:span text:style-name="T74">PRZEMOC</text:span></text:p>
        </text:list-item>
      </text:list>
      <text:p text:style-name="P118">DOMOWĄ<text:span text:style-name="T189"> </text:span>(zaznacz<text:span text:style-name="T187"> </text:span>w<text:span text:style-name="T187"> </text:span>odpowiednim<text:span text:style-name="T187"> </text:span>miejscu<text:span text:style-name="T189"> </text:span>znak<text:span text:style-name="T189"> </text:span><text:span text:style-name="T185">X):</text:span></text:p>
      <text:p text:style-name="P126"/>
      <table:table table:name="Tabela10" table:style-name="Tabela10">
        <table:table-column table:style-name="Tabela10.A"/>
        <table:table-column table:style-name="Tabela10.B"/>
        <table:table-column table:style-name="Tabela10.C"/>
        <text:soft-page-break/>
        <table:table-row table:style-name="Tabela10.1">
          <table:table-cell table:style-name="Tabela10.A1" office:value-type="string">
            <text:p text:style-name="P413"/>
            <text:p text:style-name="P415"><text:span text:style-name="T17">Działanie</text:span></text:p>
          </table:table-cell>
          <table:table-cell table:style-name="Tabela10.A1" office:value-type="string">
            <text:p text:style-name="P416"><text:span text:style-name="T1">Osoba</text:span><text:span text:style-name="T17"> </text:span><text:span text:style-name="T23">1</text:span></text:p>
            <text:p text:style-name="P417"><text:span text:style-name="T17">stosująca przemoc</text:span></text:p>
          </table:table-cell>
          <table:table-cell table:style-name="Tabela10.A1" office:value-type="string">
            <text:p text:style-name="P418"><text:span text:style-name="T1">Osoba</text:span><text:span text:style-name="T17"> </text:span><text:span text:style-name="T23">2</text:span></text:p>
            <text:p text:style-name="P419"><text:span text:style-name="T17">stosująca przemoc</text:span></text:p>
          </table:table-cell>
        </table:table-row>
      </table:table>
      <text:p text:style-name="P52"/>
      <table:table table:name="Tabela11" table:style-name="Tabela11">
        <table:table-column table:style-name="Tabela11.A"/>
        <table:table-column table:style-name="Tabela11.B"/>
        <table:table-column table:style-name="Tabela11.C"/>
        <table:table-row table:style-name="Tabela11.1">
          <table:table-cell table:style-name="Tabela11.A1" table:number-columns-spanned="2" office:value-type="string">
            <text:p text:style-name="P352"><text:span text:style-name="T1">Badanie</text:span><text:span text:style-name="T27"> </text:span><text:span text:style-name="T1">na</text:span><text:span text:style-name="T30"> </text:span><text:span text:style-name="T1">zawartość</text:span><text:span text:style-name="T15"> </text:span><text:span text:style-name="T1">alkoholu</text:span><text:span text:style-name="T30"> </text:span><text:span text:style-name="T17">(wynik)</text:span></text:p>
          </table:table-cell>
          <table:covered-table-cell/>
          <table:table-cell table:style-name="Tabela11.A1" office:value-type="string">
            <text:p text:style-name="P337"/>
          </table:table-cell>
          <table:table-cell table:style-name="Tabela11.A1" table:number-columns-spanned="0" office:value-type="string">
            <text:p text:style-name="P337"/>
          </table:table-cell>
        </table:table-row>
        <table:table-row table:style-name="Tabela11.2">
          <table:table-cell table:style-name="Tabela11.A1" table:number-columns-spanned="2" office:value-type="string">
            <text:p text:style-name="P352"><text:span text:style-name="T1">Doprowadzenie</text:span><text:span text:style-name="T27"> </text:span><text:span text:style-name="T1">do</text:span><text:span text:style-name="T15"> </text:span><text:span text:style-name="T17">wytrzeźwienia</text:span></text:p>
          </table:table-cell>
          <table:covered-table-cell/>
          <table:table-cell table:style-name="Tabela11.A1" office:value-type="string">
            <text:p text:style-name="P337"/>
          </table:table-cell>
          <table:table-cell table:style-name="Tabela11.A1" table:number-columns-spanned="0" office:value-type="string">
            <text:p text:style-name="P337"/>
          </table:table-cell>
        </table:table-row>
        <table:table-row table:style-name="Tabela11.3">
          <table:table-cell table:style-name="Tabela11.A1" table:number-rows-spanned="2" office:value-type="string">
            <text:p text:style-name="P334"/>
            <text:p text:style-name="P420"/>
            <text:p text:style-name="P358"><text:span text:style-name="T1">Doprowadzenie</text:span><text:span text:style-name="T27"> </text:span><text:span text:style-name="T1">do</text:span><text:span text:style-name="T15"> </text:span><text:span text:style-name="T17">policyjnego</text:span></text:p>
            <text:p text:style-name="P354"><text:span text:style-name="T1">pomieszczenia</text:span><text:span text:style-name="T30"> </text:span><text:span text:style-name="T1">dla</text:span><text:span text:style-name="T25"> </text:span><text:span text:style-name="T1">osób</text:span><text:span text:style-name="T30"> </text:span><text:span text:style-name="T17">zatrzymanych</text:span></text:p>
          </table:table-cell>
          <table:table-cell table:style-name="Tabela11.A1" office:value-type="string">
            <text:p text:style-name="P406"><text:span text:style-name="T1">na</text:span><text:span text:style-name="T27"> </text:span><text:span text:style-name="T1">podstawie</text:span><text:span text:style-name="T27"> </text:span><text:span text:style-name="T1">art.</text:span><text:span text:style-name="T12"> </text:span><text:span text:style-name="T1">15a</text:span><text:span text:style-name="T27"> </text:span><text:span text:style-name="T1">ustawy</text:span><text:span text:style-name="T27"> </text:span><text:span text:style-name="T1">z</text:span><text:span text:style-name="T27"> </text:span><text:span text:style-name="T1">dnia</text:span><text:span text:style-name="T27"> </text:span><text:span text:style-name="T1">6 kwietnia 1990 r. o Policji (Dz. U.</text:span></text:p>
            <text:p text:style-name="P405"><text:span text:style-name="T1">z</text:span><text:span text:style-name="T27"> </text:span><text:span text:style-name="T1">2023</text:span><text:span text:style-name="T15"> </text:span><text:span text:style-name="T1">r.</text:span><text:span text:style-name="T25"> </text:span><text:span text:style-name="T1">poz.</text:span><text:span text:style-name="T17"> </text:span><text:span text:style-name="T1">171,</text:span><text:span text:style-name="T30"> </text:span><text:span text:style-name="T1">z</text:span><text:span text:style-name="T17"> </text:span><text:span text:style-name="T1">późn.</text:span><text:span text:style-name="T27"> </text:span><text:span text:style-name="T15">zm.)</text:span></text:p>
          </table:table-cell>
          <table:table-cell table:style-name="Tabela11.A1" office:value-type="string">
            <text:p text:style-name="P334"/>
          </table:table-cell>
          <table:table-cell table:style-name="Tabela11.A1" table:number-columns-spanned="0" office:value-type="string">
            <text:p text:style-name="P334"/>
          </table:table-cell>
        </table:table-row>
        <table:table-row table:style-name="Tabela11.4">
          <table:covered-table-cell/>
          <table:table-cell table:style-name="Tabela11.A1" office:value-type="string">
            <text:p text:style-name="P404"><text:span text:style-name="T1">na</text:span><text:span text:style-name="T15"> </text:span><text:span text:style-name="T1">podstawie</text:span><text:span text:style-name="T25"> </text:span><text:span text:style-name="T1">art.</text:span><text:span text:style-name="T30"> </text:span><text:span text:style-name="T1">244</text:span><text:span text:style-name="T15"> </text:span><text:span text:style-name="T1">ustawy</text:span><text:span text:style-name="T25"> </text:span><text:span text:style-name="T1">z</text:span><text:span text:style-name="T25"> </text:span><text:span text:style-name="T1">dnia</text:span><text:span text:style-name="T25"> </text:span><text:span text:style-name="T23">6</text:span></text:p>
            <text:p text:style-name="P408"><text:span text:style-name="T1">czerwca</text:span><text:span text:style-name="T23"> </text:span><text:span text:style-name="T1">1997</text:span><text:span text:style-name="T23"> </text:span><text:span text:style-name="T1">r.</text:span><text:span text:style-name="T33"> </text:span><text:span text:style-name="T1">-</text:span><text:span text:style-name="T39"> </text:span><text:span text:style-name="T1">Kodeks</text:span><text:span text:style-name="T23"> </text:span><text:span text:style-name="T1">postępowania karnego (Dz. U. z 2022 r. poz. 1375,</text:span></text:p>
            <text:p text:style-name="P421"><text:span text:style-name="T1">z</text:span><text:span text:style-name="T17"> </text:span><text:span text:style-name="T1">późn.</text:span><text:span text:style-name="T25"> </text:span><text:span text:style-name="T15">zm.)</text:span></text:p>
          </table:table-cell>
          <table:table-cell table:style-name="Tabela11.A1" office:value-type="string">
            <text:p text:style-name="P334"/>
          </table:table-cell>
          <table:table-cell table:style-name="Tabela11.A1" table:number-columns-spanned="0" office:value-type="string">
            <text:p text:style-name="P334"/>
          </table:table-cell>
        </table:table-row>
        <table:table-row table:style-name="Tabela11.5">
          <table:table-cell table:style-name="Tabela11.A1" table:number-columns-spanned="2" office:value-type="string">
            <text:p text:style-name="P354"><text:span text:style-name="T1">Zatrzymanie</text:span><text:span text:style-name="T12"> </text:span><text:span text:style-name="T1">w</text:span><text:span text:style-name="T30"> </text:span><text:span text:style-name="T1">izbie</text:span><text:span text:style-name="T30"> </text:span><text:span text:style-name="T1">zatrzymań</text:span><text:span text:style-name="T12"> </text:span><text:span text:style-name="T1">jednostki</text:span><text:span text:style-name="T27"> </text:span><text:span text:style-name="T1">organizacyjnej</text:span><text:span text:style-name="T27"> </text:span><text:span text:style-name="T1">Żandarmerii</text:span><text:span text:style-name="T39"> </text:span><text:span text:style-name="T17">Wojskowej</text:span></text:p>
          </table:table-cell>
          <table:covered-table-cell/>
          <table:table-cell table:style-name="Tabela11.A1" office:value-type="string">
            <text:p text:style-name="P337"/>
          </table:table-cell>
          <table:table-cell table:style-name="Tabela11.A1" table:number-columns-spanned="0" office:value-type="string">
            <text:p text:style-name="P337"/>
          </table:table-cell>
        </table:table-row>
        <table:table-row table:style-name="Tabela11.1">
          <table:table-cell table:style-name="Tabela11.A1" table:number-columns-spanned="2" office:value-type="string">
            <text:p text:style-name="P422"><text:span text:style-name="T1">Powiadomienie</text:span><text:span text:style-name="T23"> </text:span><text:span text:style-name="T1">organów</text:span><text:span text:style-name="T23"> </text:span><text:span text:style-name="T17">ścigania</text:span></text:p>
          </table:table-cell>
          <table:covered-table-cell/>
          <table:table-cell table:style-name="Tabela11.A1" office:value-type="string">
            <text:p text:style-name="P337"/>
          </table:table-cell>
          <table:table-cell table:style-name="Tabela11.A1" table:number-columns-spanned="0" office:value-type="string">
            <text:p text:style-name="P337"/>
          </table:table-cell>
        </table:table-row>
        <table:table-row table:style-name="Tabela11.7">
          <table:table-cell table:style-name="Tabela11.A1" table:number-columns-spanned="2" office:value-type="string">
            <text:p text:style-name="P423"><text:span text:style-name="T1">Wydanie</text:span><text:span text:style-name="T23"> </text:span><text:span text:style-name="T1">nakazu</text:span><text:span text:style-name="T23"> </text:span><text:span text:style-name="T1">natychmiastowego</text:span><text:span text:style-name="T33"> </text:span><text:span text:style-name="T1">opuszczenia</text:span><text:span text:style-name="T23"> </text:span><text:span text:style-name="T1">wspólnie</text:span><text:span text:style-name="T23"> </text:span><text:span text:style-name="T1">zajmowanego mieszkania i jego bezpośredniego otoczenia</text:span></text:p>
          </table:table-cell>
          <table:covered-table-cell/>
          <table:table-cell table:style-name="Tabela11.A1" office:value-type="string">
            <text:p text:style-name="P334"/>
          </table:table-cell>
          <table:table-cell table:style-name="Tabela11.A1" table:number-columns-spanned="0" office:value-type="string">
            <text:p text:style-name="P334"/>
          </table:table-cell>
        </table:table-row>
        <table:table-row table:style-name="Tabela11.8">
          <table:table-cell table:style-name="Tabela11.A1" table:number-columns-spanned="2" office:value-type="string">
            <text:p text:style-name="P423"><text:span text:style-name="T1">Wydanie</text:span><text:span text:style-name="T30"> </text:span><text:span text:style-name="T1">zakazu</text:span><text:span text:style-name="T12"> </text:span><text:span text:style-name="T1">zbliżania</text:span><text:span text:style-name="T30"> </text:span><text:span text:style-name="T1">się</text:span><text:span text:style-name="T30"> </text:span><text:span text:style-name="T1">do</text:span><text:span text:style-name="T30"> </text:span><text:span text:style-name="T1">wspólnie</text:span><text:span text:style-name="T20"> </text:span><text:span text:style-name="T1">zajmowanego</text:span><text:span text:style-name="T30"> </text:span><text:span text:style-name="T1">mieszkania</text:span><text:span text:style-name="T20"> </text:span><text:span text:style-name="T1">i</text:span><text:span text:style-name="T27"> </text:span><text:span text:style-name="T1">jego bezpośredniego otoczenia</text:span></text:p>
          </table:table-cell>
          <table:covered-table-cell/>
          <table:table-cell table:style-name="Tabela11.A1" office:value-type="string">
            <text:p text:style-name="P334"/>
          </table:table-cell>
          <table:table-cell table:style-name="Tabela11.A1" table:number-columns-spanned="0" office:value-type="string">
            <text:p text:style-name="P334"/>
          </table:table-cell>
        </table:table-row>
        <table:table-row table:style-name="Tabela11.7">
          <table:table-cell table:style-name="Tabela11.A1" table:number-columns-spanned="2" office:value-type="string">
            <text:p text:style-name="P423"><text:span text:style-name="T1">Zakaz</text:span><text:span text:style-name="T15"> </text:span><text:span text:style-name="T1">zbliżania</text:span><text:span text:style-name="T27"> </text:span><text:span text:style-name="T1">się</text:span><text:span text:style-name="T15"> </text:span><text:span text:style-name="T1">osoby</text:span><text:span text:style-name="T15"> </text:span><text:span text:style-name="T1">stosującej</text:span><text:span text:style-name="T25"> </text:span><text:span text:style-name="T1">przemoc</text:span><text:span text:style-name="T15"> </text:span><text:span text:style-name="T1">domową</text:span><text:span text:style-name="T27"> </text:span><text:span text:style-name="T1">do</text:span><text:span text:style-name="T15"> </text:span><text:span text:style-name="T1">osoby</text:span><text:span text:style-name="T27"> </text:span><text:span text:style-name="T1">dotkniętej</text:span><text:span text:style-name="T30"> </text:span><text:span text:style-name="T1">taką przemocą na określoną w metrach odległość</text:span></text:p>
          </table:table-cell>
          <table:covered-table-cell/>
          <table:table-cell table:style-name="Tabela11.A1" office:value-type="string">
            <text:p text:style-name="P334"/>
          </table:table-cell>
          <table:table-cell table:style-name="Tabela11.A1" table:number-columns-spanned="0" office:value-type="string">
            <text:p text:style-name="P334"/>
          </table:table-cell>
        </table:table-row>
        <table:table-row table:style-name="Tabela11.2">
          <table:table-cell table:style-name="Tabela11.A1" table:number-columns-spanned="2" office:value-type="string">
            <text:p text:style-name="P422"><text:span text:style-name="T1">Zakaz</text:span><text:span text:style-name="T15"> </text:span><text:span text:style-name="T1">kontaktowania</text:span><text:span text:style-name="T27"> </text:span><text:span text:style-name="T1">się</text:span><text:span text:style-name="T15"> </text:span><text:span text:style-name="T1">z</text:span><text:span text:style-name="T27"> </text:span><text:span text:style-name="T1">osobą</text:span><text:span text:style-name="T15"> </text:span><text:span text:style-name="T1">dotkniętą</text:span><text:span text:style-name="T25"> </text:span><text:span text:style-name="T1">przemocą</text:span><text:span text:style-name="T27"> </text:span><text:span text:style-name="T17">domową</text:span></text:p>
          </table:table-cell>
          <table:covered-table-cell/>
          <table:table-cell table:style-name="Tabela11.A1" office:value-type="string">
            <text:p text:style-name="P337"/>
          </table:table-cell>
          <table:table-cell table:style-name="Tabela11.A1" table:number-columns-spanned="0" office:value-type="string">
            <text:p text:style-name="P337"/>
          </table:table-cell>
        </table:table-row>
        <table:table-row table:style-name="Tabela11.11">
          <table:table-cell table:style-name="Tabela11.A1" table:number-columns-spanned="2" office:value-type="string">
            <text:p text:style-name="P424"><text:span text:style-name="T1">Zakaz</text:span><text:span text:style-name="T8"> </text:span><text:span text:style-name="T1">wstępu</text:span><text:span text:style-name="T8"> </text:span><text:span text:style-name="T1">i</text:span><text:span text:style-name="T8"> </text:span><text:span text:style-name="T1">przebywania</text:span><text:span text:style-name="T10"> </text:span><text:span text:style-name="T1">osoby</text:span><text:span text:style-name="T8"> </text:span><text:span text:style-name="T1">stosującej</text:span><text:span text:style-name="T8"> </text:span><text:span text:style-name="T1">przemoc</text:span><text:span text:style-name="T8"> </text:span><text:span text:style-name="T1">na</text:span><text:span text:style-name="T33"> </text:span><text:span text:style-name="T1">terenie</text:span><text:span text:style-name="T8"> </text:span><text:span text:style-name="T1">szkoły,</text:span><text:span text:style-name="T8"> </text:span><text:span text:style-name="T1">placówki oświatowej, opiekuńczej i artystycznej, do których uczęszcza osoba dotknięta przemocą domową</text:span></text:p>
          </table:table-cell>
          <table:covered-table-cell/>
          <table:table-cell table:style-name="Tabela11.A1" office:value-type="string">
            <text:p text:style-name="P334"/>
          </table:table-cell>
          <table:table-cell table:style-name="Tabela11.A1" table:number-columns-spanned="0" office:value-type="string">
            <text:p text:style-name="P334"/>
          </table:table-cell>
        </table:table-row>
        <table:table-row table:style-name="Tabela11.7">
          <table:table-cell table:style-name="Tabela11.A1" table:number-columns-spanned="2" office:value-type="string">
            <text:p text:style-name="P423"><text:span text:style-name="T1">Zakaz</text:span><text:span text:style-name="T25"> </text:span><text:span text:style-name="T1">wstępu</text:span><text:span text:style-name="T27"> </text:span><text:span text:style-name="T1">i</text:span><text:span text:style-name="T25"> </text:span><text:span text:style-name="T1">przebywania</text:span><text:span text:style-name="T25"> </text:span><text:span text:style-name="T1">osoby</text:span><text:span text:style-name="T30"> </text:span><text:span text:style-name="T1">stosującej</text:span><text:span text:style-name="T25"> </text:span><text:span text:style-name="T1">przemoc</text:span><text:span text:style-name="T27"> </text:span><text:span text:style-name="T1">w</text:span><text:span text:style-name="T15"> </text:span><text:span text:style-name="T1">miejscach</text:span><text:span text:style-name="T27"> </text:span><text:span text:style-name="T1">pracy osoby doznającej przemocy domowej</text:span></text:p>
          </table:table-cell>
          <table:covered-table-cell/>
          <table:table-cell table:style-name="Tabela11.A1" office:value-type="string">
            <text:p text:style-name="P334"/>
          </table:table-cell>
          <table:table-cell table:style-name="Tabela11.A1" table:number-columns-spanned="0" office:value-type="string">
            <text:p text:style-name="P334"/>
          </table:table-cell>
        </table:table-row>
        <table:table-row table:style-name="Tabela11.7">
          <table:table-cell table:style-name="Tabela11.A1" table:number-columns-spanned="2" office:value-type="string">
            <text:p text:style-name="P423"><text:span text:style-name="T1">Zawiadomienie</text:span><text:span text:style-name="T41"> </text:span><text:span text:style-name="T1">komórki</text:span><text:span text:style-name="T23"> </text:span><text:span text:style-name="T1">organizacyjnej</text:span><text:span text:style-name="T23"> </text:span><text:span text:style-name="T1">Policji,</text:span><text:span text:style-name="T41"> </text:span><text:span text:style-name="T1">właściwej</text:span><text:span text:style-name="T23"> </text:span><text:span text:style-name="T1">w</text:span><text:span text:style-name="T33"> </text:span><text:span text:style-name="T1">spawach</text:span><text:span text:style-name="T41"> </text:span><text:span text:style-name="T1">wydawania pozwolenia na broń, o wszczęciu procedury „Niebieskie Karty”</text:span></text:p>
          </table:table-cell>
          <table:covered-table-cell/>
          <table:table-cell table:style-name="Tabela11.A1" office:value-type="string">
            <text:p text:style-name="P334"/>
          </table:table-cell>
          <table:table-cell table:style-name="Tabela11.A1" table:number-columns-spanned="0" office:value-type="string">
            <text:p text:style-name="P334"/>
          </table:table-cell>
        </table:table-row>
        <table:table-row table:style-name="Tabela11.7">
          <table:table-cell table:style-name="Tabela11.A1" table:number-columns-spanned="2" office:value-type="string">
            <text:p text:style-name="P423"><text:span text:style-name="T1">Odebranie broni palnej, amunicji oraz dokumentów potwierdzających legalność posiadania broni</text:span></text:p>
          </table:table-cell>
          <table:covered-table-cell/>
          <table:table-cell table:style-name="Tabela11.A1" office:value-type="string">
            <text:p text:style-name="P334"/>
          </table:table-cell>
          <table:table-cell table:style-name="Tabela11.A1" table:number-columns-spanned="0" office:value-type="string">
            <text:p text:style-name="P334"/>
          </table:table-cell>
        </table:table-row>
        <table:table-row table:style-name="Tabela11.15">
          <table:table-cell table:style-name="Tabela11.A1" table:number-columns-spanned="2" office:value-type="string">
            <text:p text:style-name="P423"><text:span text:style-name="T1">Poinformowanie</text:span><text:span text:style-name="T12"> </text:span><text:span text:style-name="T1">o</text:span><text:span text:style-name="T12"> </text:span><text:span text:style-name="T1">prawnokarnych</text:span><text:span text:style-name="T12"> </text:span><text:span text:style-name="T1">konsekwencjach</text:span><text:span text:style-name="T12"> </text:span><text:span text:style-name="T1">stosowania</text:span><text:span text:style-name="T12"> </text:span><text:span text:style-name="T1">przemocy </text:span><text:span text:style-name="T17">domowej</text:span></text:p>
          </table:table-cell>
          <table:covered-table-cell/>
          <table:table-cell table:style-name="Tabela11.A1" office:value-type="string">
            <text:p text:style-name="P334"/>
          </table:table-cell>
          <table:table-cell table:style-name="Tabela11.A1" table:number-columns-spanned="0" office:value-type="string">
            <text:p text:style-name="P334"/>
          </table:table-cell>
        </table:table-row>
        <table:table-row table:style-name="Tabela11.16">
          <table:table-cell table:style-name="Tabela11.A1" table:number-columns-spanned="2" office:value-type="string">
            <text:p text:style-name="P422"><text:span text:style-name="T1">Inne</text:span><text:span text:style-name="T15"> </text:span><text:span text:style-name="T1">(wymień</text:span><text:span text:style-name="T15"> </text:span><text:span text:style-name="T17">jakie?)</text:span></text:p>
          </table:table-cell>
          <table:covered-table-cell/>
          <table:table-cell table:style-name="Tabela11.A1" office:value-type="string">
            <text:p text:style-name="P334"/>
          </table:table-cell>
          <table:table-cell table:style-name="Tabela11.A1" table:number-columns-spanned="0" office:value-type="string">
            <text:p text:style-name="P334"/>
          </table:table-cell>
        </table:table-row>
      </table:table>
      <text:p text:style-name="P128"/>
      <text:list xml:id="list30560206" text:continue-numbering="true" text:style-name="WWNum4">
        <text:list-item>
          <text:p text:style-name="P308"><text:span text:style-name="T49">DZIAŁANIA</text:span><text:span text:style-name="T98"> </text:span><text:span text:style-name="T49">INTERWENCYJNE</text:span><text:span text:style-name="T69"> </text:span><text:span text:style-name="T49">PODJĘTE</text:span><text:span text:style-name="T60"> </text:span><text:span text:style-name="T49">WOBEC</text:span><text:span text:style-name="T71"> </text:span><text:span text:style-name="T49">OSOBY</text:span><text:span text:style-name="T66"> </text:span><text:span text:style-name="T49">DOZNAJĄCEJ</text:span><text:span text:style-name="T67"> </text:span><text:span text:style-name="T74">PRZEMOCY</text:span></text:p>
        </text:list-item>
      </text:list>
      <text:p text:style-name="P118">DOMOWEJ<text:span text:style-name="T185"> </text:span>(zaznacz<text:span text:style-name="T197"> </text:span>w odpowiednim<text:span text:style-name="T187"> </text:span>miejscu<text:span text:style-name="T187"> </text:span>znak<text:span text:style-name="T189"> </text:span><text:span text:style-name="T185">X):</text:span></text:p>
      <text:p text:style-name="P105"/>
      <table:table table:name="Tabela12" table:style-name="Tabela12">
        <table:table-column table:style-name="Tabela12.A"/>
        <table:table-column table:style-name="Tabela12.B"/>
        <table:table-column table:style-name="Tabela12.C"/>
        <table:table-column table:style-name="Tabela12.D"/>
        <table:table-row table:style-name="Tabela12.1">
          <table:table-cell table:style-name="Tabela12.A1" office:value-type="string">
            <text:p text:style-name="P425"><text:span text:style-name="T17">Działanie</text:span></text:p>
          </table:table-cell>
          <table:table-cell table:style-name="Tabela12.A1" office:value-type="string">
            <text:p text:style-name="P426"><text:span text:style-name="T1">Osoba 1 </text:span><text:span text:style-name="T17">doznająca przemocy</text:span></text:p>
          </table:table-cell>
          <table:table-cell table:style-name="Tabela12.A1" office:value-type="string">
            <text:p text:style-name="P427"><text:span text:style-name="T1">Osoba 2 </text:span><text:span text:style-name="T17">doznająca przemocy</text:span></text:p>
          </table:table-cell>
          <table:table-cell table:style-name="Tabela12.A1" office:value-type="string">
            <text:p text:style-name="P427"><text:span text:style-name="T1">Osoba 3 </text:span><text:span text:style-name="T17">doznająca przemocy</text:span></text:p>
          </table:table-cell>
        </table:table-row>
        <table:table-row table:style-name="Tabela12.2">
          <table:table-cell table:style-name="Tabela12.A1" office:value-type="string">
            <text:p text:style-name="P403"><text:span text:style-name="T1">Udzielono</text:span><text:span text:style-name="T27"> </text:span><text:span text:style-name="T1">pomocy</text:span><text:span text:style-name="T15"> </text:span><text:span text:style-name="T17">ambulatoryjnej</text:span></text:p>
          </table:table-cell>
          <table:table-cell table:style-name="Tabela12.A1" office:value-type="string">
            <text:p text:style-name="P337"/>
          </table:table-cell>
          <table:table-cell table:style-name="Tabela12.A1" office:value-type="string">
            <text:p text:style-name="P337"/>
          </table:table-cell>
          <table:table-cell table:style-name="Tabela12.A1" office:value-type="string">
            <text:p text:style-name="P337"/>
          </table:table-cell>
        </table:table-row>
        <table:table-row table:style-name="Tabela12.3">
          <table:table-cell table:style-name="Tabela12.A1" office:value-type="string">
            <text:p text:style-name="P405"><text:span text:style-name="T1">Przyjęto</text:span><text:span text:style-name="T27"> </text:span><text:span text:style-name="T1">na</text:span><text:span text:style-name="T15"> </text:span><text:span text:style-name="T1">leczenie</text:span><text:span text:style-name="T17"> szpitalne</text:span></text:p>
          </table:table-cell>
          <table:table-cell table:style-name="Tabela12.A1" office:value-type="string">
            <text:p text:style-name="P337"/>
          </table:table-cell>
          <table:table-cell table:style-name="Tabela12.A1" office:value-type="string">
            <text:p text:style-name="P337"/>
          </table:table-cell>
          <table:table-cell table:style-name="Tabela12.A1" office:value-type="string">
            <text:p text:style-name="P337"/>
          </table:table-cell>
        </table:table-row>
        <table:table-row table:style-name="Tabela12.2">
          <table:table-cell table:style-name="Tabela12.A1" office:value-type="string">
            <text:p text:style-name="P428"><text:span text:style-name="T1">Wydano</text:span><text:span text:style-name="T12"> </text:span><text:span text:style-name="T1">zaświadczenie</text:span><text:span text:style-name="T27"> </text:span><text:span text:style-name="T1">o</text:span><text:span text:style-name="T30"> </text:span><text:span text:style-name="T1">przyczynach</text:span><text:span text:style-name="T27"> </text:span><text:span text:style-name="T1">i</text:span><text:span text:style-name="T12"> </text:span><text:span text:style-name="T1">rodzaju</text:span><text:span text:style-name="T12"> </text:span><text:span text:style-name="T1">uszkodzeń</text:span><text:span text:style-name="T27"> </text:span><text:span text:style-name="T17">ciała</text:span></text:p>
          </table:table-cell>
          <table:table-cell table:style-name="Tabela12.A1" office:value-type="string">
            <text:p text:style-name="P337"/>
          </table:table-cell>
          <table:table-cell table:style-name="Tabela12.A1" office:value-type="string">
            <text:p text:style-name="P337"/>
          </table:table-cell>
          <table:table-cell table:style-name="Tabela12.A1" office:value-type="string">
            <text:p text:style-name="P337"/>
          </table:table-cell>
        </table:table-row>
        <table:table-row table:style-name="Tabela12.2">
          <table:table-cell table:style-name="Tabela12.A1" office:value-type="string">
            <text:p text:style-name="P428"><text:span text:style-name="T1">Zapewniono</text:span><text:span text:style-name="T30"> </text:span><text:span text:style-name="T1">schronienie</text:span><text:span text:style-name="T27"> </text:span><text:span text:style-name="T1">w</text:span><text:span text:style-name="T20"> </text:span><text:span text:style-name="T1">placówce</text:span><text:span text:style-name="T27"> </text:span><text:span text:style-name="T17">całodobowej</text:span></text:p>
          </table:table-cell>
          <table:table-cell table:style-name="Tabela12.A1" office:value-type="string">
            <text:p text:style-name="P337"/>
          </table:table-cell>
          <table:table-cell table:style-name="Tabela12.A1" office:value-type="string">
            <text:p text:style-name="P337"/>
          </table:table-cell>
          <table:table-cell table:style-name="Tabela12.A1" office:value-type="string">
            <text:p text:style-name="P337"/>
          </table:table-cell>
        </table:table-row>
        <table:table-row table:style-name="Tabela12.6">
          <table:table-cell table:style-name="Tabela12.A1" office:value-type="string">
            <text:p text:style-name="P428"><text:span text:style-name="T1">Zabezpieczono</text:span><text:span text:style-name="T39"> </text:span><text:span text:style-name="T1">małoletniego</text:span><text:span text:style-name="T27"> </text:span><text:span text:style-name="T1">w</text:span><text:span text:style-name="T30"> </text:span><text:span text:style-name="T1">sytuacji</text:span><text:span text:style-name="T15"> </text:span><text:span text:style-name="T1">zagrożenia</text:span><text:span text:style-name="T20"> </text:span><text:span text:style-name="T1">zdrowia</text:span><text:span text:style-name="T27"> </text:span><text:span text:style-name="T1">lub</text:span><text:span text:style-name="T15"> </text:span><text:span text:style-name="T17">życia</text:span></text:p>
          </table:table-cell>
          <table:table-cell table:style-name="Tabela12.A1" office:value-type="string">
            <text:p text:style-name="P337"/>
          </table:table-cell>
          <table:table-cell table:style-name="Tabela12.A1" office:value-type="string">
            <text:p text:style-name="P337"/>
          </table:table-cell>
          <table:table-cell table:style-name="Tabela12.A1" office:value-type="string">
            <text:p text:style-name="P337"/>
          </table:table-cell>
        </table:table-row>
        <table:table-row table:style-name="Tabela12.7">
          <table:table-cell table:style-name="Tabela12.A1" office:value-type="string">
            <text:p text:style-name="P429"><text:span text:style-name="T1">Powiadomiono</text:span><text:span text:style-name="T27"> </text:span><text:span text:style-name="T1">sąd</text:span><text:span text:style-name="T15"> </text:span><text:span text:style-name="T1">rodzinny</text:span><text:span text:style-name="T27"> </text:span><text:span text:style-name="T1">o</text:span><text:span text:style-name="T15"> </text:span><text:span text:style-name="T1">sytuacji</text:span><text:span text:style-name="T30"> </text:span><text:span text:style-name="T17">małoletniego</text:span></text:p>
          </table:table-cell>
          <table:table-cell table:style-name="Tabela12.A1" office:value-type="string">
            <text:p text:style-name="P337"/>
          </table:table-cell>
          <table:table-cell table:style-name="Tabela12.A1" office:value-type="string">
            <text:p text:style-name="P337"/>
          </table:table-cell>
          <table:table-cell table:style-name="Tabela12.A1" office:value-type="string">
            <text:p text:style-name="P337"/>
          </table:table-cell>
        </table:table-row>
        <table:table-row table:style-name="Tabela12.2">
          <table:table-cell table:style-name="Tabela12.A1" office:value-type="string">
            <text:p text:style-name="P428"><text:span text:style-name="T1">Przekazanie</text:span><text:span text:style-name="T30"> </text:span><text:span text:style-name="T1">formularza</text:span><text:span text:style-name="T30"> </text:span><text:span text:style-name="T1">„Niebieska</text:span><text:span text:style-name="T15"> </text:span><text:span text:style-name="T1">Karta</text:span><text:span text:style-name="T17"> </text:span><text:span text:style-name="T1">–</text:span><text:span text:style-name="T15"> </text:span><text:span text:style-name="T27">B”</text:span></text:p>
          </table:table-cell>
          <table:table-cell table:style-name="Tabela12.A1" office:value-type="string">
            <text:p text:style-name="P337"/>
          </table:table-cell>
          <table:table-cell table:style-name="Tabela12.A1" office:value-type="string">
            <text:p text:style-name="P337"/>
          </table:table-cell>
          <table:table-cell table:style-name="Tabela12.A1" office:value-type="string">
            <text:p text:style-name="P337"/>
          </table:table-cell>
        </table:table-row>
        <table:table-row table:style-name="Tabela12.9">
          <table:table-cell table:style-name="Tabela12.A1" office:value-type="string">
            <text:p text:style-name="P428"><text:span text:style-name="T1">Inne</text:span><text:span text:style-name="T15"> </text:span><text:span text:style-name="T1">(wymień</text:span><text:span text:style-name="T15"> </text:span><text:span text:style-name="T17">jakie?)</text:span></text:p>
          </table:table-cell>
          <table:table-cell table:style-name="Tabela12.A1" office:value-type="string">
            <text:p text:style-name="P334"/>
          </table:table-cell>
          <table:table-cell table:style-name="Tabela12.A1" office:value-type="string">
            <text:p text:style-name="P334"/>
          </table:table-cell>
          <table:table-cell table:style-name="Tabela12.A1" office:value-type="string">
            <text:p text:style-name="P334"/>
          </table:table-cell>
        </table:table-row>
      </table:table>
      <text:list xml:id="list30554788" text:continue-numbering="true" text:style-name="WWNum4">
        <text:list-item>
          <text:p text:style-name="P310"><text:span text:style-name="T83">DODATKOWE</text:span><text:span text:style-name="T146"> </text:span><text:span text:style-name="T74">INFORMACJE</text:span></text:p>
        </text:list-item>
      </text:list>
      <text:p text:style-name="P69"/>
      <text:p text:style-name="P38"><text:soft-page-break/><text:span text:style-name="T74">………………………………………………………………………………………………………</text:span></text:p>
      <text:p text:style-name="P39"><text:span text:style-name="T74">………………………………………………………………………………………………………</text:span></text:p>
      <text:p text:style-name="P5"/>
      <text:p text:style-name="P3"/>
      <text:p text:style-name="Standard"/>
      <text:p text:style-name="P40"><text:span text:style-name="T74">………………………………………………………………………………………………………</text:span></text:p>
      <text:p text:style-name="P41"><text:span text:style-name="T74">………………………………………………………………………………………………………</text:span></text:p>
      <text:p text:style-name="P39"><text:span text:style-name="T74">………………………………………………………………………………………………………</text:span></text:p>
      <text:p text:style-name="P42"><text:span text:style-name="T74">………………………………………………………………………………………………………</text:span></text:p>
      <text:p text:style-name="P39"><text:span text:style-name="T74">………………………………………………………………………………………………………</text:span></text:p>
      <text:p text:style-name="P42"><text:span text:style-name="T74">………………………………………………………………………………………………………</text:span></text:p>
      <text:p text:style-name="P39"><text:span text:style-name="T74">………………………………………………………………………………………………………</text:span></text:p>
      <text:p text:style-name="P42"><text:span text:style-name="T74">………………………………………………………………………………………………………</text:span></text:p>
      <text:p text:style-name="P39"><text:span text:style-name="T74">………………………………………………………………………………………………………</text:span></text:p>
      <text:p text:style-name="P42"><text:span text:style-name="T74">……………………………………………………………………………………………………</text:span></text:p>
      <text:list xml:id="list30555983" text:continue-numbering="true" text:style-name="WWNum4">
        <text:list-item>
          <text:p text:style-name="P311"><text:span text:style-name="T74">WSZCZĘCIE</text:span><text:span text:style-name="T49"><text:tab/></text:span><text:span text:style-name="T74">PROCEDURY</text:span><text:span text:style-name="T49"><text:tab/></text:span><text:span text:style-name="T74">„NIEBIESKIE</text:span><text:span text:style-name="T49"><text:tab/></text:span><text:span text:style-name="T74">KARTY”</text:span><text:span text:style-name="T49"><text:tab/></text:span><text:span text:style-name="T74">NASTĄPIŁO</text:span><text:span text:style-name="T49"><text:tab/></text:span><text:span text:style-name="T74">PRZEZ</text:span></text:p>
        </text:list-item>
      </text:list>
      <text:p text:style-name="P119">(zaznacz<text:span text:style-name="T186"> </text:span>w<text:span text:style-name="T197"> </text:span>odpowiednim miejscu<text:span text:style-name="T187"> </text:span>znak<text:span text:style-name="T187"> </text:span><text:span text:style-name="T185">X):</text:span></text:p>
      <text:p text:style-name="P129"/>
      <table:table table:name="Tabela13" table:style-name="Tabela13">
        <table:table-column table:style-name="Tabela13.A"/>
        <table:table-column table:style-name="Tabela13.B"/>
        <table:table-row table:style-name="Tabela13.1">
          <table:table-cell table:style-name="Tabela13.A1" office:value-type="string">
            <text:p text:style-name="P407"><text:span text:style-name="T1">Pracownika</text:span><text:span text:style-name="T39"> </text:span><text:span text:style-name="T1">socjalnego</text:span><text:span text:style-name="T12"> </text:span><text:span text:style-name="T1">jednostki</text:span><text:span text:style-name="T27"> </text:span><text:span text:style-name="T1">organizacyjnej</text:span><text:span text:style-name="T30"> </text:span><text:span text:style-name="T1">pomocy</text:span><text:span text:style-name="T30"> </text:span><text:span text:style-name="T17">społecznej</text:span></text:p>
          </table:table-cell>
          <table:table-cell table:style-name="Tabela13.A1" office:value-type="string">
            <text:p text:style-name="P334"/>
          </table:table-cell>
        </table:table-row>
        <table:table-row table:style-name="Tabela13.2">
          <table:table-cell table:style-name="Tabela13.A1" office:value-type="string">
            <text:p text:style-name="P409"><text:span text:style-name="T1">Funkcjonariusza</text:span><text:span text:style-name="T12"> </text:span><text:span text:style-name="T17">Policji</text:span></text:p>
          </table:table-cell>
          <table:table-cell table:style-name="Tabela13.A1" office:value-type="string">
            <text:p text:style-name="P337"/>
          </table:table-cell>
        </table:table-row>
        <table:table-row table:style-name="Tabela13.3">
          <table:table-cell table:style-name="Tabela13.A1" office:value-type="string">
            <text:p text:style-name="P407"><text:span text:style-name="T1">Żołnierza</text:span><text:span text:style-name="T30"> </text:span><text:span text:style-name="T1">Żandarmerii</text:span><text:span text:style-name="T39"> </text:span><text:span text:style-name="T17">Wojskowej</text:span></text:p>
          </table:table-cell>
          <table:table-cell table:style-name="Tabela13.A1" office:value-type="string">
            <text:p text:style-name="P334"/>
          </table:table-cell>
        </table:table-row>
        <table:table-row table:style-name="Tabela13.1">
          <table:table-cell table:style-name="Tabela13.A1" office:value-type="string">
            <text:p text:style-name="P407"><text:span text:style-name="T1">Pracownika</text:span><text:span text:style-name="T39"> </text:span><text:span text:style-name="T1">socjalnego</text:span><text:span text:style-name="T30"> </text:span><text:span text:style-name="T1">specjalistycznego</text:span><text:span text:style-name="T27"> </text:span><text:span text:style-name="T1">ośrodka</text:span><text:span text:style-name="T20"> </text:span><text:span text:style-name="T1">wsparcia</text:span><text:span text:style-name="T15"> </text:span><text:span text:style-name="T1">dla</text:span><text:span text:style-name="T27"> </text:span><text:span text:style-name="T1">osób</text:span><text:span text:style-name="T15"> </text:span><text:span text:style-name="T1">doznających</text:span><text:span text:style-name="T20"> </text:span><text:span text:style-name="T1">przemocy</text:span><text:span text:style-name="T15"> </text:span><text:span text:style-name="T17">domowej</text:span></text:p>
          </table:table-cell>
          <table:table-cell table:style-name="Tabela13.A1" office:value-type="string">
            <text:p text:style-name="P334"/>
          </table:table-cell>
        </table:table-row>
        <table:table-row table:style-name="Tabela13.5">
          <table:table-cell table:style-name="Tabela13.A1" office:value-type="string">
            <text:p text:style-name="P409"><text:span text:style-name="T1">Asystenta</text:span><text:span text:style-name="T12"> </text:span><text:span text:style-name="T17">rodziny</text:span></text:p>
          </table:table-cell>
          <table:table-cell table:style-name="Tabela13.A1" office:value-type="string">
            <text:p text:style-name="P337"/>
          </table:table-cell>
        </table:table-row>
        <table:table-row table:style-name="Tabela13.3">
          <table:table-cell table:style-name="Tabela13.A1" office:value-type="string">
            <text:p text:style-name="P409"><text:span text:style-name="T17">Nauczyciela</text:span></text:p>
          </table:table-cell>
          <table:table-cell table:style-name="Tabela13.A1" office:value-type="string">
            <text:p text:style-name="P334"/>
          </table:table-cell>
        </table:table-row>
        <table:table-row table:style-name="Tabela13.5">
          <table:table-cell table:style-name="Tabela13.A1" office:value-type="string">
            <text:p text:style-name="P407"><text:span text:style-name="T1">Osobę</text:span><text:span text:style-name="T12"> </text:span><text:span text:style-name="T1">wykonującą</text:span><text:span text:style-name="T27"> </text:span><text:span text:style-name="T1">zawód</text:span><text:span text:style-name="T20"> </text:span><text:span text:style-name="T1">medyczny,</text:span><text:span text:style-name="T30"> </text:span><text:span text:style-name="T1">w</text:span><text:span text:style-name="T12"> </text:span><text:span text:style-name="T1">tym</text:span><text:span text:style-name="T15"> </text:span><text:span text:style-name="T1">lekarza,</text:span><text:span text:style-name="T12"> </text:span><text:span text:style-name="T1">pielęgniarkę,</text:span><text:span text:style-name="T27"> </text:span><text:span text:style-name="T1">położną</text:span><text:span text:style-name="T20"> </text:span><text:span text:style-name="T1">lub</text:span><text:span text:style-name="T27"> </text:span><text:span text:style-name="T1">ratownika</text:span><text:span text:style-name="T27"> </text:span><text:span text:style-name="T17">medycznego</text:span></text:p>
          </table:table-cell>
          <table:table-cell table:style-name="Tabela13.A1" office:value-type="string">
            <text:p text:style-name="P337"/>
          </table:table-cell>
        </table:table-row>
        <table:table-row table:style-name="Tabela13.3">
          <table:table-cell table:style-name="Tabela13.A1" office:value-type="string">
            <text:p text:style-name="P409"><text:span text:style-name="T1">Przedstawiciela</text:span><text:span text:style-name="T23"> </text:span><text:span text:style-name="T1">gminnej</text:span><text:span text:style-name="T39"> </text:span><text:span text:style-name="T1">komisji</text:span><text:span text:style-name="T30"> </text:span><text:span text:style-name="T1">rozwiązywania</text:span><text:span text:style-name="T20"> </text:span><text:span text:style-name="T1">problemów</text:span><text:span text:style-name="T12"> </text:span><text:span text:style-name="T17">alkoholowych</text:span></text:p>
          </table:table-cell>
          <table:table-cell table:style-name="Tabela13.A1" office:value-type="string">
            <text:p text:style-name="P334"/>
          </table:table-cell>
        </table:table-row>
        <table:table-row table:style-name="Tabela13.9">
          <table:table-cell table:style-name="Tabela13.A1" office:value-type="string">
            <text:p text:style-name="P430"><text:span text:style-name="T1">Pedagoga,</text:span><text:span text:style-name="T15"> </text:span><text:span text:style-name="T1">psychologa</text:span><text:span text:style-name="T30"> </text:span><text:span text:style-name="T1">lub</text:span><text:span text:style-name="T20"> </text:span><text:span text:style-name="T1">terapeutę,</text:span><text:span text:style-name="T15"> </text:span><text:span text:style-name="T1">będących</text:span><text:span text:style-name="T15"> </text:span><text:span text:style-name="T1">przedstawicielami</text:span><text:span text:style-name="T25"> </text:span><text:span text:style-name="T1">podmiotów,</text:span><text:span text:style-name="T15"> </text:span><text:span text:style-name="T1">o</text:span><text:span text:style-name="T15"> </text:span><text:span text:style-name="T1">których</text:span><text:span text:style-name="T30"> </text:span><text:span text:style-name="T1">mowa</text:span><text:span text:style-name="T15"> </text:span><text:span text:style-name="T1">w</text:span><text:span text:style-name="T20"> </text:span><text:span text:style-name="T1">art. 9a ust. 3 ustawy z dnia 29 lipca 2005 r. o przeciwdziałaniu przemocy domowej</text:span></text:p>
          </table:table-cell>
          <table:table-cell table:style-name="Tabela13.A1" office:value-type="string">
            <text:p text:style-name="P334"/>
          </table:table-cell>
        </table:table-row>
      </table:table>
      <text:p text:style-name="P130"/>
      <text:p text:style-name="P43"><text:span text:style-name="T74">........................................................................................................................................................</text:span></text:p>
      <text:p text:style-name="P44"><text:span text:style-name="T1">imię</text:span><text:span text:style-name="T23"> </text:span><text:span text:style-name="T1">i</text:span><text:span text:style-name="T25"> </text:span><text:span text:style-name="T1">nazwisko</text:span><text:span text:style-name="T15"> </text:span><text:span text:style-name="T1">oraz</text:span><text:span text:style-name="T27"> </text:span><text:span text:style-name="T1">czytelny</text:span><text:span text:style-name="T15"> </text:span><text:span text:style-name="T1">podpis</text:span><text:span text:style-name="T15"> </text:span><text:span text:style-name="T1">osoby</text:span><text:span text:style-name="T15"> </text:span><text:span text:style-name="T1">wypełniającej</text:span><text:span text:style-name="T27"> </text:span><text:span text:style-name="T1">formularz</text:span><text:span text:style-name="T30"> </text:span><text:span text:style-name="T1">„Niebieska</text:span><text:span text:style-name="T30"> </text:span><text:span text:style-name="T1">Karta</text:span><text:span text:style-name="T17"> </text:span><text:span text:style-name="T1">–</text:span><text:span text:style-name="T10"> </text:span><text:span text:style-name="T27">A”</text:span></text:p>
      <text:p text:style-name="P61"/>
      <text:p text:style-name="P131"/>
      <text:p text:style-name="P45"><text:span text:style-name="T244">………………………………..……………………………………………………………</text:span></text:p>
      <text:p text:style-name="P46"><text:span text:style-name="T1">(data</text:span><text:span text:style-name="T20"> </text:span><text:span text:style-name="T1">wpływu</text:span><text:span text:style-name="T27"> </text:span><text:span text:style-name="T1">formularza,</text:span><text:span text:style-name="T27"> </text:span><text:span text:style-name="T1">podpis</text:span><text:span text:style-name="T30"> dyrektora</text:span><text:span text:style-name="T17">)</text:span></text:p>
      <text:p text:style-name="P61"/>
      <text:p text:style-name="P61"/>
      <text:p text:style-name="P132"/>
      <text:p text:style-name="P23"><text:span text:style-name="T216">1)</text:span><text:span text:style-name="T227"> </text:span><text:span text:style-name="T220">wpisać</text:span><text:span text:style-name="T228"> </text:span><text:span text:style-name="T225">właściwe</text:span></text:p>
      <text:p text:style-name="P47"><text:span text:style-name="T216">2)</text:span><text:span text:style-name="T227"> </text:span><text:span text:style-name="T220">numer</text:span><text:span text:style-name="T229"> </text:span><text:span text:style-name="T220">PESEL</text:span><text:span text:style-name="T230"> </text:span><text:span text:style-name="T220">wpisuje</text:span><text:span text:style-name="T231"> </text:span><text:span text:style-name="T220">się,</text:span><text:span text:style-name="T231"> </text:span><text:span text:style-name="T220">o</text:span><text:span text:style-name="T232"> </text:span><text:span text:style-name="T220">ile</text:span><text:span text:style-name="T231"> </text:span><text:span text:style-name="T220">danej</text:span><text:span text:style-name="T231"> </text:span><text:span text:style-name="T220">osobie</text:span><text:span text:style-name="T233"> </text:span><text:span text:style-name="T220">numer</text:span><text:span text:style-name="T231"> </text:span><text:span text:style-name="T220">taki</text:span><text:span text:style-name="T229"> </text:span><text:span text:style-name="T220">został</text:span><text:span text:style-name="T231"> </text:span><text:span text:style-name="T220">nadany.</text:span><text:span text:style-name="T228"> </text:span><text:span text:style-name="T220">W</text:span><text:span text:style-name="T234"> </text:span><text:span text:style-name="T220">przypadku</text:span><text:span text:style-name="T232"> </text:span><text:span text:style-name="T220">braku</text:span><text:span text:style-name="T229"> </text:span><text:span text:style-name="T220">numeru</text:span><text:span text:style-name="T232"> </text:span><text:span text:style-name="T220">PESEL</text:span><text:span text:style-name="T230"> </text:span><text:span text:style-name="T220">jest konieczne podanie innych danych identyfikujących osobę</text:span></text:p>
      <text:p text:style-name="P58"><text:span text:style-name="T216">3)</text:span><text:span text:style-name="T227"> </text:span><text:span text:style-name="T220">podkreślić</text:span><text:span text:style-name="T235"> </text:span><text:span text:style-name="T220">rodzaje</text:span><text:span text:style-name="T229"> </text:span><text:span text:style-name="T225">zachowań</text:span></text:p>
      <text:list xml:id="list30572358" text:continue-list="list30564199" text:style-name="Outline">
        <text:list-item>
          <text:h text:style-name="P483" text:outline-level="1"><text:span text:style-name="T187">„NIEBIESKA</text:span><text:span text:style-name="T47"> </text:span><text:span text:style-name="T187">KARTA</text:span><text:span text:style-name="T46"> </text:span><text:span text:style-name="T187">–</text:span><text:span text:style-name="T188"> </text:span><text:span text:style-name="T185">B”</text:span></text:h>
        </text:list-item>
      </text:list>
      <text:p text:style-name="P48"><text:span text:style-name="T55">INFORMACJA</text:span><text:span text:style-name="T73"> </text:span><text:span text:style-name="T55">DLA</text:span><text:span text:style-name="T89"> </text:span><text:span text:style-name="T55">OSÓB</text:span><text:span text:style-name="T68"> </text:span><text:span text:style-name="T55">DOZNAJĄCYCH</text:span><text:span text:style-name="T68"> </text:span><text:span text:style-name="T55">PRZEMOCY</text:span><text:span text:style-name="T89"> </text:span><text:span text:style-name="T55">DOMOWEJ CO TO JEST PROCEDURA „NIEBIESKIE KARTY”?</text:span></text:p>
      <text:p text:style-name="P133">Są to różne działania podejmowane w sytuacji podejrzenia lub stwierdzenia stosowania przemocy<text:span text:style-name="T187"> </text:span>domowej<text:span text:style-name="T189"> </text:span>na<text:span text:style-name="T187"> </text:span>podstawie<text:span text:style-name="T187"> </text:span>przepisów<text:span text:style-name="T189"> </text:span>ustawy<text:span text:style-name="T187"> </text:span>o<text:span text:style-name="T189"> </text:span>przeciwdziałaniu<text:span text:style-name="T189"> </text:span>przemocy<text:span text:style-name="T187"> </text:span>domowej.<text:span text:style-name="T189"> </text:span>Celem procedury „Niebieskie Karty” jest zatrzymanie przemocy domowej i udzielenie pomocy i wsparcia Tobie i Twoim najbliższym. Na skutek wszczęcia procedury „Niebieskie Karty” informacja dotycząca Twojej sytuacji zostanie przekazana do grupy diagnostyczno-pomocowej. Więcej informacji na temat dalszych działań uzyskasz podczas spotkania z członkami tej grupy, na które zostaniesz<text:span text:style-name="T44"> </text:span>zaproszona/(y).<text:span text:style-name="T44"> </text:span>W<text:span text:style-name="T44"> </text:span>trakcie<text:span text:style-name="T44"> </text:span>procedury<text:span text:style-name="T44"> </text:span>członkowie<text:span text:style-name="T44"> </text:span>grupy<text:span text:style-name="T44"> </text:span>będą<text:span text:style-name="T44"> </text:span>kontaktować<text:span text:style-name="T44"> </text:span>się<text:span text:style-name="T44"> </text:span>także<text:span text:style-name="T190"> </text:span>z osobą, która przemoc stosuje.</text:p>
      <text:list xml:id="list30555442" text:continue-numbering="true" text:style-name="Outline">
        <text:list-item>
          <text:h text:style-name="P484" text:outline-level="1">CO<text:span text:style-name="T201"> </text:span>TO<text:span text:style-name="T199"> </text:span>JEST<text:span text:style-name="T194"> </text:span>PRZEMOC<text:span text:style-name="T199"> </text:span><text:span text:style-name="T187">DOMOWA?</text:span></text:h>
        </text:list-item>
      </text:list>
      <text:p text:style-name="P134">Przemoc domowa to jednorazowe albo powtarzające się umyślne działanie lub zaniechanie, wykorzystujące przewagę fizyczną, psychiczną lub ekonomiczną, naruszające prawa lub dobra osobiste osoby doznającej przemocy domowej, w szczególności:</text:p>
      <text:list xml:id="list30577397" text:continue-list="list30555983" text:style-name="WWNum4">
        <text:list-item>
          <text:list>
            <text:list-item>
              <text:p text:style-name="P313"><text:span text:style-name="T49">narażające</text:span><text:span text:style-name="T79"> </text:span><text:span text:style-name="T49">tę</text:span><text:span text:style-name="T110"> </text:span><text:span text:style-name="T49">osobę</text:span><text:span text:style-name="T79"> </text:span><text:span text:style-name="T49">na</text:span><text:span text:style-name="T74"> </text:span><text:span text:style-name="T49">niebezpieczeństwo</text:span><text:span text:style-name="T74"> </text:span><text:span text:style-name="T49">utraty</text:span><text:span text:style-name="T110"> </text:span><text:span text:style-name="T49">życia,</text:span><text:span text:style-name="T110"> </text:span><text:span text:style-name="T49">zdrowia</text:span><text:span text:style-name="T74"> </text:span><text:span text:style-name="T49">lub</text:span><text:span text:style-name="T110"> </text:span><text:span text:style-name="T74">mienia,</text:span></text:p>
            </text:list-item>
            <text:list-item>
              <text:p text:style-name="P314"><text:span text:style-name="T49">naruszające</text:span><text:span text:style-name="T90"> </text:span><text:span text:style-name="T49">jej</text:span><text:span text:style-name="T110"> </text:span><text:span text:style-name="T49">godność,</text:span><text:span text:style-name="T113"> </text:span><text:span text:style-name="T49">nietykalność</text:span><text:span text:style-name="T110"> </text:span><text:span text:style-name="T49">cielesną</text:span><text:span text:style-name="T74"> </text:span><text:span text:style-name="T49">lub</text:span><text:span text:style-name="T110"> </text:span><text:span text:style-name="T49">wolność,</text:span><text:span text:style-name="T110"> </text:span><text:span text:style-name="T49">w</text:span><text:span text:style-name="T74"> </text:span><text:span text:style-name="T49">tym</text:span><text:span text:style-name="T110"> </text:span><text:span text:style-name="T74">seksualną,</text:span></text:p>
            </text:list-item>
            <text:list-item>
              <text:p text:style-name="P315"><text:span text:style-name="T49">powodujące szkody na jej zdrowiu fizycznym lub psychicznym, wywołujące u tej osoby cierpienia lub krzywdę,</text:span></text:p>
            </text:list-item>
            <text:list-item>
              <text:p text:style-name="P317"><text:span text:style-name="T49">ograniczające lub pozbawiające tę osobę dostępu do środków finansowych lub możliwości podjęcia pracy lub uzyskania samodzielności finansowej,</text:span></text:p>
            </text:list-item>
            <text:list-item>
              <text:p text:style-name="P316"><text:span text:style-name="T49">istotnie naruszające prywatność tej osoby lub wzbudzające u niej poczucie zagrożenia, poniżenia lub udręczenia, w tym podejmowane za pomocą środków komunikacji </text:span><text:span text:style-name="T74">elektronicznej.</text:span></text:p>
            </text:list-item>
          </text:list>
        </text:list-item>
      </text:list>
      <text:list xml:id="list30574664" text:continue-list="list30555442" text:style-name="Outline">
        <text:list-item>
          <text:h text:style-name="P485" text:outline-level="1">KTO<text:span text:style-name="T185"> </text:span>MOŻE<text:span text:style-name="T197"> </text:span>BYĆ<text:span text:style-name="T199"> </text:span>OSOBĄ<text:span text:style-name="T199"> </text:span>DOZNAJĄCĄ<text:span text:style-name="T199"> </text:span>PRZEMOCY<text:span text:style-name="T193"> </text:span><text:span text:style-name="T187">DOMOWEJ?</text:span></text:h>
        </text:list-item>
      </text:list>
      <text:list xml:id="list5125928347490292361" text:style-name="WWNum3">
        <text:list-item>
          <text:p text:style-name="P318"><text:span text:style-name="T49">małżonek, także w przypadku, gdy małżeństwo ustało lub zostało unieważnione, oraz jego wstępni (np. rodzice, dziadkowie, pradziadkowie), zstępni (np. dzieci, wnuki, prawnuki), rodzeństwo i ich małżonkowie,</text:span></text:p>
        </text:list-item>
        <text:list-item>
          <text:p text:style-name="P320"><text:span text:style-name="T49">wstępni</text:span><text:span text:style-name="T110"> </text:span><text:span text:style-name="T49">i</text:span><text:span text:style-name="T110"> </text:span><text:span text:style-name="T49">zstępni</text:span><text:span text:style-name="T110"> </text:span><text:span text:style-name="T49">oraz</text:span><text:span text:style-name="T74"> </text:span><text:span text:style-name="T49">ich</text:span><text:span text:style-name="T113"> </text:span><text:span text:style-name="T74">małżonkowie,</text:span></text:p>
        </text:list-item>
        <text:list-item>
          <text:p text:style-name="P321"><text:span text:style-name="T49">rodzeństwo</text:span><text:span text:style-name="T110"> </text:span><text:span text:style-name="T49">oraz</text:span><text:span text:style-name="T110"> </text:span><text:span text:style-name="T49">ich</text:span><text:span text:style-name="T113"> </text:span><text:span text:style-name="T49">wstępni,</text:span><text:span text:style-name="T110"> </text:span><text:span text:style-name="T49">zstępni i ich </text:span><text:span text:style-name="T74">małżonkowie,</text:span></text:p>
        </text:list-item>
        <text:list-item>
          <text:p text:style-name="P323"><text:span text:style-name="T49">osoba</text:span><text:span text:style-name="T93"> </text:span><text:span text:style-name="T49">pozostająca</text:span><text:span text:style-name="T93"> </text:span><text:span text:style-name="T49">w</text:span><text:span text:style-name="T93"> </text:span><text:span text:style-name="T49">stosunku</text:span><text:span text:style-name="T93"> </text:span><text:span text:style-name="T49">przysposobienia</text:span><text:span text:style-name="T93"> </text:span><text:span text:style-name="T49">i</text:span><text:span text:style-name="T93"> </text:span><text:span text:style-name="T49">jej</text:span><text:span text:style-name="T93"> </text:span><text:span text:style-name="T49">małżonek</text:span><text:span text:style-name="T93"> </text:span><text:span text:style-name="T49">oraz</text:span><text:span text:style-name="T93"> </text:span><text:span text:style-name="T49">ich</text:span><text:span text:style-name="T93"> </text:span><text:span text:style-name="T49">wstępni,</text:span><text:span text:style-name="T93"> </text:span><text:span text:style-name="T49">zstępni, rodzeństwo i ich małżonkowie,</text:span></text:p>
        </text:list-item>
        <text:list-item>
          <text:p text:style-name="P324"><text:span text:style-name="T49">osoba pozostająca obecnie lub w przeszłości we wspólnym pożyciu oraz jej wstępni, zstępni, rodzeństwo i ich małżonkowie,</text:span></text:p>
        </text:list-item>
      </text:list>
      <text:p text:style-name="P58"><text:span text:style-name="T49">osoba</text:span><text:span text:style-name="T147"> </text:span><text:span text:style-name="T49">wspólnie</text:span><text:span text:style-name="T147"> </text:span><text:span text:style-name="T49">zamieszkująca</text:span><text:span text:style-name="T147"> </text:span><text:span text:style-name="T49">i</text:span><text:span text:style-name="T93"> </text:span><text:span text:style-name="T49">gospodarująca</text:span><text:span text:style-name="T93"> </text:span><text:span text:style-name="T49">oraz</text:span><text:span text:style-name="T147"> </text:span><text:span text:style-name="T49">jej</text:span><text:span text:style-name="T93"> </text:span><text:span text:style-name="T49">wstępni,</text:span><text:span text:style-name="T93"> </text:span><text:span text:style-name="T49">zstępni,</text:span><text:span text:style-name="T147"> </text:span><text:span text:style-name="T49">rodzeństwo</text:span><text:span text:style-name="T93"> </text:span><text:span text:style-name="T49">i</text:span><text:span text:style-name="T93"> </text:span><text:span text:style-name="T49">ich </text:span><text:span text:style-name="T74">małżonkowie,</text:span></text:p>
      <text:list xml:id="list30577913" text:continue-numbering="true" text:style-name="WWNum3">
        <text:list-item>
          <text:p text:style-name="P319"><text:span text:style-name="T49">osoba</text:span><text:span text:style-name="T93"> </text:span><text:span text:style-name="T49">pozostająca</text:span><text:span text:style-name="T93"> </text:span><text:span text:style-name="T49">obecnie</text:span><text:span text:style-name="T93"> </text:span><text:span text:style-name="T49">lub</text:span><text:span text:style-name="T93"> </text:span><text:span text:style-name="T49">w</text:span><text:span text:style-name="T93"> </text:span><text:span text:style-name="T49">przeszłości</text:span><text:span text:style-name="T93"> </text:span><text:span text:style-name="T49">w</text:span><text:span text:style-name="T93"> </text:span><text:span text:style-name="T49">trwałej</text:span><text:span text:style-name="T93"> </text:span><text:span text:style-name="T49">relacji</text:span><text:span text:style-name="T93"> </text:span><text:span text:style-name="T49">uczuciowej</text:span><text:span text:style-name="T93"> </text:span><text:span text:style-name="T49">lub</text:span><text:span text:style-name="T93"> </text:span><text:span text:style-name="T49">fizycznej</text:span><text:span text:style-name="T56"> </text:span><text:span text:style-name="T49">niezależnie od wspólnego zamieszkiwania i gospodarowania,</text:span></text:p>
        </text:list-item>
        <text:list-item>
          <text:p text:style-name="P322"><text:span text:style-name="T74">małoletni.</text:span></text:p>
        </text:list-item>
      </text:list>
      <text:list xml:id="list30570411" text:continue-list="list30574664" text:style-name="Outline">
        <text:list-item>
          <text:h text:style-name="P486" text:outline-level="1">NAJCZĘSTSZE<text:span text:style-name="T185"> </text:span>FORMY<text:span text:style-name="T196"> </text:span>PRZEMOCY<text:span text:style-name="T196"> </text:span><text:span text:style-name="T187">DOMOWEJ:</text:span></text:h>
        </text:list-item>
      </text:list>
      <text:p text:style-name="P135"><text:span text:style-name="T247">Przemoc</text:span><text:span text:style-name="T198"> </text:span><text:span text:style-name="T247">fizyczna</text:span><text:span text:style-name="T246">:</text:span><text:span text:style-name="T189"> </text:span>bicie, szarpanie,<text:span text:style-name="T189"> </text:span>kopanie,<text:span text:style-name="T189"> </text:span>duszenie,<text:span text:style-name="T187"> </text:span>popychanie,<text:span text:style-name="T189"> </text:span>obezwładnianie<text:span text:style-name="T187"> </text:span>i<text:span text:style-name="T189"> </text:span><text:span text:style-name="T187">inne.</text:span></text:p>
      <text:p text:style-name="P136"><text:span text:style-name="T247">Przemoc</text:span><text:span text:style-name="T45"> </text:span><text:span text:style-name="T247">psychiczna</text:span><text:span text:style-name="T246">:</text:span><text:span text:style-name="T44"> </text:span>izolowanie,<text:span text:style-name="T44"> </text:span>wyzywanie,<text:span text:style-name="T44"> </text:span>ośmieszanie,<text:span text:style-name="T44"> </text:span>grożenie,<text:span text:style-name="T44"> </text:span>krytykowanie,<text:span text:style-name="T44"> </text:span>poniżanie<text:span text:style-name="T190"> </text:span>i inne.</text:p>
      <text:p text:style-name="P66"><text:span text:style-name="T247">Przemoc</text:span><text:span text:style-name="T198"> </text:span><text:span text:style-name="T247">seksualna</text:span><text:span text:style-name="T246">:</text:span><text:span text:style-name="T189"> </text:span>zmuszanie<text:span text:style-name="T187"> </text:span>do<text:span text:style-name="T189"> </text:span>obcowania<text:span text:style-name="T187"> </text:span>płciowego,<text:span text:style-name="T189"> </text:span>innych<text:span text:style-name="T187"> </text:span>czynności<text:span text:style-name="T189"> </text:span>seksualnych<text:span text:style-name="T187"> </text:span>i<text:span text:style-name="T189"> </text:span><text:span text:style-name="T187">inne.</text:span></text:p>
      <text:p text:style-name="P137"><text:span text:style-name="T247">Przemoc ekonomiczna</text:span><text:span text:style-name="T246">:</text:span> niełożenie na utrzymanie osób, wobec których istnieje taki obowiązek, niezaspokajanie potrzeb materialnych, niszczenie rzeczy osobistych, demolowanie mieszkania, wynoszenie sprzętów domowych i ich sprzedawanie i inne.</text:p>
      <text:p text:style-name="P138"><text:span text:style-name="T247">Przemoc za pomocą środków komunikacji elektronicznej</text:span><text:span text:style-name="T246">:</text:span> wyzywanie, straszenie, poniżanie osoby w Internecie lub przy użyciu telefonu, robienie jej zdjęcia lub rejestrowanie filmów bez jej zgody, publikowanie w Internecie lub rozsyłanie telefonem zdjęć, filmów lub tekstów, które ją obrażają lub ośmieszają i inne.</text:p>
      <text:p text:style-name="P139"><text:span text:style-name="T247">Inny rodzaj zachowań</text:span><text:span text:style-name="T246">:</text:span> zaniedbanie, niezaspokojenie podstawowych potrzeb biologicznych, psychicznych i innych, niszczenie rzeczy osobistych, demolowanie mieszkania, wynoszenie sprzętów domowych i ich sprzedawanie, pozostawianie bez opieki osoby, która z powodu choroby, niepełnosprawności<text:span text:style-name="T201"> </text:span>lub<text:span text:style-name="T201"> </text:span>wieku<text:span text:style-name="T201"> </text:span>nie<text:span text:style-name="T194"> </text:span>może<text:span text:style-name="T193"> </text:span>samodzielnie<text:span text:style-name="T200"> </text:span>zaspokoić<text:span text:style-name="T200"> </text:span>swoich<text:span text:style-name="T201"> </text:span>potrzeb,<text:span text:style-name="T201"> </text:span>zmuszanie<text:span text:style-name="T200"> </text:span>do<text:span text:style-name="T201"> </text:span>picia alkoholu,<text:span text:style-name="T248"> </text:span>zmuszanie<text:span text:style-name="T249"> </text:span>do<text:span text:style-name="T248"> </text:span>zażywania<text:span text:style-name="T249"> </text:span>środków<text:span text:style-name="T249"> </text:span>odurzających,<text:span text:style-name="T248"> </text:span>substancji<text:span text:style-name="T250"> </text:span>psychotropowych<text:span text:style-name="T248"> </text:span>lub<text:span text:style-name="T248"> </text:span>leków i inne.</text:p>
      <text:list xml:id="list30574904" text:continue-numbering="true" text:style-name="Outline">
        <text:list-item>
          <text:h text:style-name="P487" text:outline-level="1"><text:span text:style-name="T187">WAŻNE</text:span></text:h>
        </text:list-item>
      </text:list>
      <text:p text:style-name="P140">Prawo zabrania stosowania przemocy i krzywdzenia swoich bliskich. Jeżeli Ty lub ktoś z Twoich bliskich jest osobą doznającą przemocy domowej, nie wstydź się prosić o pomoc. Wezwij Policję, dzwoniąc na <text:span text:style-name="T43">numer alarmowy 112. </text:span>Prawo stoi po Twojej stronie!</text:p>
      <text:p text:style-name="P141">Masz prawo do złożenia zawiadomienia o popełnieniu przestępstwa z użyciem przemocy domowej do Prokuratury, Policji lub Żandarmerii Wojskowej.</text:p>
      <text:p text:style-name="P142">Możesz także zwrócić się po pomoc do podmiotów i organizacji realizujących działania na rzecz przeciwdziałania przemocy domowej. Pomogą Ci:</text:p>
      <text:list xml:id="list7441997836369660959" text:style-name="WWNum2">
        <text:list-item>
          <text:p text:style-name="P325"><text:span text:style-name="T55">Ośrodki</text:span><text:span text:style-name="T85"> </text:span><text:span text:style-name="T55">pomocy</text:span><text:span text:style-name="T76"> </text:span><text:span text:style-name="T55">społecznej</text:span><text:span text:style-name="T111"> </text:span><text:span text:style-name="T49">–</text:span><text:span text:style-name="T74"> </text:span><text:span text:style-name="T49">w</text:span><text:span text:style-name="T74"> </text:span><text:span text:style-name="T49">sprawach</text:span><text:span text:style-name="T74"> </text:span><text:span text:style-name="T49">socjalnych,</text:span><text:span text:style-name="T110"> </text:span><text:span text:style-name="T49">bytowych</text:span><text:span text:style-name="T74"> </text:span><text:span text:style-name="T49">i</text:span><text:span text:style-name="T110"> </text:span><text:span text:style-name="T74">prawnych.</text:span></text:p>
        </text:list-item>
        <text:list-item>
          <text:p text:style-name="P326"><text:span text:style-name="T55">Powiatowe centra pomocy rodzinie </text:span><text:span text:style-name="T49">– w zakresie prawnym, socjalnym, terapeutycznym lub udzielą informacji na temat instytucji lokalnie działających w tym zakresie w Twojej </text:span><text:span text:style-name="T74">miejscowości.</text:span></text:p>
        </text:list-item>
      </text:list>
      <text:p text:style-name="P58"><text:span text:style-name="T55">Ośrodki</text:span><text:span text:style-name="T106"> </text:span><text:span text:style-name="T55">interwencji</text:span><text:span text:style-name="T109"> </text:span><text:span text:style-name="T55">kryzysowej</text:span><text:span text:style-name="T109"> </text:span><text:span text:style-name="T55">i</text:span><text:span text:style-name="T106"> </text:span><text:span text:style-name="T55">Ośrodki</text:span><text:span text:style-name="T148"> </text:span><text:span text:style-name="T55">wsparcia</text:span><text:span text:style-name="T58"> </text:span><text:span text:style-name="T49">–</text:span><text:span text:style-name="T104"> </text:span><text:span text:style-name="T49">zapewniając</text:span><text:span text:style-name="T149"> </text:span><text:span text:style-name="T49">schronienie</text:span><text:span text:style-name="T151"> </text:span><text:span text:style-name="T49">Tobie i</text:span><text:span text:style-name="T56"> </text:span><text:span text:style-name="T49">Twoim</text:span><text:span text:style-name="T150"> </text:span><text:span text:style-name="T49">bliskim,</text:span><text:span text:style-name="T150"> </text:span><text:span text:style-name="T49">gdy</text:span><text:span text:style-name="T150"> </text:span><text:span text:style-name="T49">doznajesz</text:span><text:span text:style-name="T108"> </text:span><text:span text:style-name="T49">przemocy</text:span><text:span text:style-name="T105"> </text:span><text:span text:style-name="T49">domowej,</text:span><text:span text:style-name="T150"> </text:span><text:span text:style-name="T49">udzielą</text:span><text:span text:style-name="T150"> </text:span><text:span text:style-name="T49">Ci</text:span><text:span text:style-name="T133"> </text:span><text:span text:style-name="T49">pomocy</text:span><text:span text:style-name="T150"> </text:span><text:span text:style-name="T49">i</text:span><text:span text:style-name="T150"> </text:span><text:span text:style-name="T49">wsparcia w przezwyciężeniu sytuacji kryzysowej, a także opracują plan pomocy.</text:span></text:p>
      <text:list xml:id="list30567387" text:continue-numbering="true" text:style-name="WWNum2">
        <text:list-item>
          <text:p text:style-name="P327"><text:span text:style-name="T55">Specjalistyczne ośrodki wsparcia dla osób doznających przemocy domowej </text:span><text:span text:style-name="T49">– zapewniając bezpłatne całodobowe schronienie Tobie i Twoim bliskim, gdy doznajesz przemocy domowej, oraz udzielą Ci kompleksowej, specjalistycznej pomocy w zakresie interwencyjnym, terapeutyczno-wspomagającym oraz potrzeb bytowych.</text:span></text:p>
        </text:list-item>
        <text:list-item>
          <text:p text:style-name="P328"><text:span text:style-name="T55">Okręgowe ośrodki i lokalne punkty działające w ramach Sieci Pomocy Pokrzywdzonym Przestępstwem </text:span><text:span text:style-name="T49">– zapewniając profesjonalną, kompleksową i bezpłatną pomoc prawną, psychologiczną, psychoterapeutyczną i materialną.</text:span></text:p>
        </text:list-item>
        <text:list-item>
          <text:p text:style-name="P329"><text:span text:style-name="T55">Sądy</text:span><text:span text:style-name="T85"> </text:span><text:span text:style-name="T55">opiekuńcze</text:span><text:span text:style-name="T76"> </text:span><text:span text:style-name="T49">–</text:span><text:span text:style-name="T74"> </text:span><text:span text:style-name="T49">w</text:span><text:span text:style-name="T79"> </text:span><text:span text:style-name="T49">sprawach</text:span><text:span text:style-name="T74"> </text:span><text:span text:style-name="T49">opiekuńczych</text:span><text:span text:style-name="T74"> </text:span><text:span text:style-name="T49">i</text:span><text:span text:style-name="T110"> </text:span><text:span text:style-name="T74">alimentacyjnych.</text:span></text:p>
        </text:list-item>
        <text:list-item>
          <text:p text:style-name="P251"><text:span text:style-name="T55">Placówki</text:span><text:span text:style-name="T76"> </text:span><text:span text:style-name="T55">ochrony</text:span><text:span text:style-name="T76"> </text:span><text:span text:style-name="T55">zdrowia</text:span><text:span text:style-name="T76"> </text:span><text:span text:style-name="T49">–</text:span><text:span text:style-name="T74"> </text:span><text:span text:style-name="T49">np.</text:span><text:span text:style-name="T74"> </text:span><text:span text:style-name="T49">uzyskać</text:span><text:span text:style-name="T110"> </text:span><text:span text:style-name="T49">zaświadczenie</text:span><text:span text:style-name="T74"> </text:span><text:span text:style-name="T49">lekarskie</text:span><text:span text:style-name="T74"> </text:span><text:span text:style-name="T49">o</text:span><text:span text:style-name="T74"> </text:span><text:span text:style-name="T49">doznanych</text:span><text:span text:style-name="T74"> obrażeniach.</text:span></text:p>
        </text:list-item>
        <text:list-item>
          <text:p text:style-name="P330"><text:span text:style-name="T55">Komisje</text:span><text:span text:style-name="T94"> </text:span><text:span text:style-name="T55">rozwiązywania</text:span><text:span text:style-name="T94"> </text:span><text:span text:style-name="T55">problemów</text:span><text:span text:style-name="T94"> </text:span><text:span text:style-name="T55">alkoholowych</text:span><text:span text:style-name="T94"> </text:span><text:span text:style-name="T49">–</text:span><text:span text:style-name="T93"> </text:span><text:span text:style-name="T49">podejmując</text:span><text:span text:style-name="T93"> </text:span><text:span text:style-name="T49">działania</text:span><text:span text:style-name="T93"> </text:span><text:span text:style-name="T49">wobec</text:span><text:span text:style-name="T93"> </text:span><text:span text:style-name="T49">osoby nadużywającej alkoholu.</text:span></text:p>
        </text:list-item>
        <text:list-item>
          <text:p text:style-name="P252"><text:span text:style-name="T55">Punkty</text:span><text:span text:style-name="T81"> </text:span><text:span text:style-name="T55">nieodpłatnej</text:span><text:span text:style-name="T76"> </text:span><text:span text:style-name="T55">pomocy</text:span><text:span text:style-name="T76"> </text:span><text:span text:style-name="T55">prawnej</text:span><text:span text:style-name="T111"> </text:span><text:span text:style-name="T49">–</text:span><text:span text:style-name="T74"> </text:span><text:span text:style-name="T49">w</text:span><text:span text:style-name="T110"> </text:span><text:span text:style-name="T49">zakresie</text:span><text:span text:style-name="T74"> </text:span><text:span text:style-name="T49">uzyskania</text:span><text:span text:style-name="T74"> </text:span><text:span text:style-name="T49">pomocy</text:span><text:span text:style-name="T74"> prawnej.</text:span></text:p>
        </text:list-item>
      </text:list>
      <text:p text:style-name="P127"/>
      <text:list xml:id="list30568848" text:continue-list="list30574904" text:style-name="Outline">
        <text:list-item>
          <text:h text:style-name="P488" text:outline-level="1">WYKAZ<text:span text:style-name="T186"> </text:span>PLACÓWEK<text:span text:style-name="T185"> </text:span>FUNKCJONUJĄCYCH<text:span text:style-name="T199"> </text:span>NA<text:span text:style-name="T251"> </text:span>TWOIM<text:span text:style-name="T201"> </text:span><text:span text:style-name="T187">TERENIE,</text:span></text:h>
        </text:list-item>
      </text:list>
      <text:p text:style-name="P49"><text:span text:style-name="T55">UDZIELAJĄCYCH</text:span><text:span text:style-name="T101"> </text:span><text:span text:style-name="T55">POMOCY</text:span><text:span text:style-name="T101"> </text:span><text:span text:style-name="T55">I</text:span><text:span text:style-name="T101"> </text:span><text:span text:style-name="T55">WSPARCIA</text:span><text:span text:style-name="T152"> </text:span><text:span text:style-name="T55">OSOBOM</text:span><text:span text:style-name="T65"> </text:span><text:span text:style-name="T55">DOZNAJĄCYM</text:span><text:span text:style-name="T70"> </text:span><text:span text:style-name="T55">PRZEMOCY </text:span><text:span text:style-name="T76">DOMOWEJ</text:span></text:p>
      <text:p text:style-name="P143">Uwaga:<text:span text:style-name="T187"> </text:span>(dane<text:span text:style-name="T197"> </text:span>wprowadza<text:span text:style-name="T197"> </text:span>zespół<text:span text:style-name="T188"> </text:span><text:span text:style-name="T187">):</text:span></text:p>
      <text:p text:style-name="P144"/>
      <table:table table:name="Tabela14" table:style-name="Tabela14">
        <table:table-column table:style-name="Tabela14.A"/>
        <table:table-column table:style-name="Tabela14.B"/>
        <table:table-column table:style-name="Tabela14.C"/>
        <table:table-column table:style-name="Tabela14.D"/>
        <table:table-column table:style-name="Tabela14.E"/>
        <table:table-row table:style-name="Tabela14.1">
          <table:table-cell table:style-name="Tabela14.A1" office:value-type="string">
            <text:p text:style-name="P431"><text:span text:style-name="T28">Lp.</text:span></text:p>
          </table:table-cell>
          <table:table-cell table:style-name="Tabela14.A1" office:value-type="string">
            <text:p text:style-name="P432"><text:span text:style-name="T35">Nazwa</text:span><text:span text:style-name="T18"> instytucji/organizacji</text:span></text:p>
          </table:table-cell>
          <table:table-cell table:style-name="Tabela14.A1" office:value-type="string">
            <text:p text:style-name="P433"><text:span text:style-name="T35">Adres</text:span><text:span text:style-name="T13"> </text:span><text:span text:style-name="T18">instytucji/organizacji</text:span></text:p>
          </table:table-cell>
          <table:table-cell table:style-name="Tabela14.A1" office:value-type="string">
            <text:p text:style-name="P434"><text:span text:style-name="T18">Telefon</text:span></text:p>
          </table:table-cell>
          <table:table-cell table:style-name="Tabela14.A1" office:value-type="string">
            <text:p text:style-name="P435"><text:span text:style-name="T35">Adres</text:span><text:span text:style-name="T34"> </text:span><text:span text:style-name="T35">e-</text:span><text:span text:style-name="T16">mail</text:span></text:p>
          </table:table-cell>
        </table:table-row>
        <table:table-row table:style-name="Tabela14.2">
          <table:table-cell table:style-name="Tabela14.A1" office:value-type="string">
            <text:p text:style-name="P334"/>
          </table:table-cell>
          <table:table-cell table:style-name="Tabela14.A1" office:value-type="string">
            <text:p text:style-name="P334"/>
          </table:table-cell>
          <table:table-cell table:style-name="Tabela14.A1" office:value-type="string">
            <text:p text:style-name="P334"/>
          </table:table-cell>
          <table:table-cell table:style-name="Tabela14.A1" office:value-type="string">
            <text:p text:style-name="P334"/>
          </table:table-cell>
          <table:table-cell table:style-name="Tabela14.A1" office:value-type="string">
            <text:p text:style-name="P334"/>
          </table:table-cell>
        </table:table-row>
        <table:table-row table:style-name="Tabela14.3">
          <table:table-cell table:style-name="Tabela14.A1" office:value-type="string">
            <text:p text:style-name="P334"/>
          </table:table-cell>
          <table:table-cell table:style-name="Tabela14.A1" office:value-type="string">
            <text:p text:style-name="P334"/>
          </table:table-cell>
          <table:table-cell table:style-name="Tabela14.A1" office:value-type="string">
            <text:p text:style-name="P334"/>
          </table:table-cell>
          <table:table-cell table:style-name="Tabela14.A1" office:value-type="string">
            <text:p text:style-name="P334"/>
          </table:table-cell>
          <table:table-cell table:style-name="Tabela14.A1" office:value-type="string">
            <text:p text:style-name="P334"/>
          </table:table-cell>
        </table:table-row>
        <table:table-row table:style-name="Tabela14.2">
          <table:table-cell table:style-name="Tabela14.A1" office:value-type="string">
            <text:p text:style-name="P334"/>
          </table:table-cell>
          <table:table-cell table:style-name="Tabela14.A1" office:value-type="string">
            <text:p text:style-name="P334"/>
          </table:table-cell>
          <table:table-cell table:style-name="Tabela14.A1" office:value-type="string">
            <text:p text:style-name="P334"/>
          </table:table-cell>
          <table:table-cell table:style-name="Tabela14.A1" office:value-type="string">
            <text:p text:style-name="P334"/>
          </table:table-cell>
          <table:table-cell table:style-name="Tabela14.A1" office:value-type="string">
            <text:p text:style-name="P334"/>
          </table:table-cell>
        </table:table-row>
        <table:table-row table:style-name="Tabela14.2">
          <table:table-cell table:style-name="Tabela14.A1" office:value-type="string">
            <text:p text:style-name="P334"/>
          </table:table-cell>
          <table:table-cell table:style-name="Tabela14.A1" office:value-type="string">
            <text:p text:style-name="P334"/>
          </table:table-cell>
          <table:table-cell table:style-name="Tabela14.A1" office:value-type="string">
            <text:p text:style-name="P334"/>
          </table:table-cell>
          <table:table-cell table:style-name="Tabela14.A1" office:value-type="string">
            <text:p text:style-name="P334"/>
          </table:table-cell>
          <table:table-cell table:style-name="Tabela14.A1" office:value-type="string">
            <text:p text:style-name="P334"/>
          </table:table-cell>
        </table:table-row>
      </table:table>
      <text:list xml:id="list30555470" text:continue-numbering="true" text:style-name="Outline">
        <text:list-item>
          <text:h text:style-name="P489" text:outline-level="1">MOŻESZ<text:span text:style-name="T194"> </text:span>ZADZWONIĆ<text:span text:style-name="T185"> DO:</text:span></text:h>
        </text:list-item>
      </text:list>
      <text:list xml:id="list3626642192258055295" text:style-name="WWNum1">
        <text:list-item>
          <text:p text:style-name="P331"><text:span text:style-name="T55">Ogólnopolskiego Pogotowia dla Ofiar Przemocy w Rodzinie „Niebieska Linia" tel. 800 12</text:span><text:span text:style-name="T73"> </text:span><text:span text:style-name="T55">00</text:span><text:span text:style-name="T73"> </text:span><text:span text:style-name="T55">02</text:span><text:span text:style-name="T73"> </text:span><text:span text:style-name="T49">(linia</text:span><text:span text:style-name="T67"> </text:span><text:span text:style-name="T49">całodobowa</text:span><text:span text:style-name="T67"> </text:span><text:span text:style-name="T49">i</text:span><text:span text:style-name="T90"> </text:span><text:span text:style-name="T49">bezpłatna),</text:span><text:span text:style-name="T67"> </text:span><text:span text:style-name="T49">w</text:span><text:span text:style-name="T71"> </text:span><text:span text:style-name="T49">poniedziałki</text:span><text:span text:style-name="T90"> </text:span><text:span text:style-name="T49">w</text:span><text:span text:style-name="T71"> </text:span><text:span text:style-name="T49">godz.</text:span><text:span text:style-name="T71"> </text:span><text:span text:style-name="T49">18</text:span><text:span text:style-name="T219">00</text:span><text:span text:style-name="T236">–22</text:span><text:span text:style-name="T219">00</text:span><text:span text:style-name="T237"> </text:span><text:span text:style-name="T236">można</text:span><text:span text:style-name="T237"> </text:span><text:span text:style-name="T236">rozmawiać z konsultantem w języku angielskim, a we wtorki w godz. 18</text:span><text:span text:style-name="T219">00</text:span><text:span text:style-name="T236">–22</text:span><text:span text:style-name="T219">00</text:span><text:span text:style-name="T236"> w języku rosyjskim.</text:span></text:p>
        </text:list-item>
        <text:list-item>
          <text:p text:style-name="P332"><text:span text:style-name="T55">Dyżur</text:span><text:span text:style-name="T70"> </text:span><text:span text:style-name="T55">prawny</text:span><text:span text:style-name="T68"> </text:span><text:span text:style-name="T55">tel.</text:span><text:span text:style-name="T68"> </text:span><text:span text:style-name="T55">(22)</text:span><text:span text:style-name="T87"> </text:span><text:span text:style-name="T55">666</text:span><text:span text:style-name="T68"> </text:span><text:span text:style-name="T55">28</text:span><text:span text:style-name="T68"> </text:span><text:span text:style-name="T55">50</text:span><text:span text:style-name="T68"> </text:span><text:span text:style-name="T49">(linia</text:span><text:span text:style-name="T88"> </text:span><text:span text:style-name="T49">płatna,</text:span><text:span text:style-name="T67"> </text:span><text:span text:style-name="T49">czynna</text:span><text:span text:style-name="T88"> </text:span><text:span text:style-name="T49">w</text:span><text:span text:style-name="T88"> </text:span><text:span text:style-name="T49">poniedziałek</text:span><text:span text:style-name="T88"> </text:span><text:span text:style-name="T49">i</text:span><text:span text:style-name="T67"> </text:span><text:span text:style-name="T49">wtorek</text:span><text:span text:style-name="T67"> </text:span><text:span text:style-name="T49">w</text:span><text:span text:style-name="T88"> </text:span><text:span text:style-name="T49">godzinach 17</text:span><text:span text:style-name="T219">00</text:span><text:span text:style-name="T236">–21</text:span><text:span text:style-name="T219">00</text:span><text:span text:style-name="T236">) oraz </text:span><text:span text:style-name="T238">tel. 800 12 00 02 </text:span><text:span text:style-name="T236">(linia bezpłatna, czynna w środę w godzinach 18</text:span><text:span text:style-name="T219">00</text:span><text:span text:style-name="T236">–22</text:span><text:span text:style-name="T219">00</text:span><text:span text:style-name="T236">).</text:span></text:p>
        </text:list-item>
      </text:list>
      <text:p text:style-name="P58"><text:span text:style-name="T55">Poradnia e-mailowa: </text:span><text:a xlink:type="simple" xlink:href="mailto:niebieskalinia@niebieskalinia.info" text:style-name="Internet_20_link" text:visited-style-name="Visited_20_Internet_20_Link"><text:span text:style-name="T49">niebieskalinia@niebieskalinia.info.</text:span></text:a><text:span text:style-name="T49"> Członkowie rodzin z problemem przemocy</text:span><text:span text:style-name="T119"> </text:span><text:span text:style-name="T49">i</text:span><text:span text:style-name="T115"> </text:span><text:span text:style-name="T49">problemem</text:span><text:span text:style-name="T127"> </text:span><text:span text:style-name="T49">alkoholowym</text:span><text:span text:style-name="T115"> </text:span><text:span text:style-name="T49">mogą</text:span><text:span text:style-name="T119"> </text:span><text:span text:style-name="T49">skonsultować</text:span><text:span text:style-name="T119"> </text:span><text:span text:style-name="T49">się</text:span><text:span text:style-name="T115"> </text:span><text:span text:style-name="T49">także</text:span><text:span text:style-name="T117"> </text:span><text:span text:style-name="T49">przez</text:span><text:span text:style-name="T127"> </text:span><text:span text:style-name="T55">SKYPE:</text:span></text:p>
      <text:p text:style-name="P145"><text:span text:style-name="T43">pogotowie.niebieska.linia </text:span>ze specjalistą z zakresu przeciwdziałania przemocy w rodzinie – konsultanci posługują się językiem migowym.</text:p>
      <text:list xml:id="list30560896" text:continue-numbering="true" text:style-name="WWNum1">
        <text:list-item>
          <text:p text:style-name="P333"><text:span text:style-name="T55">Ogólnokrajowej Linii Pomocy Pokrzywdzonym tel. +48 222 309 900 </text:span><text:span text:style-name="T49">przez całą dobę można anonimowo uzyskać informacje o możliwości uzyskania pomocy, szybką poradę psychologiczną i prawną, a także umówić się na spotkanie ze specjalistami w dowolnym miejscu na terenie Polski. Możliwe są konsultacje w językach obcych oraz w języku </text:span><text:span text:style-name="T74">migowym.</text:span></text:p>
        </text:list-item>
      </text:list>
      <text:p text:style-name="P58"><text:span text:style-name="T55">Policyjny</text:span><text:span text:style-name="T101"> </text:span><text:span text:style-name="T55">telefon</text:span><text:span text:style-name="T101"> </text:span><text:span text:style-name="T55">zaufania</text:span><text:span text:style-name="T101"> </text:span><text:span text:style-name="T55">dla</text:span><text:span text:style-name="T101"> </text:span><text:span text:style-name="T55">osób</text:span><text:span text:style-name="T101"> </text:span><text:span text:style-name="T55">doznających</text:span><text:span text:style-name="T101"> </text:span><text:span text:style-name="T55">przemocy</text:span><text:span text:style-name="T101"> </text:span><text:span text:style-name="T55">domowej</text:span><text:span text:style-name="T101"> </text:span><text:span text:style-name="T55">nr</text:span><text:span text:style-name="T101"> </text:span><text:span text:style-name="T55">800</text:span><text:span text:style-name="T101"> </text:span><text:span text:style-name="T55">120</text:span><text:span text:style-name="T101"> </text:span><text:span text:style-name="T55">226</text:span><text:span text:style-name="T101"> </text:span><text:span text:style-name="T49">(linia bezpłatna</text:span><text:span text:style-name="T74"> </text:span><text:span text:style-name="T49">przy</text:span><text:span text:style-name="T110"> </text:span><text:span text:style-name="T49">połączeniu</text:span><text:span text:style-name="T110"> </text:span><text:span text:style-name="T49">z</text:span><text:span text:style-name="T74"> </text:span><text:span text:style-name="T49">telefonów</text:span><text:span text:style-name="T79"> </text:span><text:span text:style-name="T49">stacjonarnych,</text:span><text:span text:style-name="T110"> </text:span><text:span text:style-name="T49">czynna codziennie w</text:span><text:span text:style-name="T74"> </text:span><text:span text:style-name="T49">godzinach</text:span><text:span text:style-name="T110"> </text:span><text:span text:style-name="T49">od</text:span><text:span text:style-name="T110"> </text:span><text:span text:style-name="T49">9</text:span><text:span text:style-name="T219">30</text:span><text:span text:style-name="T236"> do 15</text:span><text:span text:style-name="T219">30</text:span><text:span text:style-name="T236">, od godz. 15</text:span><text:span text:style-name="T219">30</text:span><text:span text:style-name="T236"> do 9</text:span><text:span text:style-name="T219">30</text:span><text:span text:style-name="T236"> włączony jest automat).</text:span></text:p>
      <text:p text:style-name="P14"><text:span text:style-name="T3">Załącznik nr 5 </text:span><text:span text:style-name="T2">do Standardów Ochrony Małoletnich </text:span></text:p>
      <text:p text:style-name="P62"/>
      <text:p text:style-name="P70"/>
      <text:list xml:id="list30555357" text:continue-list="list30555470" text:style-name="Outline">
        <text:list-item>
          <text:h text:style-name="P490" text:outline-level="1">MONITORING<text:span text:style-name="T186"> </text:span>STANDARDÓW<text:span text:style-name="T186"> </text:span><text:span text:style-name="T252">–</text:span><text:span text:style-name="T195"> </text:span>ANKIETA<text:span text:style-name="T201"> </text:span>DLA<text:span text:style-name="T201"> </text:span>PRACOWNIKÓW </text:h>
        </text:list-item>
      </text:list>
      <text:p text:style-name="P54"/>
      <text:p text:style-name="P146"/>
      <table:table table:name="Tabela15" table:style-name="Tabela15">
        <table:table-column table:style-name="Tabela15.A"/>
        <table:table-column table:style-name="Tabela15.B"/>
        <table:table-column table:style-name="Tabela15.C"/>
        <table:table-column table:style-name="Tabela15.D"/>
        <table:table-row table:style-name="Tabela15.1">
          <table:table-cell table:style-name="Tabela15.A1" office:value-type="string">
            <text:p text:style-name="P436"><text:span text:style-name="T90">Lp.</text:span></text:p>
          </table:table-cell>
          <table:table-cell table:style-name="Tabela15.A1" office:value-type="string">
            <text:p text:style-name="P437"><text:span text:style-name="T49">Odpowiedz</text:span><text:span text:style-name="T83"> </text:span><text:span text:style-name="T49">na</text:span><text:span text:style-name="T79"> </text:span><text:span text:style-name="T49">poniższe </text:span><text:span text:style-name="T74">pytania</text:span></text:p>
          </table:table-cell>
          <table:table-cell table:style-name="Tabela15.A1" office:value-type="string">
            <text:p text:style-name="P438"><text:span text:style-name="T90">Tak</text:span></text:p>
          </table:table-cell>
          <table:table-cell table:style-name="Tabela15.A1" office:value-type="string">
            <text:p text:style-name="P439"><text:span text:style-name="T90">Nie</text:span></text:p>
          </table:table-cell>
        </table:table-row>
        <table:table-row table:style-name="Tabela15.2">
          <table:table-cell table:style-name="Tabela15.A1" office:value-type="string">
            <text:p text:style-name="P440"><text:span text:style-name="T90">1.</text:span></text:p>
          </table:table-cell>
          <table:table-cell table:style-name="Tabela15.A1" office:value-type="string">
            <text:p text:style-name="P444"><text:span text:style-name="T49">Czy</text:span><text:span text:style-name="T83"> </text:span><text:span text:style-name="T49">znasz</text:span><text:span text:style-name="T74"> </text:span><text:span text:style-name="T49">standardy</text:span><text:span text:style-name="T110"> </text:span><text:span text:style-name="T49">ochrony</text:span><text:span text:style-name="T74"> </text:span><text:span text:style-name="T49">uczniów</text:span><text:span text:style-name="T79"> </text:span><text:span text:style-name="T49">obowiązujące</text:span><text:span text:style-name="T74"> </text:span><text:span text:style-name="T49">w</text:span><text:span text:style-name="T74"> </text:span><text:span text:style-name="T49">naszej</text:span><text:span text:style-name="T113"> </text:span><text:span text:style-name="T74">Szkole?</text:span></text:p>
          </table:table-cell>
          <table:table-cell table:style-name="Tabela15.A1" office:value-type="string">
            <text:p text:style-name="P334"/>
          </table:table-cell>
          <table:table-cell table:style-name="Tabela15.A1" office:value-type="string">
            <text:p text:style-name="P334"/>
          </table:table-cell>
        </table:table-row>
        <table:table-row table:style-name="Tabela15.3">
          <table:table-cell table:style-name="Tabela15.A1" office:value-type="string">
            <text:p text:style-name="P445"/>
            <text:p text:style-name="P441"><text:span text:style-name="T90">2.</text:span></text:p>
          </table:table-cell>
          <table:table-cell table:style-name="Tabela15.A1" office:value-type="string">
            <text:p text:style-name="P446"><text:span text:style-name="T83">Czy</text:span><text:span text:style-name="T49"><text:tab/></text:span><text:span text:style-name="T74">znasz</text:span><text:span text:style-name="T49"><text:tab/></text:span><text:span text:style-name="T83">treść</text:span><text:span text:style-name="T49"><text:tab/></text:span><text:span text:style-name="T74">dokumentu</text:span><text:span text:style-name="T49"><text:tab/></text:span><text:span text:style-name="T74">„Standardy</text:span><text:span text:style-name="T49"><text:tab/></text:span><text:span text:style-name="T74">Ochrony</text:span><text:span text:style-name="T49"><text:tab/></text:span><text:span text:style-name="T74">Małoletnich” </text:span><text:span text:style-name="T49">w Szkole Podstawowej im. Jana Pawła II w Jaskrowie?</text:span></text:p>
          </table:table-cell>
          <table:table-cell table:style-name="Tabela15.A1" office:value-type="string">
            <text:p text:style-name="P334"/>
          </table:table-cell>
          <table:table-cell table:style-name="Tabela15.A1" office:value-type="string">
            <text:p text:style-name="P334"/>
          </table:table-cell>
        </table:table-row>
        <table:table-row table:style-name="Tabela15.2">
          <table:table-cell table:style-name="Tabela15.A1" office:value-type="string">
            <text:p text:style-name="P440"><text:span text:style-name="T90">3.</text:span></text:p>
          </table:table-cell>
          <table:table-cell table:style-name="Tabela15.A1" office:value-type="string">
            <text:p text:style-name="P449"><text:span text:style-name="T49">Czy</text:span><text:span text:style-name="T83"> </text:span><text:span text:style-name="T49">uważasz,</text:span><text:span text:style-name="T110"> </text:span><text:span text:style-name="T49">że</text:span><text:span text:style-name="T74"> </text:span><text:span text:style-name="T49">potrafisz</text:span><text:span text:style-name="T79"> </text:span><text:span text:style-name="T49">rozpoznać</text:span><text:span text:style-name="T74"> </text:span><text:span text:style-name="T49">syndromy</text:span><text:span text:style-name="T110"> </text:span><text:span text:style-name="T49">krzywdzonego</text:span><text:span text:style-name="T113"> </text:span><text:span text:style-name="T74">ucznia?</text:span></text:p>
          </table:table-cell>
          <table:table-cell table:style-name="Tabela15.A1" office:value-type="string">
            <text:p text:style-name="P334"/>
          </table:table-cell>
          <table:table-cell table:style-name="Tabela15.A1" office:value-type="string">
            <text:p text:style-name="P334"/>
          </table:table-cell>
        </table:table-row>
        <table:table-row table:style-name="Tabela15.2">
          <table:table-cell table:style-name="Tabela15.A1" office:value-type="string">
            <text:p text:style-name="P440"><text:span text:style-name="T90">4.</text:span></text:p>
          </table:table-cell>
          <table:table-cell table:style-name="Tabela15.A1" office:value-type="string">
            <text:p text:style-name="P443"><text:span text:style-name="T49">Czy</text:span><text:span text:style-name="T98"> </text:span><text:span text:style-name="T49">wiesz</text:span><text:span text:style-name="T64"> </text:span><text:span text:style-name="T49">w</text:span><text:span text:style-name="T64"> </text:span><text:span text:style-name="T49">jaki</text:span><text:span text:style-name="T66"> </text:span><text:span text:style-name="T49">sposób</text:span><text:span text:style-name="T66"> </text:span><text:span text:style-name="T49">zareagować</text:span><text:span text:style-name="T64"> </text:span><text:span text:style-name="T49">na</text:span><text:span text:style-name="T64"> </text:span><text:span text:style-name="T49">symptomy</text:span><text:span text:style-name="T66"> </text:span><text:span text:style-name="T49">krzywdzenia</text:span><text:span text:style-name="T66"> </text:span><text:span text:style-name="T74">ucznia?</text:span></text:p>
          </table:table-cell>
          <table:table-cell table:style-name="Tabela15.A1" office:value-type="string">
            <text:p text:style-name="P334"/>
          </table:table-cell>
          <table:table-cell table:style-name="Tabela15.A1" office:value-type="string">
            <text:p text:style-name="P334"/>
          </table:table-cell>
        </table:table-row>
        <table:table-row table:style-name="Tabela15.6">
          <table:table-cell table:style-name="Tabela15.A1" office:value-type="string">
            <text:p text:style-name="P376"/>
            <text:p text:style-name="P442"><text:span text:style-name="T90">5.</text:span></text:p>
          </table:table-cell>
          <table:table-cell table:style-name="Tabela15.A1" office:value-type="string">
            <text:p text:style-name="P448"><text:span text:style-name="T49">Czy</text:span><text:span text:style-name="T71"> </text:span><text:span text:style-name="T49">zaobserwowałeś</text:span><text:span text:style-name="T71"> </text:span><text:span text:style-name="T49">naruszenie</text:span><text:span text:style-name="T79"> </text:span><text:span text:style-name="T49">zasad</text:span><text:span text:style-name="T83"> </text:span><text:span text:style-name="T49">określonych</text:span><text:span text:style-name="T71"> </text:span><text:span text:style-name="T49">w</text:span><text:span text:style-name="T71"> </text:span><text:span text:style-name="T49">Standardach</text:span><text:span text:style-name="T83"> </text:span><text:span text:style-name="T49">oraz w pozostałych regulaminach i procedurach przez innego pracownika?</text:span></text:p>
          </table:table-cell>
          <table:table-cell table:style-name="Tabela15.A1" office:value-type="string">
            <text:p text:style-name="P334"/>
          </table:table-cell>
          <table:table-cell table:style-name="Tabela15.A1" office:value-type="string">
            <text:p text:style-name="P334"/>
          </table:table-cell>
        </table:table-row>
        <table:table-row table:style-name="Tabela15.7">
          <table:table-cell table:style-name="Tabela15.A1" office:value-type="string">
            <text:p text:style-name="P450"/>
            <text:p text:style-name="P442"><text:span text:style-name="T90">6.</text:span></text:p>
          </table:table-cell>
          <table:table-cell table:style-name="Tabela15.A1" office:value-type="string">
            <text:p text:style-name="P447"><text:span text:style-name="T49">Czy masz uwagi / sugestie / przemyślenia związane z funkcjonującymi w Szkole „Standardami Ochrony Małoletnich”? (Jeżeli tak, opisz je w tabeli poniżej)</text:span></text:p>
          </table:table-cell>
          <table:table-cell table:style-name="Tabela15.A1" office:value-type="string">
            <text:p text:style-name="P334"/>
          </table:table-cell>
          <table:table-cell table:style-name="Tabela15.A1" office:value-type="string">
            <text:p text:style-name="P334"/>
          </table:table-cell>
        </table:table-row>
        <table:table-row table:style-name="Tabela15.7">
          <table:table-cell table:style-name="Tabela15.A1" office:value-type="string">
            <text:p text:style-name="P451"/>
            <text:p text:style-name="P442"><text:span text:style-name="T90">7.</text:span></text:p>
          </table:table-cell>
          <table:table-cell table:style-name="Tabela15.A1" office:value-type="string">
            <text:p text:style-name="P452"><text:span text:style-name="T49">Czy jakieś działanie związane z przyjęciem Standardów jest odbierane jako trudne lub niechętnie podchodzisz do jego realizacji z innych </text:span><text:span text:style-name="T74">powodów?</text:span></text:p>
          </table:table-cell>
          <table:table-cell table:style-name="Tabela15.A1" office:value-type="string">
            <text:p text:style-name="P334"/>
          </table:table-cell>
          <table:table-cell table:style-name="Tabela15.A1" office:value-type="string">
            <text:p text:style-name="P334"/>
          </table:table-cell>
        </table:table-row>
        <table:table-row table:style-name="Tabela15.9">
          <table:table-cell table:style-name="Tabela15.A1" table:number-columns-spanned="4" office:value-type="string">
            <text:p text:style-name="P453"><text:span text:style-name="T49">JEŚLI</text:span><text:span text:style-name="T88"> </text:span><text:span text:style-name="T49">NA</text:span><text:span text:style-name="T83"> </text:span><text:span text:style-name="T49">KTÓREŚ</text:span><text:span text:style-name="T90"> </text:span><text:span text:style-name="T49">Z</text:span><text:span text:style-name="T90"> </text:span><text:span text:style-name="T49">PYTAŃ</text:span><text:span text:style-name="T71"> </text:span><text:span text:style-name="T49">W</text:span><text:span text:style-name="T71"> </text:span><text:span text:style-name="T49">ANKIECIE</text:span><text:span text:style-name="T90"> </text:span><text:span text:style-name="T49">MONITORING</text:span><text:span text:style-name="T71"> </text:span><text:span text:style-name="T49">STANDARDÓW ODPOWIEDZIAŁEŚ </text:span><text:span text:style-name="T55">TAK</text:span></text:p>
          </table:table-cell>
          <table:covered-table-cell/>
          <table:covered-table-cell/>
          <table:covered-table-cell/>
        </table:table-row>
        <table:table-row table:style-name="Tabela15.10">
          <table:table-cell table:style-name="Tabela15.A1" table:number-columns-spanned="4" office:value-type="string">
            <text:p text:style-name="P339"><text:span text:style-name="T49">NAPISZ:</text:span><text:span text:style-name="T74"> </text:span><text:span text:style-name="T49">J</text:span><text:span text:style-name="T153">akie</text:span><text:span text:style-name="T112"> </text:span><text:span text:style-name="T153">zasady</text:span><text:span text:style-name="T112"> </text:span><text:span text:style-name="T153">zostały</text:span><text:span text:style-name="T112"> </text:span><text:span text:style-name="T78">naruszone?</text:span></text:p>
          </table:table-cell>
          <table:covered-table-cell/>
          <table:covered-table-cell/>
          <table:covered-table-cell/>
        </table:table-row>
        <text:soft-page-break/>
        <table:table-row table:style-name="Tabela15.11">
          <table:table-cell table:style-name="Tabela15.A1" table:number-columns-spanned="4" office:value-type="string">
            <text:p text:style-name="P339"><text:span text:style-name="T49">NAPISZ:</text:span><text:span text:style-name="T79"> </text:span><text:span text:style-name="T49">J</text:span><text:span text:style-name="T153">akie</text:span><text:span text:style-name="T78"> </text:span><text:span text:style-name="T153">działania</text:span><text:span text:style-name="T112"> </text:span><text:span text:style-name="T78">podjąłeś?</text:span></text:p>
          </table:table-cell>
          <table:covered-table-cell/>
          <table:covered-table-cell/>
          <table:covered-table-cell/>
        </table:table-row>
        <table:table-row table:style-name="Tabela15.10">
          <table:table-cell table:style-name="Tabela15.A1" table:number-columns-spanned="4" office:value-type="string">
            <text:p text:style-name="P338"><text:span text:style-name="T49">NAPISZ:</text:span><text:span text:style-name="T74"> </text:span><text:span text:style-name="T49">C</text:span><text:span text:style-name="T153">zy</text:span><text:span text:style-name="T112"> </text:span><text:span text:style-name="T153">masz</text:span><text:span text:style-name="T82"> </text:span><text:span text:style-name="T153">jakieś</text:span><text:span text:style-name="T112"> </text:span><text:span text:style-name="T153">sugestie</text:span><text:span text:style-name="T78"> </text:span><text:span text:style-name="T153">lub</text:span><text:span text:style-name="T112"> </text:span><text:span text:style-name="T153">propozycję</text:span><text:span text:style-name="T112"> </text:span><text:span text:style-name="T153">poprawy</text:span><text:span text:style-name="T112"> </text:span><text:span text:style-name="T153">obowiązujących</text:span><text:span text:style-name="T112"> </text:span><text:span text:style-name="T78">standardów?</text:span></text:p>
          </table:table-cell>
          <table:covered-table-cell/>
          <table:covered-table-cell/>
          <table:covered-table-cell/>
        </table:table-row>
      </table:table>
      <text:p text:style-name="P52"/>
      <text:p text:style-name="P15"><text:span text:style-name="T3">Załącznik nr 6 </text:span><text:span text:style-name="T2">do Standardów Ochrony Małoletnich </text:span></text:p>
      <text:p text:style-name="P62"/>
      <text:p text:style-name="P78"/>
      <text:list xml:id="list30574187" text:continue-numbering="true" text:style-name="Outline">
        <text:list-item>
          <text:h text:style-name="P491" text:outline-level="1">MONITORING STANDARDÓW <text:span text:style-name="T252">– </text:span>ANKIETA DLA UCZNIÓW SZKOŁY<text:span text:style-name="T194"> </text:span>PODSTAWOWEJ<text:span text:style-name="T186"> </text:span>IM.<text:span text:style-name="T186"> </text:span><text:span text:style-name="T54">JANA PAWŁA II W JASKROWIE</text:span></text:h>
        </text:list-item>
      </text:list>
      <text:p text:style-name="P54"/>
      <text:p text:style-name="P147"/>
      <table:table table:name="Tabela16" table:style-name="Tabela16">
        <table:table-column table:style-name="Tabela16.A"/>
        <table:table-column table:style-name="Tabela16.B"/>
        <table:table-column table:style-name="Tabela16.C"/>
        <table:table-column table:style-name="Tabela16.D"/>
        <table:table-row table:style-name="Tabela16.1">
          <table:table-cell table:style-name="Tabela16.A1" office:value-type="string">
            <text:p text:style-name="P436"><text:span text:style-name="T90">Lp.</text:span></text:p>
          </table:table-cell>
          <table:table-cell table:style-name="Tabela16.A1" office:value-type="string">
            <text:p text:style-name="P437"><text:span text:style-name="T49">Odpowiedz</text:span><text:span text:style-name="T83"> </text:span><text:span text:style-name="T49">na</text:span><text:span text:style-name="T79"> </text:span><text:span text:style-name="T49">poniższe </text:span><text:span text:style-name="T74">pytania</text:span></text:p>
          </table:table-cell>
          <table:table-cell table:style-name="Tabela16.A1" office:value-type="string">
            <text:p text:style-name="P438"><text:span text:style-name="T90">Tak</text:span></text:p>
          </table:table-cell>
          <table:table-cell table:style-name="Tabela16.A1" office:value-type="string">
            <text:p text:style-name="P439"><text:span text:style-name="T90">Nie</text:span></text:p>
          </table:table-cell>
        </table:table-row>
        <table:table-row table:style-name="Tabela16.1">
          <table:table-cell table:style-name="Tabela16.A1" office:value-type="string">
            <text:p text:style-name="P440"><text:span text:style-name="T90">1.</text:span></text:p>
          </table:table-cell>
          <table:table-cell table:style-name="Tabela16.A1" office:value-type="string">
            <text:p text:style-name="P339"><text:span text:style-name="T49">Czy</text:span><text:span text:style-name="T83"> </text:span><text:span text:style-name="T49">znasz</text:span><text:span text:style-name="T74"> </text:span><text:span text:style-name="T49">standardy</text:span><text:span text:style-name="T110"> </text:span><text:span text:style-name="T49">ochrony</text:span><text:span text:style-name="T74"> </text:span><text:span text:style-name="T49">uczniów</text:span><text:span text:style-name="T79"> </text:span><text:span text:style-name="T49">obowiązujące</text:span><text:span text:style-name="T74"> </text:span><text:span text:style-name="T49">w</text:span><text:span text:style-name="T74"> </text:span><text:span text:style-name="T49">naszej</text:span><text:span text:style-name="T113"> </text:span><text:span text:style-name="T74">Szkole?</text:span></text:p>
          </table:table-cell>
          <table:table-cell table:style-name="Tabela16.A1" office:value-type="string">
            <text:p text:style-name="P334"/>
          </table:table-cell>
          <table:table-cell table:style-name="Tabela16.A1" office:value-type="string">
            <text:p text:style-name="P334"/>
          </table:table-cell>
        </table:table-row>
        <table:table-row table:style-name="Tabela16.3">
          <table:table-cell table:style-name="Tabela16.A1" office:value-type="string">
            <text:p text:style-name="P414"/>
            <text:p text:style-name="P442"><text:span text:style-name="T90">2.</text:span></text:p>
          </table:table-cell>
          <table:table-cell table:style-name="Tabela16.A1" office:value-type="string">
            <text:p text:style-name="P448"><text:span text:style-name="T49">Czy</text:span><text:span text:style-name="T93"> </text:span><text:span text:style-name="T49">w</text:span><text:span text:style-name="T93"> </text:span><text:span text:style-name="T49">sytuacji</text:span><text:span text:style-name="T93"> </text:span><text:span text:style-name="T49">doświadczenia</text:span><text:span text:style-name="T93"> </text:span><text:span text:style-name="T49">przemocy,</text:span><text:span text:style-name="T93"> </text:span><text:span text:style-name="T49">krzywdy</text:span><text:span text:style-name="T93"> </text:span><text:span text:style-name="T49">wiesz</text:span><text:span text:style-name="T93"> </text:span><text:span text:style-name="T49">do</text:span><text:span text:style-name="T93"> </text:span><text:span text:style-name="T49">kogo</text:span><text:span text:style-name="T93"> </text:span><text:span text:style-name="T49">możesz się zwrócić, aby uzyskać pomoc?</text:span></text:p>
          </table:table-cell>
          <table:table-cell table:style-name="Tabela16.A1" office:value-type="string">
            <text:p text:style-name="P334"/>
          </table:table-cell>
          <table:table-cell table:style-name="Tabela16.A1" office:value-type="string">
            <text:p text:style-name="P334"/>
          </table:table-cell>
        </table:table-row>
        <table:table-row table:style-name="Tabela16.1">
          <table:table-cell table:style-name="Tabela16.A1" office:value-type="string">
            <text:p text:style-name="P440"><text:span text:style-name="T90">3.</text:span></text:p>
          </table:table-cell>
          <table:table-cell table:style-name="Tabela16.A1" office:value-type="string">
            <text:p text:style-name="P339"><text:span text:style-name="T49">Czy</text:span><text:span text:style-name="T110"> </text:span><text:span text:style-name="T49">znalazł</text:span><text:span text:style-name="T110"> </text:span><text:span text:style-name="T49">się</text:span><text:span text:style-name="T110"> </text:span><text:span text:style-name="T49">ktoś,</text:span><text:span text:style-name="T110"> </text:span><text:span text:style-name="T49">kto</text:span><text:span text:style-name="T131"> </text:span><text:span text:style-name="T49">pomógł</text:span><text:span text:style-name="T110"> </text:span><text:span text:style-name="T49">Ci i</text:span><text:span text:style-name="T110"> </text:span><text:span text:style-name="T49">udzielił </text:span><text:span text:style-name="T74">pomocy?</text:span></text:p>
          </table:table-cell>
          <table:table-cell table:style-name="Tabela16.A1" office:value-type="string">
            <text:p text:style-name="P334"/>
          </table:table-cell>
          <table:table-cell table:style-name="Tabela16.A1" office:value-type="string">
            <text:p text:style-name="P334"/>
          </table:table-cell>
        </table:table-row>
        <table:table-row table:style-name="Tabela16.5">
          <table:table-cell table:style-name="Tabela16.A1" office:value-type="string">
            <text:p text:style-name="P454"/>
            <text:p text:style-name="P442"><text:span text:style-name="T90">4.</text:span></text:p>
          </table:table-cell>
          <table:table-cell table:style-name="Tabela16.A1" office:value-type="string">
            <text:p text:style-name="P455"><text:span text:style-name="T49">Czy byłaś świadkiem, gdy stosowano agresję/przemoc wobec kogoś innego? (Jeżeli tak, opisz poniżej tabeli jak </text:span><text:span text:style-name="T74">zareagowałeś/zareagowałaś?)</text:span></text:p>
          </table:table-cell>
          <table:table-cell table:style-name="Tabela16.A1" office:value-type="string">
            <text:p text:style-name="P334"/>
          </table:table-cell>
          <table:table-cell table:style-name="Tabela16.A1" office:value-type="string">
            <text:p text:style-name="P334"/>
          </table:table-cell>
        </table:table-row>
        <table:table-row table:style-name="Tabela16.6">
          <table:table-cell table:style-name="Tabela16.A1" office:value-type="string">
            <text:p text:style-name="P440"><text:span text:style-name="T90">4.</text:span></text:p>
          </table:table-cell>
          <table:table-cell table:style-name="Tabela16.A1" office:value-type="string">
            <text:p text:style-name="P339"><text:span text:style-name="T49">Czy</text:span><text:span text:style-name="T110"> </text:span><text:span text:style-name="T49">w Twojej</text:span><text:span text:style-name="T110"> </text:span><text:span text:style-name="T49">klasie istnieje</text:span><text:span text:style-name="T74"> </text:span><text:span text:style-name="T49">problem przemocy</text:span><text:span text:style-name="T110"> </text:span><text:span text:style-name="T49">lub </text:span><text:span text:style-name="T74">agresji?</text:span></text:p>
          </table:table-cell>
          <table:table-cell table:style-name="Tabela16.A1" office:value-type="string">
            <text:p text:style-name="P334"/>
          </table:table-cell>
          <table:table-cell table:style-name="Tabela16.A1" office:value-type="string">
            <text:p text:style-name="P334"/>
          </table:table-cell>
        </table:table-row>
      </table:table>
      <text:p text:style-name="P52"/>
      <text:p text:style-name="P16"><text:span text:style-name="T3">Załącznik nr 7 </text:span><text:span text:style-name="T2">do Standardów Ochrony Małoletnich </text:span></text:p>
      <text:p text:style-name="P63"/>
      <text:p text:style-name="P99"/>
      <text:p text:style-name="P23"><text:span text:style-name="T74">.........................................................................</text:span></text:p>
      <text:p text:style-name="P26"><text:span text:style-name="T1">miejscowość,</text:span><text:span text:style-name="T20"> </text:span><text:span text:style-name="T15">data</text:span></text:p>
      <text:p text:style-name="P148"/>
      <text:list xml:id="list30555278" text:continue-numbering="true" text:style-name="Outline">
        <text:list-item>
          <text:h text:style-name="P492" text:outline-level="1">OŚWIADCZENIE<text:span text:style-name="T186"> </text:span>OPIEKUNA<text:span text:style-name="T194"> </text:span>MAŁOLETNIEGO<text:span text:style-name="T186"> </text:span>O<text:span text:style-name="T186"> </text:span>ZAPOZNANIU<text:span text:style-name="T193"> </text:span>SIĘ Z<text:span text:style-name="T189"> </text:span>OBOWIĄZUJĄCYMI<text:span text:style-name="T187"> </text:span>STANDARDAMI<text:span text:style-name="T187"> </text:span>OCHRONY<text:span text:style-name="T187"> </text:span>MAŁOLETNICH W SZKOLE PODSTAWOWEJ IM. JANA PAWŁA II W JASKROWIE</text:h>
        </text:list-item>
      </text:list>
      <text:p text:style-name="P60"/>
      <text:p text:style-name="P123"/>
      <text:p text:style-name="P65">Ja,<text:span text:style-name="T189"> </text:span><text:span text:style-name="T187">................................................................................................</text:span></text:p>
      <text:p text:style-name="P81">oświadczam,<text:span text:style-name="T191"> </text:span>że<text:span text:style-name="T191"> </text:span>zapoznałam/em<text:span text:style-name="T191"> </text:span>się<text:span text:style-name="T191"> </text:span>ze<text:span text:style-name="T191"> </text:span>„Standardami<text:span text:style-name="T191"> </text:span>Ochrony<text:span text:style-name="T191"> </text:span>Małoletnich”<text:span text:style-name="T191"> </text:span>stosowanymi w Szkole Podstawowej im. Jana Pawła II w Jaskrowie.</text:p>
      <text:p text:style-name="P61"/>
      <text:p text:style-name="P149"/>
      <text:p text:style-name="P50"><text:span text:style-name="T74">.........................................................................</text:span></text:p>
      <text:p text:style-name="P51"><text:span text:style-name="T17">Podpis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ymbol" svg:font-family="Symbol" style:font-adornments="Normalny" style:font-family-generic="roman" style:font-pitch="variable" style:font-charset="x-symbol"/>
    <style:font-face style:name="Arial" svg:font-family="Arial"/>
    <style:font-face style:name="Arial MT" svg:font-family="'Arial MT'" style:font-family-generic="roman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alibri Light1" svg:font-family="'Calibri Light'" style:font-family-generic="system" style:font-pitch="variable"/>
    <style:font-face style:name="Microsoft YaHei" svg:font-family="'Microsoft YaHei'" style:font-family-generic="system" style:font-pitch="variable"/>
    <style:font-face style:name="Symbol1" svg:font-family="Symbol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Calibri" fo:font-size="11pt" fo:language="en" fo:country="US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left="0cm" fo:margin-right="0cm" fo:margin-top="0cm" fo:margin-bottom="0cm" fo:line-height="100%" fo:text-align="start" style:justify-single-word="false" fo:orphans="0" fo:widows="0" fo:hyphenation-ladder-count="no-limit" fo:text-indent="0cm" style:auto-text-indent="false" style:writing-mode="lr-tb"/>
      <style:text-properties fo:color="#00000a" style:font-name="Times New Roman" fo:font-size="11pt" fo:language="pl" fo:country="PL" style:letter-kerning="true" style:font-name-asian="Times New Roman1" style:font-size-asian="11pt" style:language-asian="en" style:country-asian="US" style:font-name-complex="Times New Roman1" style:font-size-complex="11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default-outline-level="" style:list-style-name="" style:class="text">
      <style:paragraph-properties fo:margin-top="0.423cm" fo:margin-bottom="0.212cm" fo:keep-with-next="always"/>
      <style:text-properties style:font-name="Liberation Sans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default-outline-level="" style:list-style-name="" style:class="text">
      <style:text-properties style:font-name="Times New Roman" fo:font-size="12pt" fo:language="pl" fo:country="PL" style:font-name-asian="Times New Roman1" style:font-size-asian="12pt" style:language-asian="en" style:country-asian="US" style:font-name-complex="Times New Roman1" style:font-size-complex="12pt" style:language-complex="ar" style:country-complex="SA"/>
    </style:style>
    <style:style style:name="List" style:family="paragraph" style:parent-style-name="Text_20_body" style:default-outline-level="" style:list-style-name="" style:class="list">
      <style:text-properties style:font-name-complex="Arial"/>
    </style:style>
    <style:style style:name="Caption" style:family="paragraph" style:parent-style-name="Standard" style:default-outline-level="" style:list-style-name="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" style:font-size-complex="12pt" style:font-style-complex="italic"/>
    </style:style>
    <style:style style:name="Index" style:family="paragraph" style:parent-style-name="Standard" style:default-outline-level="" style:list-style-name="" style:class="index">
      <style:paragraph-properties text:number-lines="false" text:line-number="0"/>
      <style:text-properties style:font-name-complex="Arial"/>
    </style:style>
    <style:style style:name="Heading_20_1" style:display-name="Heading 1" style:family="paragraph" style:parent-style-name="Standard" style:next-style-name="Text_20_body" style:default-outline-level="1" style:list-style-name="Outline" style:class="text">
      <style:paragraph-properties fo:margin-left="0cm" fo:margin-right="1.614cm" fo:text-align="center" style:justify-single-word="false" fo:text-indent="0cm" style:auto-text-indent="false"/>
      <style:text-properties style:font-name="Times New Roman" fo:font-size="12pt" fo:language="pl" fo:country="PL" fo:font-weight="bold" style:font-name-asian="Times New Roman1" style:font-size-asian="12pt" style:language-asian="en" style:country-asian="US" style:font-weight-asian="bold" style:font-name-complex="Times New Roman1" style:font-size-complex="12pt" style:language-complex="ar" style:country-complex="SA" style:font-weight-complex="bold"/>
    </style:style>
    <style:style style:name="Heading_20_2" style:display-name="Heading 2" style:family="paragraph" style:parent-style-name="Standard" style:next-style-name="Text_20_body" style:default-outline-level="2" style:list-style-name="Outline" style:class="text">
      <style:paragraph-properties fo:margin-left="0cm" fo:margin-right="1.619cm" fo:margin-top="0.42cm" fo:margin-bottom="0cm" fo:text-align="center" style:justify-single-word="false" fo:text-indent="0cm" style:auto-text-indent="false"/>
      <style:text-properties style:font-name="Times New Roman" fo:font-size="12pt" fo:language="pl" fo:country="PL" fo:font-weight="bold" style:font-name-asian="Times New Roman1" style:font-size-asian="12pt" style:language-asian="en" style:country-asian="US" style:font-weight-asian="bold" style:font-name-complex="Times New Roman1" style:font-size-complex="12pt" style:language-complex="ar" style:country-complex="SA" style:font-weight-complex="bold"/>
    </style:style>
    <style:style style:name="Contents_20_1" style:display-name="Contents 1" style:family="paragraph" style:parent-style-name="Standard" style:default-outline-level="" style:list-style-name="" style:class="index">
      <style:paragraph-properties fo:margin-left="0.339cm" fo:margin-right="0cm" fo:margin-top="0.217cm" fo:margin-bottom="0cm" fo:text-indent="0cm" style:auto-text-indent="false">
        <style:tab-stops>
          <style:tab-stop style:position="17cm" style:type="right" style:leader-style="dotted" style:leader-text="."/>
        </style:tab-stops>
      </style:paragraph-properties>
      <style:text-properties style:font-name="Times New Roman" fo:font-size="11pt" fo:language="pl" fo:country="PL" fo:font-weight="bold" style:font-name-asian="Times New Roman1" style:font-size-asian="11pt" style:language-asian="en" style:country-asian="US" style:font-weight-asian="bold" style:font-name-complex="Times New Roman1" style:font-size-complex="11pt" style:language-complex="ar" style:country-complex="SA" style:font-weight-complex="bold"/>
    </style:style>
    <style:style style:name="Contents_20_2" style:display-name="Contents 2" style:family="paragraph" style:parent-style-name="Standard" style:default-outline-level="" style:list-style-name="" style:class="index">
      <style:paragraph-properties fo:margin-left="0.339cm" fo:margin-right="0cm" fo:margin-top="0.212cm" fo:margin-bottom="0cm" fo:text-indent="0cm" style:auto-text-indent="false">
        <style:tab-stops>
          <style:tab-stop style:position="16.501cm" style:type="right" style:leader-style="dotted" style:leader-text="."/>
        </style:tab-stops>
      </style:paragraph-properties>
      <style:text-properties style:font-name="Times New Roman" fo:language="pl" fo:country="PL" fo:font-style="italic" fo:font-weight="bold" style:font-name-asian="Times New Roman1" style:language-asian="en" style:country-asian="US" style:font-style-asian="italic" style:font-weight-asian="bold" style:font-name-complex="Times New Roman1" style:language-complex="ar" style:country-complex="SA" style:font-style-complex="italic" style:font-weight-complex="bold"/>
    </style:style>
    <style:style style:name="Title" style:family="paragraph" style:parent-style-name="Standard" style:next-style-name="Subtitle" style:default-outline-level="" style:list-style-name="" style:class="chapter">
      <style:paragraph-properties fo:margin-left="0.339cm" fo:margin-right="0cm" fo:margin-top="0.03cm" fo:margin-bottom="0cm" fo:text-align="start" style:justify-single-word="false" fo:text-indent="0cm" style:auto-text-indent="false"/>
      <style:text-properties style:font-name="Calibri Light" fo:font-size="16pt" fo:language="pl" fo:country="PL" fo:font-weight="bold" style:font-name-asian="Calibri Light1" style:font-size-asian="16pt" style:language-asian="en" style:country-asian="US" style:font-weight-asian="bold" style:font-name-complex="Calibri Light1" style:font-size-complex="16pt" style:language-complex="ar" style:country-complex="SA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_20_Paragraph" style:display-name="List Paragraph" style:family="paragraph" style:parent-style-name="Standard" style:default-outline-level="" style:list-style-name="">
      <style:paragraph-properties fo:margin-left="0.84cm" fo:margin-right="0cm" fo:margin-top="0.284cm" fo:margin-bottom="0cm" fo:text-align="justify" style:justify-single-word="false" fo:text-indent="-0.501cm" style:auto-text-indent="false"/>
      <style:text-properties style:font-name="Times New Roman" fo:language="pl" fo:country="PL" style:font-name-asian="Times New Roman1" style:language-asian="en" style:country-asian="US" style:font-name-complex="Times New Roman1" style:language-complex="ar" style:country-complex="SA"/>
    </style:style>
    <style:style style:name="Table_20_Paragraph" style:display-name="Table Paragraph" style:family="paragraph" style:parent-style-name="Standard" style:default-outline-level="" style:list-style-name="">
      <style:text-properties style:font-name="Times New Roman" fo:language="pl" fo:country="PL" style:font-name-asian="Times New Roman1" style:language-asian="en" style:country-asian="US" style:font-name-complex="Times New Roman1" style:language-complex="ar" style:country-complex="SA"/>
    </style:style>
    <style:style style:name="Główka_20_i_20_stopka" style:display-name="Główka i stopka" style:family="paragraph" style:parent-style-name="Standard" style:default-outline-level="" style:list-style-name=""/>
    <style:style style:name="Footer" style:family="paragraph" style:parent-style-name="Główka_20_i_20_stopka" style:default-outline-level="" style:list-style-name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rame_20_contents" style:display-name="Frame contents" style:family="paragraph" style:parent-style-name="Standard" style:default-outline-level="" style:list-style-name="" style:class="extra"/>
    <style:style style:name="Default_20_Paragraph_20_Font" style:display-name="Default Paragraph Font" style:family="text"/>
    <style:style style:name="Internet_20_link" style:display-name="Internet link" style:family="text">
      <style:text-properties fo:color="#000080" fo:language="pl" fo:country="PL" style:text-underline-style="solid" style:text-underline-width="auto" style:text-underline-color="font-color" style:language-asian="pl" style:country-asian="PL" style:language-complex="pl" style:country-complex="PL"/>
    </style:style>
    <style:style style:name="ListLabel_20_1" style:display-name="ListLabel 1" style:family="text">
      <style:text-properties style:font-name-complex="Symbol1"/>
    </style:style>
    <style:style style:name="ListLabel_20_2" style:display-name="ListLabel 2" style:family="text">
      <style:text-properties fo:font-size="12pt" fo:letter-spacing="-0.002cm" fo:language="pl" fo:country="PL" fo:font-style="normal" fo:font-weight="normal" style:font-name-asian="Times New Roman1" style:font-size-asian="12pt" style:language-asian="en" style:country-asian="US" style:font-style-asian="normal" style:font-weight-asian="normal" style:font-name-complex="Times New Roman1" style:font-size-complex="12pt" style:language-complex="ar" style:country-complex="SA" style:font-style-complex="normal" style:font-weight-complex="normal" style:text-scale="100%"/>
    </style:style>
    <style:style style:name="ListLabel_20_3" style:display-name="ListLabel 3" style:family="text">
      <style:text-properties fo:font-size="12pt" fo:letter-spacing="normal" fo:language="pl" fo:country="PL" fo:font-style="normal" fo:font-weight="normal" style:font-name-asian="Times New Roman1" style:font-size-asian="12pt" style:language-asian="en" style:country-asian="US" style:font-style-asian="normal" style:font-weight-asian="normal" style:font-name-complex="Times New Roman1" style:font-size-complex="12pt" style:language-complex="ar" style:country-complex="SA" style:font-style-complex="normal" style:font-weight-complex="normal" style:text-scale="100%"/>
    </style:style>
    <style:style style:name="ListLabel_20_4" style:display-name="ListLabel 4" style:family="text">
      <style:text-properties fo:font-size="12pt" fo:letter-spacing="normal" fo:language="pl" fo:country="PL" fo:font-style="italic" fo:font-weight="normal" style:font-name-asian="Times New Roman1" style:font-size-asian="12pt" style:language-asian="en" style:country-asian="US" style:font-style-asian="italic" style:font-weight-asian="normal" style:font-name-complex="Times New Roman1" style:font-size-complex="12pt" style:language-complex="ar" style:country-complex="SA" style:font-style-complex="italic" style:font-weight-complex="normal" style:text-scale="10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fo:text-indent="-0.628cm" fo:margin-left="1.598cm"/>
        </style:list-level-properties>
        <style:text-properties style:font-name="Symbol"/>
      </text:list-level-style-bullet>
      <text:list-level-style-bullet text:level="2" text:style-name="ListLabel_20_1" style:num-suffix="" text:bullet-char="">
        <style:list-level-properties text:list-level-position-and-space-mode="label-alignment">
          <style:list-level-label-alignment text:label-followed-by="listtab" fo:text-indent="-0.628cm" fo:margin-left="3.358cm"/>
        </style:list-level-properties>
        <style:text-properties style:font-name="Symbol"/>
      </text:list-level-style-bullet>
      <text:list-level-style-bullet text:level="3" text:style-name="ListLabel_20_1" style:num-suffix="" text:bullet-char="">
        <style:list-level-properties text:list-level-position-and-space-mode="label-alignment">
          <style:list-level-label-alignment text:label-followed-by="listtab" fo:text-indent="-0.628cm" fo:margin-left="5.131cm"/>
        </style:list-level-properties>
        <style:text-properties style:font-name="Symbol"/>
      </text:list-level-style-bullet>
      <text:list-level-style-bullet text:level="4" text:style-name="ListLabel_20_1" style:num-suffix="" text:bullet-char="">
        <style:list-level-properties text:list-level-position-and-space-mode="label-alignment">
          <style:list-level-label-alignment text:label-followed-by="listtab" fo:text-indent="-0.628cm" fo:margin-left="6.902cm"/>
        </style:list-level-properties>
        <style:text-properties style:font-name="Symbol"/>
      </text:list-level-style-bullet>
      <text:list-level-style-bullet text:level="5" text:style-name="ListLabel_20_1" style:num-suffix="" text:bullet-char="">
        <style:list-level-properties text:list-level-position-and-space-mode="label-alignment">
          <style:list-level-label-alignment text:label-followed-by="listtab" fo:text-indent="-0.628cm" fo:margin-left="8.675cm"/>
        </style:list-level-properties>
        <style:text-properties style:font-name="Symbol"/>
      </text:list-level-style-bullet>
      <text:list-level-style-bullet text:level="6" text:style-name="ListLabel_20_1" style:num-suffix="" text:bullet-char="">
        <style:list-level-properties text:list-level-position-and-space-mode="label-alignment">
          <style:list-level-label-alignment text:label-followed-by="listtab" fo:text-indent="-0.628cm" fo:margin-left="10.448cm"/>
        </style:list-level-properties>
        <style:text-properties style:font-name="Symbol"/>
      </text:list-level-style-bullet>
      <text:list-level-style-bullet text:level="7" text:style-name="ListLabel_20_1" style:num-suffix="" text:bullet-char="">
        <style:list-level-properties text:list-level-position-and-space-mode="label-alignment">
          <style:list-level-label-alignment text:label-followed-by="listtab" fo:text-indent="-0.628cm" fo:margin-left="12.218cm"/>
        </style:list-level-properties>
        <style:text-properties style:font-name="Symbol"/>
      </text:list-level-style-bullet>
      <text:list-level-style-bullet text:level="8" text:style-name="ListLabel_20_1" style:num-suffix="" text:bullet-char="">
        <style:list-level-properties text:list-level-position-and-space-mode="label-alignment">
          <style:list-level-label-alignment text:label-followed-by="listtab" fo:text-indent="-0.628cm" fo:margin-left="13.991cm"/>
        </style:list-level-properties>
        <style:text-properties style:font-name="Symbol"/>
      </text:list-level-style-bullet>
      <text:list-level-style-bullet text:level="9" text:style-name="ListLabel_20_1" style:num-suffix="" text:bullet-char="">
        <style:list-level-properties text:list-level-position-and-space-mode="label-alignment">
          <style:list-level-label-alignment text:label-followed-by="listtab" fo:text-indent="-0.628cm" fo:margin-left="15.764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fo:text-indent="-0.751cm" fo:margin-left="1.09cm"/>
        </style:list-level-properties>
        <style:text-properties style:font-name="Symbol"/>
      </text:list-level-style-bullet>
      <text:list-level-style-bullet text:level="2" text:style-name="ListLabel_20_1" style:num-suffix="" text:bullet-char="">
        <style:list-level-properties text:list-level-position-and-space-mode="label-alignment">
          <style:list-level-label-alignment text:label-followed-by="listtab" fo:text-indent="-0.751cm" fo:margin-left="2.914cm"/>
        </style:list-level-properties>
        <style:text-properties style:font-name="Symbol"/>
      </text:list-level-style-bullet>
      <text:list-level-style-bullet text:level="3" text:style-name="ListLabel_20_1" style:num-suffix="" text:bullet-char="">
        <style:list-level-properties text:list-level-position-and-space-mode="label-alignment">
          <style:list-level-label-alignment text:label-followed-by="listtab" fo:text-indent="-0.751cm" fo:margin-left="4.736cm"/>
        </style:list-level-properties>
        <style:text-properties style:font-name="Symbol"/>
      </text:list-level-style-bullet>
      <text:list-level-style-bullet text:level="4" text:style-name="ListLabel_20_1" style:num-suffix="" text:bullet-char="">
        <style:list-level-properties text:list-level-position-and-space-mode="label-alignment">
          <style:list-level-label-alignment text:label-followed-by="listtab" fo:text-indent="-0.751cm" fo:margin-left="6.556cm"/>
        </style:list-level-properties>
        <style:text-properties style:font-name="Symbol"/>
      </text:list-level-style-bullet>
      <text:list-level-style-bullet text:level="5" text:style-name="ListLabel_20_1" style:num-suffix="" text:bullet-char="">
        <style:list-level-properties text:list-level-position-and-space-mode="label-alignment">
          <style:list-level-label-alignment text:label-followed-by="listtab" fo:text-indent="-0.751cm" fo:margin-left="8.378cm"/>
        </style:list-level-properties>
        <style:text-properties style:font-name="Symbol"/>
      </text:list-level-style-bullet>
      <text:list-level-style-bullet text:level="6" text:style-name="ListLabel_20_1" style:num-suffix="" text:bullet-char="">
        <style:list-level-properties text:list-level-position-and-space-mode="label-alignment">
          <style:list-level-label-alignment text:label-followed-by="listtab" fo:text-indent="-0.751cm" fo:margin-left="10.201cm"/>
        </style:list-level-properties>
        <style:text-properties style:font-name="Symbol"/>
      </text:list-level-style-bullet>
      <text:list-level-style-bullet text:level="7" text:style-name="ListLabel_20_1" style:num-suffix="" text:bullet-char="">
        <style:list-level-properties text:list-level-position-and-space-mode="label-alignment">
          <style:list-level-label-alignment text:label-followed-by="listtab" fo:text-indent="-0.751cm" fo:margin-left="12.021cm"/>
        </style:list-level-properties>
        <style:text-properties style:font-name="Symbol"/>
      </text:list-level-style-bullet>
      <text:list-level-style-bullet text:level="8" text:style-name="ListLabel_20_1" style:num-suffix="" text:bullet-char="">
        <style:list-level-properties text:list-level-position-and-space-mode="label-alignment">
          <style:list-level-label-alignment text:label-followed-by="listtab" fo:text-indent="-0.751cm" fo:margin-left="13.843cm"/>
        </style:list-level-properties>
        <style:text-properties style:font-name="Symbol"/>
      </text:list-level-style-bullet>
      <text:list-level-style-bullet text:level="9" text:style-name="ListLabel_20_1" style:num-suffix="" text:bullet-char="">
        <style:list-level-properties text:list-level-position-and-space-mode="label-alignment">
          <style:list-level-label-alignment text:label-followed-by="listtab" fo:text-indent="-0.751cm" fo:margin-left="15.665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2" style:num-suffix=")" style:num-format="a">
        <style:list-level-properties text:list-level-position-and-space-mode="label-alignment">
          <style:list-level-label-alignment text:label-followed-by="listtab" fo:text-indent="-0.628cm" fo:margin-left="1.339cm"/>
        </style:list-level-properties>
      </text:list-level-style-number>
      <text:list-level-style-bullet text:level="2" text:style-name="ListLabel_20_1" style:num-suffix="" text:bullet-char="">
        <style:list-level-properties text:list-level-position-and-space-mode="label-alignment">
          <style:list-level-label-alignment text:label-followed-by="listtab" fo:text-indent="-0.628cm" fo:margin-left="3.136cm"/>
        </style:list-level-properties>
        <style:text-properties style:font-name="Symbol"/>
      </text:list-level-style-bullet>
      <text:list-level-style-bullet text:level="3" text:style-name="ListLabel_20_1" style:num-suffix="" text:bullet-char="">
        <style:list-level-properties text:list-level-position-and-space-mode="label-alignment">
          <style:list-level-label-alignment text:label-followed-by="listtab" fo:text-indent="-0.628cm" fo:margin-left="4.934cm"/>
        </style:list-level-properties>
        <style:text-properties style:font-name="Symbol"/>
      </text:list-level-style-bullet>
      <text:list-level-style-bullet text:level="4" text:style-name="ListLabel_20_1" style:num-suffix="" text:bullet-char="">
        <style:list-level-properties text:list-level-position-and-space-mode="label-alignment">
          <style:list-level-label-alignment text:label-followed-by="listtab" fo:text-indent="-0.628cm" fo:margin-left="6.729cm"/>
        </style:list-level-properties>
        <style:text-properties style:font-name="Symbol"/>
      </text:list-level-style-bullet>
      <text:list-level-style-bullet text:level="5" text:style-name="ListLabel_20_1" style:num-suffix="" text:bullet-char="">
        <style:list-level-properties text:list-level-position-and-space-mode="label-alignment">
          <style:list-level-label-alignment text:label-followed-by="listtab" fo:text-indent="-0.628cm" fo:margin-left="8.527cm"/>
        </style:list-level-properties>
        <style:text-properties style:font-name="Symbol"/>
      </text:list-level-style-bullet>
      <text:list-level-style-bullet text:level="6" text:style-name="ListLabel_20_1" style:num-suffix="" text:bullet-char="">
        <style:list-level-properties text:list-level-position-and-space-mode="label-alignment">
          <style:list-level-label-alignment text:label-followed-by="listtab" fo:text-indent="-0.628cm" fo:margin-left="10.324cm"/>
        </style:list-level-properties>
        <style:text-properties style:font-name="Symbol"/>
      </text:list-level-style-bullet>
      <text:list-level-style-bullet text:level="7" text:style-name="ListLabel_20_1" style:num-suffix="" text:bullet-char="">
        <style:list-level-properties text:list-level-position-and-space-mode="label-alignment">
          <style:list-level-label-alignment text:label-followed-by="listtab" fo:text-indent="-0.628cm" fo:margin-left="12.12cm"/>
        </style:list-level-properties>
        <style:text-properties style:font-name="Symbol"/>
      </text:list-level-style-bullet>
      <text:list-level-style-bullet text:level="8" text:style-name="ListLabel_20_1" style:num-suffix="" text:bullet-char="">
        <style:list-level-properties text:list-level-position-and-space-mode="label-alignment">
          <style:list-level-label-alignment text:label-followed-by="listtab" fo:text-indent="-0.628cm" fo:margin-left="13.917cm"/>
        </style:list-level-properties>
        <style:text-properties style:font-name="Symbol"/>
      </text:list-level-style-bullet>
      <text:list-level-style-bullet text:level="9" text:style-name="ListLabel_20_1" style:num-suffix="" text:bullet-char="">
        <style:list-level-properties text:list-level-position-and-space-mode="label-alignment">
          <style:list-level-label-alignment text:label-followed-by="listtab" fo:text-indent="-0.628cm" fo:margin-left="15.714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" style:num-suffix="." style:num-format="I">
        <style:list-level-properties text:list-level-position-and-space-mode="label-alignment">
          <style:list-level-label-alignment text:label-followed-by="listtab" fo:text-indent="-0.501cm" fo:margin-left="0.84cm"/>
        </style:list-level-properties>
      </text:list-level-style-number>
      <text:list-level-style-number text:level="2" text:style-name="ListLabel_20_2" style:num-suffix=")" style:num-format="a">
        <style:list-level-properties text:list-level-position-and-space-mode="label-alignment">
          <style:list-level-label-alignment text:label-followed-by="listtab" fo:text-indent="-0.75cm" fo:margin-left="1.339cm"/>
        </style:list-level-properties>
      </text:list-level-style-number>
      <text:list-level-style-bullet text:level="3" text:style-name="ListLabel_20_1" style:num-suffix="" text:bullet-char="">
        <style:list-level-properties text:list-level-position-and-space-mode="label-alignment">
          <style:list-level-label-alignment text:label-followed-by="listtab" fo:text-indent="-0.75cm" fo:margin-left="3.336cm"/>
        </style:list-level-properties>
        <style:text-properties style:font-name="Symbol"/>
      </text:list-level-style-bullet>
      <text:list-level-style-bullet text:level="4" text:style-name="ListLabel_20_1" style:num-suffix="" text:bullet-char="">
        <style:list-level-properties text:list-level-position-and-space-mode="label-alignment">
          <style:list-level-label-alignment text:label-followed-by="listtab" fo:text-indent="-0.75cm" fo:margin-left="5.332cm"/>
        </style:list-level-properties>
        <style:text-properties style:font-name="Symbol"/>
      </text:list-level-style-bullet>
      <text:list-level-style-bullet text:level="5" text:style-name="ListLabel_20_1" style:num-suffix="" text:bullet-char="">
        <style:list-level-properties text:list-level-position-and-space-mode="label-alignment">
          <style:list-level-label-alignment text:label-followed-by="listtab" fo:text-indent="-0.75cm" fo:margin-left="7.329cm"/>
        </style:list-level-properties>
        <style:text-properties style:font-name="Symbol"/>
      </text:list-level-style-bullet>
      <text:list-level-style-bullet text:level="6" text:style-name="ListLabel_20_1" style:num-suffix="" text:bullet-char="">
        <style:list-level-properties text:list-level-position-and-space-mode="label-alignment">
          <style:list-level-label-alignment text:label-followed-by="listtab" fo:text-indent="-0.75cm" fo:margin-left="9.326cm"/>
        </style:list-level-properties>
        <style:text-properties style:font-name="Symbol"/>
      </text:list-level-style-bullet>
      <text:list-level-style-bullet text:level="7" text:style-name="ListLabel_20_1" style:num-suffix="" text:bullet-char="">
        <style:list-level-properties text:list-level-position-and-space-mode="label-alignment">
          <style:list-level-label-alignment text:label-followed-by="listtab" fo:text-indent="-0.75cm" fo:margin-left="11.322cm"/>
        </style:list-level-properties>
        <style:text-properties style:font-name="Symbol"/>
      </text:list-level-style-bullet>
      <text:list-level-style-bullet text:level="8" text:style-name="ListLabel_20_1" style:num-suffix="" text:bullet-char="">
        <style:list-level-properties text:list-level-position-and-space-mode="label-alignment">
          <style:list-level-label-alignment text:label-followed-by="listtab" fo:text-indent="-0.75cm" fo:margin-left="13.317cm"/>
        </style:list-level-properties>
        <style:text-properties style:font-name="Symbol"/>
      </text:list-level-style-bullet>
      <text:list-level-style-bullet text:level="9" text:style-name="ListLabel_20_1" style:num-suffix="" text:bullet-char="">
        <style:list-level-properties text:list-level-position-and-space-mode="label-alignment">
          <style:list-level-label-alignment text:label-followed-by="listtab" fo:text-indent="-0.75cm" fo:margin-left="15.314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" style:num-suffix="." style:num-format="1">
        <style:list-level-properties text:list-level-position-and-space-mode="label-alignment">
          <style:list-level-label-alignment text:label-followed-by="listtab" fo:text-indent="-0.501cm" fo:margin-left="0.84cm"/>
        </style:list-level-properties>
      </text:list-level-style-number>
      <text:list-level-style-bullet text:level="2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2.692cm"/>
        </style:list-level-properties>
        <style:text-properties style:font-name="Symbol"/>
      </text:list-level-style-bullet>
      <text:list-level-style-bullet text:level="3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4.538cm"/>
        </style:list-level-properties>
        <style:text-properties style:font-name="Symbol"/>
      </text:list-level-style-bullet>
      <text:list-level-style-bullet text:level="4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6.384cm"/>
        </style:list-level-properties>
        <style:text-properties style:font-name="Symbol"/>
      </text:list-level-style-bullet>
      <text:list-level-style-bullet text:level="5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8.23cm"/>
        </style:list-level-properties>
        <style:text-properties style:font-name="Symbol"/>
      </text:list-level-style-bullet>
      <text:list-level-style-bullet text:level="6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10.077cm"/>
        </style:list-level-properties>
        <style:text-properties style:font-name="Symbol"/>
      </text:list-level-style-bullet>
      <text:list-level-style-bullet text:level="7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11.922cm"/>
        </style:list-level-properties>
        <style:text-properties style:font-name="Symbol"/>
      </text:list-level-style-bullet>
      <text:list-level-style-bullet text:level="8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13.769cm"/>
        </style:list-level-properties>
        <style:text-properties style:font-name="Symbol"/>
      </text:list-level-style-bullet>
      <text:list-level-style-bullet text:level="9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15.616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3" style:num-suffix="." style:num-format="1">
        <style:list-level-properties text:list-level-position-and-space-mode="label-alignment">
          <style:list-level-label-alignment text:label-followed-by="listtab" fo:text-indent="-0.501cm" fo:margin-left="0.84cm"/>
        </style:list-level-properties>
      </text:list-level-style-number>
      <text:list-level-style-number text:level="2" text:style-name="ListLabel_20_3" style:num-suffix=")" style:num-format="1">
        <style:list-level-properties text:list-level-position-and-space-mode="label-alignment">
          <style:list-level-label-alignment text:label-followed-by="listtab" fo:text-indent="-0.504cm" fo:margin-left="1.344cm"/>
        </style:list-level-properties>
      </text:list-level-style-number>
      <text:list-level-style-bullet text:level="3" text:style-name="ListLabel_20_1" style:num-suffix="" text:bullet-char="">
        <style:list-level-properties text:list-level-position-and-space-mode="label-alignment">
          <style:list-level-label-alignment text:label-followed-by="listtab" fo:text-indent="-0.504cm" fo:margin-left="3.336cm"/>
        </style:list-level-properties>
        <style:text-properties style:font-name="Symbol"/>
      </text:list-level-style-bullet>
      <text:list-level-style-bullet text:level="4" text:style-name="ListLabel_20_1" style:num-suffix="" text:bullet-char="">
        <style:list-level-properties text:list-level-position-and-space-mode="label-alignment">
          <style:list-level-label-alignment text:label-followed-by="listtab" fo:text-indent="-0.504cm" fo:margin-left="5.332cm"/>
        </style:list-level-properties>
        <style:text-properties style:font-name="Symbol"/>
      </text:list-level-style-bullet>
      <text:list-level-style-bullet text:level="5" text:style-name="ListLabel_20_1" style:num-suffix="" text:bullet-char="">
        <style:list-level-properties text:list-level-position-and-space-mode="label-alignment">
          <style:list-level-label-alignment text:label-followed-by="listtab" fo:text-indent="-0.504cm" fo:margin-left="7.329cm"/>
        </style:list-level-properties>
        <style:text-properties style:font-name="Symbol"/>
      </text:list-level-style-bullet>
      <text:list-level-style-bullet text:level="6" text:style-name="ListLabel_20_1" style:num-suffix="" text:bullet-char="">
        <style:list-level-properties text:list-level-position-and-space-mode="label-alignment">
          <style:list-level-label-alignment text:label-followed-by="listtab" fo:text-indent="-0.504cm" fo:margin-left="9.326cm"/>
        </style:list-level-properties>
        <style:text-properties style:font-name="Symbol"/>
      </text:list-level-style-bullet>
      <text:list-level-style-bullet text:level="7" text:style-name="ListLabel_20_1" style:num-suffix="" text:bullet-char="">
        <style:list-level-properties text:list-level-position-and-space-mode="label-alignment">
          <style:list-level-label-alignment text:label-followed-by="listtab" fo:text-indent="-0.504cm" fo:margin-left="11.322cm"/>
        </style:list-level-properties>
        <style:text-properties style:font-name="Symbol"/>
      </text:list-level-style-bullet>
      <text:list-level-style-bullet text:level="8" text:style-name="ListLabel_20_1" style:num-suffix="" text:bullet-char="">
        <style:list-level-properties text:list-level-position-and-space-mode="label-alignment">
          <style:list-level-label-alignment text:label-followed-by="listtab" fo:text-indent="-0.504cm" fo:margin-left="13.317cm"/>
        </style:list-level-properties>
        <style:text-properties style:font-name="Symbol"/>
      </text:list-level-style-bullet>
      <text:list-level-style-bullet text:level="9" text:style-name="ListLabel_20_1" style:num-suffix="" text:bullet-char="">
        <style:list-level-properties text:list-level-position-and-space-mode="label-alignment">
          <style:list-level-label-alignment text:label-followed-by="listtab" fo:text-indent="-0.504cm" fo:margin-left="15.314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3" style:num-suffix="." style:num-format="1">
        <style:list-level-properties text:list-level-position-and-space-mode="label-alignment">
          <style:list-level-label-alignment text:label-followed-by="listtab" fo:text-indent="-0.501cm" fo:margin-left="0.84cm"/>
        </style:list-level-properties>
      </text:list-level-style-number>
      <text:list-level-style-number text:level="2" text:style-name="ListLabel_20_4" style:num-suffix=")" style:num-format="1">
        <style:list-level-properties text:list-level-position-and-space-mode="label-alignment">
          <style:list-level-label-alignment text:label-followed-by="listtab" fo:text-indent="-0.635cm" fo:margin-left="1.339cm"/>
        </style:list-level-properties>
      </text:list-level-style-number>
      <text:list-level-style-bullet text:level="3" text:style-name="ListLabel_20_1" style:num-suffix="" text:bullet-char="">
        <style:list-level-properties text:list-level-position-and-space-mode="label-alignment">
          <style:list-level-label-alignment text:label-followed-by="listtab" fo:text-indent="-0.635cm" fo:margin-left="3.336cm"/>
        </style:list-level-properties>
        <style:text-properties style:font-name="Symbol"/>
      </text:list-level-style-bullet>
      <text:list-level-style-bullet text:level="4" text:style-name="ListLabel_20_1" style:num-suffix="" text:bullet-char="">
        <style:list-level-properties text:list-level-position-and-space-mode="label-alignment">
          <style:list-level-label-alignment text:label-followed-by="listtab" fo:text-indent="-0.635cm" fo:margin-left="5.332cm"/>
        </style:list-level-properties>
        <style:text-properties style:font-name="Symbol"/>
      </text:list-level-style-bullet>
      <text:list-level-style-bullet text:level="5" text:style-name="ListLabel_20_1" style:num-suffix="" text:bullet-char="">
        <style:list-level-properties text:list-level-position-and-space-mode="label-alignment">
          <style:list-level-label-alignment text:label-followed-by="listtab" fo:text-indent="-0.635cm" fo:margin-left="7.329cm"/>
        </style:list-level-properties>
        <style:text-properties style:font-name="Symbol"/>
      </text:list-level-style-bullet>
      <text:list-level-style-bullet text:level="6" text:style-name="ListLabel_20_1" style:num-suffix="" text:bullet-char="">
        <style:list-level-properties text:list-level-position-and-space-mode="label-alignment">
          <style:list-level-label-alignment text:label-followed-by="listtab" fo:text-indent="-0.635cm" fo:margin-left="9.326cm"/>
        </style:list-level-properties>
        <style:text-properties style:font-name="Symbol"/>
      </text:list-level-style-bullet>
      <text:list-level-style-bullet text:level="7" text:style-name="ListLabel_20_1" style:num-suffix="" text:bullet-char="">
        <style:list-level-properties text:list-level-position-and-space-mode="label-alignment">
          <style:list-level-label-alignment text:label-followed-by="listtab" fo:text-indent="-0.635cm" fo:margin-left="11.322cm"/>
        </style:list-level-properties>
        <style:text-properties style:font-name="Symbol"/>
      </text:list-level-style-bullet>
      <text:list-level-style-bullet text:level="8" text:style-name="ListLabel_20_1" style:num-suffix="" text:bullet-char="">
        <style:list-level-properties text:list-level-position-and-space-mode="label-alignment">
          <style:list-level-label-alignment text:label-followed-by="listtab" fo:text-indent="-0.635cm" fo:margin-left="13.317cm"/>
        </style:list-level-properties>
        <style:text-properties style:font-name="Symbol"/>
      </text:list-level-style-bullet>
      <text:list-level-style-bullet text:level="9" text:style-name="ListLabel_20_1" style:num-suffix="" text:bullet-char="">
        <style:list-level-properties text:list-level-position-and-space-mode="label-alignment">
          <style:list-level-label-alignment text:label-followed-by="listtab" fo:text-indent="-0.635cm" fo:margin-left="15.314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3" style:num-suffix="." style:num-format="1">
        <style:list-level-properties text:list-level-position-and-space-mode="label-alignment">
          <style:list-level-label-alignment text:label-followed-by="listtab" fo:text-indent="-0.501cm" fo:margin-left="0.84cm"/>
        </style:list-level-properties>
      </text:list-level-style-number>
      <text:list-level-style-bullet text:level="2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2.692cm"/>
        </style:list-level-properties>
        <style:text-properties style:font-name="Symbol"/>
      </text:list-level-style-bullet>
      <text:list-level-style-bullet text:level="3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4.538cm"/>
        </style:list-level-properties>
        <style:text-properties style:font-name="Symbol"/>
      </text:list-level-style-bullet>
      <text:list-level-style-bullet text:level="4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6.384cm"/>
        </style:list-level-properties>
        <style:text-properties style:font-name="Symbol"/>
      </text:list-level-style-bullet>
      <text:list-level-style-bullet text:level="5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8.23cm"/>
        </style:list-level-properties>
        <style:text-properties style:font-name="Symbol"/>
      </text:list-level-style-bullet>
      <text:list-level-style-bullet text:level="6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10.077cm"/>
        </style:list-level-properties>
        <style:text-properties style:font-name="Symbol"/>
      </text:list-level-style-bullet>
      <text:list-level-style-bullet text:level="7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11.922cm"/>
        </style:list-level-properties>
        <style:text-properties style:font-name="Symbol"/>
      </text:list-level-style-bullet>
      <text:list-level-style-bullet text:level="8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13.769cm"/>
        </style:list-level-properties>
        <style:text-properties style:font-name="Symbol"/>
      </text:list-level-style-bullet>
      <text:list-level-style-bullet text:level="9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15.616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3" style:num-suffix="." style:num-format="1">
        <style:list-level-properties text:list-level-position-and-space-mode="label-alignment">
          <style:list-level-label-alignment text:label-followed-by="listtab" fo:text-indent="-0.501cm" fo:margin-left="0.84cm"/>
        </style:list-level-properties>
      </text:list-level-style-number>
      <text:list-level-style-bullet text:level="2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2.692cm"/>
        </style:list-level-properties>
        <style:text-properties style:font-name="Symbol"/>
      </text:list-level-style-bullet>
      <text:list-level-style-bullet text:level="3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4.538cm"/>
        </style:list-level-properties>
        <style:text-properties style:font-name="Symbol"/>
      </text:list-level-style-bullet>
      <text:list-level-style-bullet text:level="4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6.384cm"/>
        </style:list-level-properties>
        <style:text-properties style:font-name="Symbol"/>
      </text:list-level-style-bullet>
      <text:list-level-style-bullet text:level="5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8.23cm"/>
        </style:list-level-properties>
        <style:text-properties style:font-name="Symbol"/>
      </text:list-level-style-bullet>
      <text:list-level-style-bullet text:level="6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10.077cm"/>
        </style:list-level-properties>
        <style:text-properties style:font-name="Symbol"/>
      </text:list-level-style-bullet>
      <text:list-level-style-bullet text:level="7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11.922cm"/>
        </style:list-level-properties>
        <style:text-properties style:font-name="Symbol"/>
      </text:list-level-style-bullet>
      <text:list-level-style-bullet text:level="8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13.769cm"/>
        </style:list-level-properties>
        <style:text-properties style:font-name="Symbol"/>
      </text:list-level-style-bullet>
      <text:list-level-style-bullet text:level="9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15.616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3" style:num-suffix="." style:num-format="1">
        <style:list-level-properties text:list-level-position-and-space-mode="label-alignment">
          <style:list-level-label-alignment text:label-followed-by="listtab" fo:text-indent="-0.501cm" fo:margin-left="0.84cm"/>
        </style:list-level-properties>
      </text:list-level-style-number>
      <text:list-level-style-bullet text:level="2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2.692cm"/>
        </style:list-level-properties>
        <style:text-properties style:font-name="Symbol"/>
      </text:list-level-style-bullet>
      <text:list-level-style-bullet text:level="3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4.538cm"/>
        </style:list-level-properties>
        <style:text-properties style:font-name="Symbol"/>
      </text:list-level-style-bullet>
      <text:list-level-style-bullet text:level="4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6.384cm"/>
        </style:list-level-properties>
        <style:text-properties style:font-name="Symbol"/>
      </text:list-level-style-bullet>
      <text:list-level-style-bullet text:level="5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8.23cm"/>
        </style:list-level-properties>
        <style:text-properties style:font-name="Symbol"/>
      </text:list-level-style-bullet>
      <text:list-level-style-bullet text:level="6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10.077cm"/>
        </style:list-level-properties>
        <style:text-properties style:font-name="Symbol"/>
      </text:list-level-style-bullet>
      <text:list-level-style-bullet text:level="7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11.922cm"/>
        </style:list-level-properties>
        <style:text-properties style:font-name="Symbol"/>
      </text:list-level-style-bullet>
      <text:list-level-style-bullet text:level="8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13.769cm"/>
        </style:list-level-properties>
        <style:text-properties style:font-name="Symbol"/>
      </text:list-level-style-bullet>
      <text:list-level-style-bullet text:level="9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15.616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3" style:num-suffix="." style:num-format="1">
        <style:list-level-properties text:list-level-position-and-space-mode="label-alignment">
          <style:list-level-label-alignment text:label-followed-by="listtab" fo:text-indent="-0.501cm" fo:margin-left="0.84cm"/>
        </style:list-level-properties>
      </text:list-level-style-number>
      <text:list-level-style-bullet text:level="2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2.692cm"/>
        </style:list-level-properties>
        <style:text-properties style:font-name="Symbol"/>
      </text:list-level-style-bullet>
      <text:list-level-style-bullet text:level="3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4.538cm"/>
        </style:list-level-properties>
        <style:text-properties style:font-name="Symbol"/>
      </text:list-level-style-bullet>
      <text:list-level-style-bullet text:level="4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6.384cm"/>
        </style:list-level-properties>
        <style:text-properties style:font-name="Symbol"/>
      </text:list-level-style-bullet>
      <text:list-level-style-bullet text:level="5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8.23cm"/>
        </style:list-level-properties>
        <style:text-properties style:font-name="Symbol"/>
      </text:list-level-style-bullet>
      <text:list-level-style-bullet text:level="6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10.077cm"/>
        </style:list-level-properties>
        <style:text-properties style:font-name="Symbol"/>
      </text:list-level-style-bullet>
      <text:list-level-style-bullet text:level="7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11.922cm"/>
        </style:list-level-properties>
        <style:text-properties style:font-name="Symbol"/>
      </text:list-level-style-bullet>
      <text:list-level-style-bullet text:level="8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13.769cm"/>
        </style:list-level-properties>
        <style:text-properties style:font-name="Symbol"/>
      </text:list-level-style-bullet>
      <text:list-level-style-bullet text:level="9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15.616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3" style:num-suffix="." style:num-format="1">
        <style:list-level-properties text:list-level-position-and-space-mode="label-alignment">
          <style:list-level-label-alignment text:label-followed-by="listtab" fo:text-indent="-0.501cm" fo:margin-left="0.84cm"/>
        </style:list-level-properties>
      </text:list-level-style-number>
      <text:list-level-style-bullet text:level="2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2.692cm"/>
        </style:list-level-properties>
        <style:text-properties style:font-name="Symbol"/>
      </text:list-level-style-bullet>
      <text:list-level-style-bullet text:level="3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4.538cm"/>
        </style:list-level-properties>
        <style:text-properties style:font-name="Symbol"/>
      </text:list-level-style-bullet>
      <text:list-level-style-bullet text:level="4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6.384cm"/>
        </style:list-level-properties>
        <style:text-properties style:font-name="Symbol"/>
      </text:list-level-style-bullet>
      <text:list-level-style-bullet text:level="5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8.23cm"/>
        </style:list-level-properties>
        <style:text-properties style:font-name="Symbol"/>
      </text:list-level-style-bullet>
      <text:list-level-style-bullet text:level="6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10.077cm"/>
        </style:list-level-properties>
        <style:text-properties style:font-name="Symbol"/>
      </text:list-level-style-bullet>
      <text:list-level-style-bullet text:level="7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11.922cm"/>
        </style:list-level-properties>
        <style:text-properties style:font-name="Symbol"/>
      </text:list-level-style-bullet>
      <text:list-level-style-bullet text:level="8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13.769cm"/>
        </style:list-level-properties>
        <style:text-properties style:font-name="Symbol"/>
      </text:list-level-style-bullet>
      <text:list-level-style-bullet text:level="9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15.616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3" style:num-suffix="." style:num-format="1">
        <style:list-level-properties text:list-level-position-and-space-mode="label-alignment">
          <style:list-level-label-alignment text:label-followed-by="listtab" fo:text-indent="-0.501cm" fo:margin-left="0.84cm"/>
        </style:list-level-properties>
      </text:list-level-style-number>
      <text:list-level-style-number text:level="2" text:style-name="ListLabel_20_3" style:num-suffix=")" style:num-format="1">
        <style:list-level-properties text:list-level-position-and-space-mode="label-alignment">
          <style:list-level-label-alignment text:label-followed-by="listtab" fo:text-indent="-0.504cm" fo:margin-left="1.344cm"/>
        </style:list-level-properties>
      </text:list-level-style-number>
      <text:list-level-style-number text:level="3" text:style-name="ListLabel_20_2" style:num-suffix=")" style:num-format="a" text:display-levels="2">
        <style:list-level-properties text:list-level-position-and-space-mode="label-alignment">
          <style:list-level-label-alignment text:label-followed-by="listtab" fo:text-indent="-0.501cm" fo:margin-left="1.589cm"/>
        </style:list-level-properties>
      </text:list-level-style-number>
      <text:list-level-style-bullet text:level="4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3.801cm"/>
        </style:list-level-properties>
        <style:text-properties style:font-name="Symbol"/>
      </text:list-level-style-bullet>
      <text:list-level-style-bullet text:level="5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6.017cm"/>
        </style:list-level-properties>
        <style:text-properties style:font-name="Symbol"/>
      </text:list-level-style-bullet>
      <text:list-level-style-bullet text:level="6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8.232cm"/>
        </style:list-level-properties>
        <style:text-properties style:font-name="Symbol"/>
      </text:list-level-style-bullet>
      <text:list-level-style-bullet text:level="7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10.448cm"/>
        </style:list-level-properties>
        <style:text-properties style:font-name="Symbol"/>
      </text:list-level-style-bullet>
      <text:list-level-style-bullet text:level="8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12.663cm"/>
        </style:list-level-properties>
        <style:text-properties style:font-name="Symbol"/>
      </text:list-level-style-bullet>
      <text:list-level-style-bullet text:level="9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14.877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3" style:num-suffix="." style:num-format="1">
        <style:list-level-properties text:list-level-position-and-space-mode="label-alignment">
          <style:list-level-label-alignment text:label-followed-by="listtab" fo:text-indent="-0.501cm" fo:margin-left="0.84cm"/>
        </style:list-level-properties>
      </text:list-level-style-number>
      <text:list-level-style-bullet text:level="2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2.692cm"/>
        </style:list-level-properties>
        <style:text-properties style:font-name="Symbol"/>
      </text:list-level-style-bullet>
      <text:list-level-style-bullet text:level="3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4.538cm"/>
        </style:list-level-properties>
        <style:text-properties style:font-name="Symbol"/>
      </text:list-level-style-bullet>
      <text:list-level-style-bullet text:level="4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6.384cm"/>
        </style:list-level-properties>
        <style:text-properties style:font-name="Symbol"/>
      </text:list-level-style-bullet>
      <text:list-level-style-bullet text:level="5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8.23cm"/>
        </style:list-level-properties>
        <style:text-properties style:font-name="Symbol"/>
      </text:list-level-style-bullet>
      <text:list-level-style-bullet text:level="6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10.077cm"/>
        </style:list-level-properties>
        <style:text-properties style:font-name="Symbol"/>
      </text:list-level-style-bullet>
      <text:list-level-style-bullet text:level="7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11.922cm"/>
        </style:list-level-properties>
        <style:text-properties style:font-name="Symbol"/>
      </text:list-level-style-bullet>
      <text:list-level-style-bullet text:level="8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13.769cm"/>
        </style:list-level-properties>
        <style:text-properties style:font-name="Symbol"/>
      </text:list-level-style-bullet>
      <text:list-level-style-bullet text:level="9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15.616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3" style:num-suffix="." style:num-format="1">
        <style:list-level-properties text:list-level-position-and-space-mode="label-alignment">
          <style:list-level-label-alignment text:label-followed-by="listtab" fo:text-indent="-0.501cm" fo:margin-left="0.84cm"/>
        </style:list-level-properties>
      </text:list-level-style-number>
      <text:list-level-style-bullet text:level="2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2.692cm"/>
        </style:list-level-properties>
        <style:text-properties style:font-name="Symbol"/>
      </text:list-level-style-bullet>
      <text:list-level-style-bullet text:level="3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4.538cm"/>
        </style:list-level-properties>
        <style:text-properties style:font-name="Symbol"/>
      </text:list-level-style-bullet>
      <text:list-level-style-bullet text:level="4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6.384cm"/>
        </style:list-level-properties>
        <style:text-properties style:font-name="Symbol"/>
      </text:list-level-style-bullet>
      <text:list-level-style-bullet text:level="5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8.23cm"/>
        </style:list-level-properties>
        <style:text-properties style:font-name="Symbol"/>
      </text:list-level-style-bullet>
      <text:list-level-style-bullet text:level="6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10.077cm"/>
        </style:list-level-properties>
        <style:text-properties style:font-name="Symbol"/>
      </text:list-level-style-bullet>
      <text:list-level-style-bullet text:level="7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11.922cm"/>
        </style:list-level-properties>
        <style:text-properties style:font-name="Symbol"/>
      </text:list-level-style-bullet>
      <text:list-level-style-bullet text:level="8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13.769cm"/>
        </style:list-level-properties>
        <style:text-properties style:font-name="Symbol"/>
      </text:list-level-style-bullet>
      <text:list-level-style-bullet text:level="9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15.616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3" style:num-suffix="." style:num-format="1">
        <style:list-level-properties text:list-level-position-and-space-mode="label-alignment">
          <style:list-level-label-alignment text:label-followed-by="listtab" fo:text-indent="-0.501cm" fo:margin-left="0.84cm"/>
        </style:list-level-properties>
      </text:list-level-style-number>
      <text:list-level-style-bullet text:level="2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2.692cm"/>
        </style:list-level-properties>
        <style:text-properties style:font-name="Symbol"/>
      </text:list-level-style-bullet>
      <text:list-level-style-bullet text:level="3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4.538cm"/>
        </style:list-level-properties>
        <style:text-properties style:font-name="Symbol"/>
      </text:list-level-style-bullet>
      <text:list-level-style-bullet text:level="4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6.384cm"/>
        </style:list-level-properties>
        <style:text-properties style:font-name="Symbol"/>
      </text:list-level-style-bullet>
      <text:list-level-style-bullet text:level="5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8.23cm"/>
        </style:list-level-properties>
        <style:text-properties style:font-name="Symbol"/>
      </text:list-level-style-bullet>
      <text:list-level-style-bullet text:level="6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10.077cm"/>
        </style:list-level-properties>
        <style:text-properties style:font-name="Symbol"/>
      </text:list-level-style-bullet>
      <text:list-level-style-bullet text:level="7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11.922cm"/>
        </style:list-level-properties>
        <style:text-properties style:font-name="Symbol"/>
      </text:list-level-style-bullet>
      <text:list-level-style-bullet text:level="8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13.769cm"/>
        </style:list-level-properties>
        <style:text-properties style:font-name="Symbol"/>
      </text:list-level-style-bullet>
      <text:list-level-style-bullet text:level="9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15.616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ListLabel_20_3" style:num-suffix="." style:num-format="1">
        <style:list-level-properties text:list-level-position-and-space-mode="label-alignment">
          <style:list-level-label-alignment text:label-followed-by="listtab" fo:text-indent="-0.637cm" fo:margin-left="0.84cm"/>
        </style:list-level-properties>
      </text:list-level-style-number>
      <text:list-level-style-number text:level="2" text:style-name="ListLabel_20_3" style:num-suffix=")" style:num-format="1">
        <style:list-level-properties text:list-level-position-and-space-mode="label-alignment">
          <style:list-level-label-alignment text:label-followed-by="listtab" fo:text-indent="-0.522cm" fo:margin-left="1.339cm"/>
        </style:list-level-properties>
      </text:list-level-style-number>
      <text:list-level-style-bullet text:level="3" text:style-name="ListLabel_20_1" style:num-suffix="" text:bullet-char="">
        <style:list-level-properties text:list-level-position-and-space-mode="label-alignment">
          <style:list-level-label-alignment text:label-followed-by="listtab" fo:text-indent="-0.522cm" fo:margin-left="3.336cm"/>
        </style:list-level-properties>
        <style:text-properties style:font-name="Symbol"/>
      </text:list-level-style-bullet>
      <text:list-level-style-bullet text:level="4" text:style-name="ListLabel_20_1" style:num-suffix="" text:bullet-char="">
        <style:list-level-properties text:list-level-position-and-space-mode="label-alignment">
          <style:list-level-label-alignment text:label-followed-by="listtab" fo:text-indent="-0.522cm" fo:margin-left="5.332cm"/>
        </style:list-level-properties>
        <style:text-properties style:font-name="Symbol"/>
      </text:list-level-style-bullet>
      <text:list-level-style-bullet text:level="5" text:style-name="ListLabel_20_1" style:num-suffix="" text:bullet-char="">
        <style:list-level-properties text:list-level-position-and-space-mode="label-alignment">
          <style:list-level-label-alignment text:label-followed-by="listtab" fo:text-indent="-0.522cm" fo:margin-left="7.329cm"/>
        </style:list-level-properties>
        <style:text-properties style:font-name="Symbol"/>
      </text:list-level-style-bullet>
      <text:list-level-style-bullet text:level="6" text:style-name="ListLabel_20_1" style:num-suffix="" text:bullet-char="">
        <style:list-level-properties text:list-level-position-and-space-mode="label-alignment">
          <style:list-level-label-alignment text:label-followed-by="listtab" fo:text-indent="-0.522cm" fo:margin-left="9.326cm"/>
        </style:list-level-properties>
        <style:text-properties style:font-name="Symbol"/>
      </text:list-level-style-bullet>
      <text:list-level-style-bullet text:level="7" text:style-name="ListLabel_20_1" style:num-suffix="" text:bullet-char="">
        <style:list-level-properties text:list-level-position-and-space-mode="label-alignment">
          <style:list-level-label-alignment text:label-followed-by="listtab" fo:text-indent="-0.522cm" fo:margin-left="11.322cm"/>
        </style:list-level-properties>
        <style:text-properties style:font-name="Symbol"/>
      </text:list-level-style-bullet>
      <text:list-level-style-bullet text:level="8" text:style-name="ListLabel_20_1" style:num-suffix="" text:bullet-char="">
        <style:list-level-properties text:list-level-position-and-space-mode="label-alignment">
          <style:list-level-label-alignment text:label-followed-by="listtab" fo:text-indent="-0.522cm" fo:margin-left="13.317cm"/>
        </style:list-level-properties>
        <style:text-properties style:font-name="Symbol"/>
      </text:list-level-style-bullet>
      <text:list-level-style-bullet text:level="9" text:style-name="ListLabel_20_1" style:num-suffix="" text:bullet-char="">
        <style:list-level-properties text:list-level-position-and-space-mode="label-alignment">
          <style:list-level-label-alignment text:label-followed-by="listtab" fo:text-indent="-0.522cm" fo:margin-left="15.314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text:style-name="ListLabel_20_3" style:num-suffix="." style:num-format="1">
        <style:list-level-properties text:list-level-position-and-space-mode="label-alignment">
          <style:list-level-label-alignment text:label-followed-by="listtab" fo:text-indent="-0.501cm" fo:margin-left="0.84cm"/>
        </style:list-level-properties>
      </text:list-level-style-number>
      <text:list-level-style-number text:level="2" text:style-name="ListLabel_20_3" style:num-suffix=")" style:num-format="1">
        <style:list-level-properties text:list-level-position-and-space-mode="label-alignment">
          <style:list-level-label-alignment text:label-followed-by="listtab" fo:text-indent="-0.504cm" fo:margin-left="1.344cm"/>
        </style:list-level-properties>
      </text:list-level-style-number>
      <text:list-level-style-bullet text:level="3" text:style-name="ListLabel_20_1" style:num-suffix="" text:bullet-char="">
        <style:list-level-properties text:list-level-position-and-space-mode="label-alignment">
          <style:list-level-label-alignment text:label-followed-by="listtab" fo:text-indent="-0.504cm" fo:margin-left="3.336cm"/>
        </style:list-level-properties>
        <style:text-properties style:font-name="Symbol"/>
      </text:list-level-style-bullet>
      <text:list-level-style-bullet text:level="4" text:style-name="ListLabel_20_1" style:num-suffix="" text:bullet-char="">
        <style:list-level-properties text:list-level-position-and-space-mode="label-alignment">
          <style:list-level-label-alignment text:label-followed-by="listtab" fo:text-indent="-0.504cm" fo:margin-left="5.332cm"/>
        </style:list-level-properties>
        <style:text-properties style:font-name="Symbol"/>
      </text:list-level-style-bullet>
      <text:list-level-style-bullet text:level="5" text:style-name="ListLabel_20_1" style:num-suffix="" text:bullet-char="">
        <style:list-level-properties text:list-level-position-and-space-mode="label-alignment">
          <style:list-level-label-alignment text:label-followed-by="listtab" fo:text-indent="-0.504cm" fo:margin-left="7.329cm"/>
        </style:list-level-properties>
        <style:text-properties style:font-name="Symbol"/>
      </text:list-level-style-bullet>
      <text:list-level-style-bullet text:level="6" text:style-name="ListLabel_20_1" style:num-suffix="" text:bullet-char="">
        <style:list-level-properties text:list-level-position-and-space-mode="label-alignment">
          <style:list-level-label-alignment text:label-followed-by="listtab" fo:text-indent="-0.504cm" fo:margin-left="9.326cm"/>
        </style:list-level-properties>
        <style:text-properties style:font-name="Symbol"/>
      </text:list-level-style-bullet>
      <text:list-level-style-bullet text:level="7" text:style-name="ListLabel_20_1" style:num-suffix="" text:bullet-char="">
        <style:list-level-properties text:list-level-position-and-space-mode="label-alignment">
          <style:list-level-label-alignment text:label-followed-by="listtab" fo:text-indent="-0.504cm" fo:margin-left="11.322cm"/>
        </style:list-level-properties>
        <style:text-properties style:font-name="Symbol"/>
      </text:list-level-style-bullet>
      <text:list-level-style-bullet text:level="8" text:style-name="ListLabel_20_1" style:num-suffix="" text:bullet-char="">
        <style:list-level-properties text:list-level-position-and-space-mode="label-alignment">
          <style:list-level-label-alignment text:label-followed-by="listtab" fo:text-indent="-0.504cm" fo:margin-left="13.317cm"/>
        </style:list-level-properties>
        <style:text-properties style:font-name="Symbol"/>
      </text:list-level-style-bullet>
      <text:list-level-style-bullet text:level="9" text:style-name="ListLabel_20_1" style:num-suffix="" text:bullet-char="">
        <style:list-level-properties text:list-level-position-and-space-mode="label-alignment">
          <style:list-level-label-alignment text:label-followed-by="listtab" fo:text-indent="-0.504cm" fo:margin-left="15.314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ListLabel_20_3" style:num-suffix="." style:num-format="1">
        <style:list-level-properties text:list-level-position-and-space-mode="label-alignment">
          <style:list-level-label-alignment text:label-followed-by="listtab" fo:text-indent="-0.501cm" fo:margin-left="0.84cm"/>
        </style:list-level-properties>
      </text:list-level-style-number>
      <text:list-level-style-number text:level="2" text:style-name="ListLabel_20_3" style:num-suffix=")" style:num-format="1">
        <style:list-level-properties text:list-level-position-and-space-mode="label-alignment">
          <style:list-level-label-alignment text:label-followed-by="listtab" fo:text-indent="-0.501cm" fo:margin-left="1.339cm"/>
        </style:list-level-properties>
      </text:list-level-style-number>
      <text:list-level-style-bullet text:level="3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3.336cm"/>
        </style:list-level-properties>
        <style:text-properties style:font-name="Symbol"/>
      </text:list-level-style-bullet>
      <text:list-level-style-bullet text:level="4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5.332cm"/>
        </style:list-level-properties>
        <style:text-properties style:font-name="Symbol"/>
      </text:list-level-style-bullet>
      <text:list-level-style-bullet text:level="5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7.329cm"/>
        </style:list-level-properties>
        <style:text-properties style:font-name="Symbol"/>
      </text:list-level-style-bullet>
      <text:list-level-style-bullet text:level="6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9.326cm"/>
        </style:list-level-properties>
        <style:text-properties style:font-name="Symbol"/>
      </text:list-level-style-bullet>
      <text:list-level-style-bullet text:level="7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11.322cm"/>
        </style:list-level-properties>
        <style:text-properties style:font-name="Symbol"/>
      </text:list-level-style-bullet>
      <text:list-level-style-bullet text:level="8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13.317cm"/>
        </style:list-level-properties>
        <style:text-properties style:font-name="Symbol"/>
      </text:list-level-style-bullet>
      <text:list-level-style-bullet text:level="9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15.314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text:style-name="ListLabel_20_3" style:num-suffix="." style:num-format="1">
        <style:list-level-properties text:list-level-position-and-space-mode="label-alignment">
          <style:list-level-label-alignment text:label-followed-by="listtab" fo:text-indent="-0.501cm" fo:margin-left="0.84cm"/>
        </style:list-level-properties>
      </text:list-level-style-number>
      <text:list-level-style-number text:level="2" text:style-name="ListLabel_20_3" style:num-suffix=")" style:num-format="1">
        <style:list-level-properties text:list-level-position-and-space-mode="label-alignment">
          <style:list-level-label-alignment text:label-followed-by="listtab" fo:text-indent="-0.504cm" fo:margin-left="1.344cm"/>
        </style:list-level-properties>
      </text:list-level-style-number>
      <text:list-level-style-bullet text:level="3" text:style-name="ListLabel_20_1" style:num-suffix="" text:bullet-char="">
        <style:list-level-properties text:list-level-position-and-space-mode="label-alignment">
          <style:list-level-label-alignment text:label-followed-by="listtab" fo:text-indent="-0.504cm" fo:margin-left="3.336cm"/>
        </style:list-level-properties>
        <style:text-properties style:font-name="Symbol"/>
      </text:list-level-style-bullet>
      <text:list-level-style-bullet text:level="4" text:style-name="ListLabel_20_1" style:num-suffix="" text:bullet-char="">
        <style:list-level-properties text:list-level-position-and-space-mode="label-alignment">
          <style:list-level-label-alignment text:label-followed-by="listtab" fo:text-indent="-0.504cm" fo:margin-left="5.332cm"/>
        </style:list-level-properties>
        <style:text-properties style:font-name="Symbol"/>
      </text:list-level-style-bullet>
      <text:list-level-style-bullet text:level="5" text:style-name="ListLabel_20_1" style:num-suffix="" text:bullet-char="">
        <style:list-level-properties text:list-level-position-and-space-mode="label-alignment">
          <style:list-level-label-alignment text:label-followed-by="listtab" fo:text-indent="-0.504cm" fo:margin-left="7.329cm"/>
        </style:list-level-properties>
        <style:text-properties style:font-name="Symbol"/>
      </text:list-level-style-bullet>
      <text:list-level-style-bullet text:level="6" text:style-name="ListLabel_20_1" style:num-suffix="" text:bullet-char="">
        <style:list-level-properties text:list-level-position-and-space-mode="label-alignment">
          <style:list-level-label-alignment text:label-followed-by="listtab" fo:text-indent="-0.504cm" fo:margin-left="9.326cm"/>
        </style:list-level-properties>
        <style:text-properties style:font-name="Symbol"/>
      </text:list-level-style-bullet>
      <text:list-level-style-bullet text:level="7" text:style-name="ListLabel_20_1" style:num-suffix="" text:bullet-char="">
        <style:list-level-properties text:list-level-position-and-space-mode="label-alignment">
          <style:list-level-label-alignment text:label-followed-by="listtab" fo:text-indent="-0.504cm" fo:margin-left="11.322cm"/>
        </style:list-level-properties>
        <style:text-properties style:font-name="Symbol"/>
      </text:list-level-style-bullet>
      <text:list-level-style-bullet text:level="8" text:style-name="ListLabel_20_1" style:num-suffix="" text:bullet-char="">
        <style:list-level-properties text:list-level-position-and-space-mode="label-alignment">
          <style:list-level-label-alignment text:label-followed-by="listtab" fo:text-indent="-0.504cm" fo:margin-left="13.317cm"/>
        </style:list-level-properties>
        <style:text-properties style:font-name="Symbol"/>
      </text:list-level-style-bullet>
      <text:list-level-style-bullet text:level="9" text:style-name="ListLabel_20_1" style:num-suffix="" text:bullet-char="">
        <style:list-level-properties text:list-level-position-and-space-mode="label-alignment">
          <style:list-level-label-alignment text:label-followed-by="listtab" fo:text-indent="-0.504cm" fo:margin-left="15.314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ListLabel_20_3" style:num-suffix="." style:num-format="1">
        <style:list-level-properties text:list-level-position-and-space-mode="label-alignment">
          <style:list-level-label-alignment text:label-followed-by="listtab" fo:text-indent="-0.501cm" fo:margin-left="0.84cm"/>
        </style:list-level-properties>
      </text:list-level-style-number>
      <text:list-level-style-number text:level="2" text:style-name="ListLabel_20_3" style:num-suffix=")" style:num-format="1">
        <style:list-level-properties text:list-level-position-and-space-mode="label-alignment">
          <style:list-level-label-alignment text:label-followed-by="listtab" fo:text-indent="-0.504cm" fo:margin-left="1.344cm"/>
        </style:list-level-properties>
      </text:list-level-style-number>
      <text:list-level-style-bullet text:level="3" text:style-name="ListLabel_20_1" style:num-suffix="" text:bullet-char="">
        <style:list-level-properties text:list-level-position-and-space-mode="label-alignment">
          <style:list-level-label-alignment text:label-followed-by="listtab" fo:text-indent="-0.504cm" fo:margin-left="3.336cm"/>
        </style:list-level-properties>
        <style:text-properties style:font-name="Symbol"/>
      </text:list-level-style-bullet>
      <text:list-level-style-bullet text:level="4" text:style-name="ListLabel_20_1" style:num-suffix="" text:bullet-char="">
        <style:list-level-properties text:list-level-position-and-space-mode="label-alignment">
          <style:list-level-label-alignment text:label-followed-by="listtab" fo:text-indent="-0.504cm" fo:margin-left="5.332cm"/>
        </style:list-level-properties>
        <style:text-properties style:font-name="Symbol"/>
      </text:list-level-style-bullet>
      <text:list-level-style-bullet text:level="5" text:style-name="ListLabel_20_1" style:num-suffix="" text:bullet-char="">
        <style:list-level-properties text:list-level-position-and-space-mode="label-alignment">
          <style:list-level-label-alignment text:label-followed-by="listtab" fo:text-indent="-0.504cm" fo:margin-left="7.329cm"/>
        </style:list-level-properties>
        <style:text-properties style:font-name="Symbol"/>
      </text:list-level-style-bullet>
      <text:list-level-style-bullet text:level="6" text:style-name="ListLabel_20_1" style:num-suffix="" text:bullet-char="">
        <style:list-level-properties text:list-level-position-and-space-mode="label-alignment">
          <style:list-level-label-alignment text:label-followed-by="listtab" fo:text-indent="-0.504cm" fo:margin-left="9.326cm"/>
        </style:list-level-properties>
        <style:text-properties style:font-name="Symbol"/>
      </text:list-level-style-bullet>
      <text:list-level-style-bullet text:level="7" text:style-name="ListLabel_20_1" style:num-suffix="" text:bullet-char="">
        <style:list-level-properties text:list-level-position-and-space-mode="label-alignment">
          <style:list-level-label-alignment text:label-followed-by="listtab" fo:text-indent="-0.504cm" fo:margin-left="11.322cm"/>
        </style:list-level-properties>
        <style:text-properties style:font-name="Symbol"/>
      </text:list-level-style-bullet>
      <text:list-level-style-bullet text:level="8" text:style-name="ListLabel_20_1" style:num-suffix="" text:bullet-char="">
        <style:list-level-properties text:list-level-position-and-space-mode="label-alignment">
          <style:list-level-label-alignment text:label-followed-by="listtab" fo:text-indent="-0.504cm" fo:margin-left="13.317cm"/>
        </style:list-level-properties>
        <style:text-properties style:font-name="Symbol"/>
      </text:list-level-style-bullet>
      <text:list-level-style-bullet text:level="9" text:style-name="ListLabel_20_1" style:num-suffix="" text:bullet-char="">
        <style:list-level-properties text:list-level-position-and-space-mode="label-alignment">
          <style:list-level-label-alignment text:label-followed-by="listtab" fo:text-indent="-0.504cm" fo:margin-left="15.314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text:style-name="ListLabel_20_3" style:num-suffix="." style:num-format="1">
        <style:list-level-properties text:list-level-position-and-space-mode="label-alignment">
          <style:list-level-label-alignment text:label-followed-by="listtab" fo:text-indent="-0.501cm" fo:margin-left="0.84cm"/>
        </style:list-level-properties>
      </text:list-level-style-number>
      <text:list-level-style-bullet text:level="2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2.692cm"/>
        </style:list-level-properties>
        <style:text-properties style:font-name="Symbol"/>
      </text:list-level-style-bullet>
      <text:list-level-style-bullet text:level="3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4.538cm"/>
        </style:list-level-properties>
        <style:text-properties style:font-name="Symbol"/>
      </text:list-level-style-bullet>
      <text:list-level-style-bullet text:level="4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6.384cm"/>
        </style:list-level-properties>
        <style:text-properties style:font-name="Symbol"/>
      </text:list-level-style-bullet>
      <text:list-level-style-bullet text:level="5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8.23cm"/>
        </style:list-level-properties>
        <style:text-properties style:font-name="Symbol"/>
      </text:list-level-style-bullet>
      <text:list-level-style-bullet text:level="6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10.077cm"/>
        </style:list-level-properties>
        <style:text-properties style:font-name="Symbol"/>
      </text:list-level-style-bullet>
      <text:list-level-style-bullet text:level="7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11.922cm"/>
        </style:list-level-properties>
        <style:text-properties style:font-name="Symbol"/>
      </text:list-level-style-bullet>
      <text:list-level-style-bullet text:level="8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13.769cm"/>
        </style:list-level-properties>
        <style:text-properties style:font-name="Symbol"/>
      </text:list-level-style-bullet>
      <text:list-level-style-bullet text:level="9" text:style-name="ListLabel_20_1" style:num-suffix="" text:bullet-char="">
        <style:list-level-properties text:list-level-position-and-space-mode="label-alignment">
          <style:list-level-label-alignment text:label-followed-by="listtab" fo:text-indent="-0.501cm" fo:margin-left="15.616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text:style-name="ListLabel_20_3" style:num-suffix="." style:num-format="1">
        <style:list-level-properties text:list-level-position-and-space-mode="label-alignment">
          <style:list-level-label-alignment text:label-followed-by="listtab" fo:text-indent="-0.501cm" fo:margin-left="0.84cm"/>
        </style:list-level-properties>
      </text:list-level-style-number>
      <text:list-level-style-number text:level="2" text:style-name="ListLabel_20_3" style:num-suffix=")" style:num-format="1">
        <style:list-level-properties text:list-level-position-and-space-mode="label-alignment">
          <style:list-level-label-alignment text:label-followed-by="listtab" fo:text-indent="-0.504cm" fo:margin-left="1.344cm"/>
        </style:list-level-properties>
      </text:list-level-style-number>
      <text:list-level-style-bullet text:level="3" text:style-name="ListLabel_20_1" style:num-suffix="" text:bullet-char="">
        <style:list-level-properties text:list-level-position-and-space-mode="label-alignment">
          <style:list-level-label-alignment text:label-followed-by="listtab" fo:text-indent="-0.504cm" fo:margin-left="3.336cm"/>
        </style:list-level-properties>
        <style:text-properties style:font-name="Symbol"/>
      </text:list-level-style-bullet>
      <text:list-level-style-bullet text:level="4" text:style-name="ListLabel_20_1" style:num-suffix="" text:bullet-char="">
        <style:list-level-properties text:list-level-position-and-space-mode="label-alignment">
          <style:list-level-label-alignment text:label-followed-by="listtab" fo:text-indent="-0.504cm" fo:margin-left="5.332cm"/>
        </style:list-level-properties>
        <style:text-properties style:font-name="Symbol"/>
      </text:list-level-style-bullet>
      <text:list-level-style-bullet text:level="5" text:style-name="ListLabel_20_1" style:num-suffix="" text:bullet-char="">
        <style:list-level-properties text:list-level-position-and-space-mode="label-alignment">
          <style:list-level-label-alignment text:label-followed-by="listtab" fo:text-indent="-0.504cm" fo:margin-left="7.329cm"/>
        </style:list-level-properties>
        <style:text-properties style:font-name="Symbol"/>
      </text:list-level-style-bullet>
      <text:list-level-style-bullet text:level="6" text:style-name="ListLabel_20_1" style:num-suffix="" text:bullet-char="">
        <style:list-level-properties text:list-level-position-and-space-mode="label-alignment">
          <style:list-level-label-alignment text:label-followed-by="listtab" fo:text-indent="-0.504cm" fo:margin-left="9.326cm"/>
        </style:list-level-properties>
        <style:text-properties style:font-name="Symbol"/>
      </text:list-level-style-bullet>
      <text:list-level-style-bullet text:level="7" text:style-name="ListLabel_20_1" style:num-suffix="" text:bullet-char="">
        <style:list-level-properties text:list-level-position-and-space-mode="label-alignment">
          <style:list-level-label-alignment text:label-followed-by="listtab" fo:text-indent="-0.504cm" fo:margin-left="11.322cm"/>
        </style:list-level-properties>
        <style:text-properties style:font-name="Symbol"/>
      </text:list-level-style-bullet>
      <text:list-level-style-bullet text:level="8" text:style-name="ListLabel_20_1" style:num-suffix="" text:bullet-char="">
        <style:list-level-properties text:list-level-position-and-space-mode="label-alignment">
          <style:list-level-label-alignment text:label-followed-by="listtab" fo:text-indent="-0.504cm" fo:margin-left="13.317cm"/>
        </style:list-level-properties>
        <style:text-properties style:font-name="Symbol"/>
      </text:list-level-style-bullet>
      <text:list-level-style-bullet text:level="9" text:style-name="ListLabel_20_1" style:num-suffix="" text:bullet-char="">
        <style:list-level-properties text:list-level-position-and-space-mode="label-alignment">
          <style:list-level-label-alignment text:label-followed-by="listtab" fo:text-indent="-0.504cm" fo:margin-left="15.314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text:style-name="ListLabel_20_3" style:num-suffix="." style:num-format="1">
        <style:list-level-properties text:list-level-position-and-space-mode="label-alignment">
          <style:list-level-label-alignment text:label-followed-by="listtab" fo:text-indent="-0.501cm" fo:margin-left="0.84cm"/>
        </style:list-level-properties>
      </text:list-level-style-number>
      <text:list-level-style-number text:level="2" text:style-name="ListLabel_20_3" style:num-suffix=")" style:num-format="1">
        <style:list-level-properties text:list-level-position-and-space-mode="label-alignment">
          <style:list-level-label-alignment text:label-followed-by="listtab" fo:text-indent="-0.504cm" fo:margin-left="1.344cm"/>
        </style:list-level-properties>
      </text:list-level-style-number>
      <text:list-level-style-bullet text:level="3" text:style-name="ListLabel_20_1" style:num-suffix="" text:bullet-char="">
        <style:list-level-properties text:list-level-position-and-space-mode="label-alignment">
          <style:list-level-label-alignment text:label-followed-by="listtab" fo:text-indent="-0.504cm" fo:margin-left="3.336cm"/>
        </style:list-level-properties>
        <style:text-properties style:font-name="Symbol"/>
      </text:list-level-style-bullet>
      <text:list-level-style-bullet text:level="4" text:style-name="ListLabel_20_1" style:num-suffix="" text:bullet-char="">
        <style:list-level-properties text:list-level-position-and-space-mode="label-alignment">
          <style:list-level-label-alignment text:label-followed-by="listtab" fo:text-indent="-0.504cm" fo:margin-left="5.332cm"/>
        </style:list-level-properties>
        <style:text-properties style:font-name="Symbol"/>
      </text:list-level-style-bullet>
      <text:list-level-style-bullet text:level="5" text:style-name="ListLabel_20_1" style:num-suffix="" text:bullet-char="">
        <style:list-level-properties text:list-level-position-and-space-mode="label-alignment">
          <style:list-level-label-alignment text:label-followed-by="listtab" fo:text-indent="-0.504cm" fo:margin-left="7.329cm"/>
        </style:list-level-properties>
        <style:text-properties style:font-name="Symbol"/>
      </text:list-level-style-bullet>
      <text:list-level-style-bullet text:level="6" text:style-name="ListLabel_20_1" style:num-suffix="" text:bullet-char="">
        <style:list-level-properties text:list-level-position-and-space-mode="label-alignment">
          <style:list-level-label-alignment text:label-followed-by="listtab" fo:text-indent="-0.504cm" fo:margin-left="9.326cm"/>
        </style:list-level-properties>
        <style:text-properties style:font-name="Symbol"/>
      </text:list-level-style-bullet>
      <text:list-level-style-bullet text:level="7" text:style-name="ListLabel_20_1" style:num-suffix="" text:bullet-char="">
        <style:list-level-properties text:list-level-position-and-space-mode="label-alignment">
          <style:list-level-label-alignment text:label-followed-by="listtab" fo:text-indent="-0.504cm" fo:margin-left="11.322cm"/>
        </style:list-level-properties>
        <style:text-properties style:font-name="Symbol"/>
      </text:list-level-style-bullet>
      <text:list-level-style-bullet text:level="8" text:style-name="ListLabel_20_1" style:num-suffix="" text:bullet-char="">
        <style:list-level-properties text:list-level-position-and-space-mode="label-alignment">
          <style:list-level-label-alignment text:label-followed-by="listtab" fo:text-indent="-0.504cm" fo:margin-left="13.317cm"/>
        </style:list-level-properties>
        <style:text-properties style:font-name="Symbol"/>
      </text:list-level-style-bullet>
      <text:list-level-style-bullet text:level="9" text:style-name="ListLabel_20_1" style:num-suffix="" text:bullet-char="">
        <style:list-level-properties text:list-level-position-and-space-mode="label-alignment">
          <style:list-level-label-alignment text:label-followed-by="listtab" fo:text-indent="-0.504cm" fo:margin-left="15.314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text:style-name="ListLabel_20_3" style:num-suffix=")" style:num-format="1">
        <style:list-level-properties text:list-level-position-and-space-mode="label-alignment">
          <style:list-level-label-alignment text:label-followed-by="listtab" fo:text-indent="-0.504cm" fo:margin-left="1.344cm"/>
        </style:list-level-properties>
      </text:list-level-style-number>
      <text:list-level-style-number text:level="2" text:style-name="ListLabel_20_2" style:num-suffix=")" style:num-format="a">
        <style:list-level-properties text:list-level-position-and-space-mode="label-alignment">
          <style:list-level-label-alignment text:label-followed-by="listtab" fo:text-indent="-0.635cm" fo:margin-left="1.843cm"/>
        </style:list-level-properties>
      </text:list-level-style-number>
      <text:list-level-style-bullet text:level="3" text:style-name="ListLabel_20_1" style:num-suffix="" text:bullet-char="">
        <style:list-level-properties text:list-level-position-and-space-mode="label-alignment">
          <style:list-level-label-alignment text:label-followed-by="listtab" fo:text-indent="-0.635cm" fo:margin-left="3.775cm"/>
        </style:list-level-properties>
        <style:text-properties style:font-name="Symbol"/>
      </text:list-level-style-bullet>
      <text:list-level-style-bullet text:level="4" text:style-name="ListLabel_20_1" style:num-suffix="" text:bullet-char="">
        <style:list-level-properties text:list-level-position-and-space-mode="label-alignment">
          <style:list-level-label-alignment text:label-followed-by="listtab" fo:text-indent="-0.635cm" fo:margin-left="5.717cm"/>
        </style:list-level-properties>
        <style:text-properties style:font-name="Symbol"/>
      </text:list-level-style-bullet>
      <text:list-level-style-bullet text:level="5" text:style-name="ListLabel_20_1" style:num-suffix="" text:bullet-char="">
        <style:list-level-properties text:list-level-position-and-space-mode="label-alignment">
          <style:list-level-label-alignment text:label-followed-by="listtab" fo:text-indent="-0.635cm" fo:margin-left="7.659cm"/>
        </style:list-level-properties>
        <style:text-properties style:font-name="Symbol"/>
      </text:list-level-style-bullet>
      <text:list-level-style-bullet text:level="6" text:style-name="ListLabel_20_1" style:num-suffix="" text:bullet-char="">
        <style:list-level-properties text:list-level-position-and-space-mode="label-alignment">
          <style:list-level-label-alignment text:label-followed-by="listtab" fo:text-indent="-0.635cm" fo:margin-left="9.599cm"/>
        </style:list-level-properties>
        <style:text-properties style:font-name="Symbol"/>
      </text:list-level-style-bullet>
      <text:list-level-style-bullet text:level="7" text:style-name="ListLabel_20_1" style:num-suffix="" text:bullet-char="">
        <style:list-level-properties text:list-level-position-and-space-mode="label-alignment">
          <style:list-level-label-alignment text:label-followed-by="listtab" fo:text-indent="-0.635cm" fo:margin-left="11.541cm"/>
        </style:list-level-properties>
        <style:text-properties style:font-name="Symbol"/>
      </text:list-level-style-bullet>
      <text:list-level-style-bullet text:level="8" text:style-name="ListLabel_20_1" style:num-suffix="" text:bullet-char="">
        <style:list-level-properties text:list-level-position-and-space-mode="label-alignment">
          <style:list-level-label-alignment text:label-followed-by="listtab" fo:text-indent="-0.635cm" fo:margin-left="13.483cm"/>
        </style:list-level-properties>
        <style:text-properties style:font-name="Symbol"/>
      </text:list-level-style-bullet>
      <text:list-level-style-bullet text:level="9" text:style-name="ListLabel_20_1" style:num-suffix="" text:bullet-char="">
        <style:list-level-properties text:list-level-position-and-space-mode="label-alignment">
          <style:list-level-label-alignment text:label-followed-by="listtab" fo:text-indent="-0.635cm" fo:margin-left="15.423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Text_20_body">
      <style:paragraph-properties style:line-height-at-least="0cm"/>
    </style:style>
    <style:page-layout style:name="Mpm1">
      <style:page-layout-properties fo:page-width="21.001cm" fo:page-height="29.7cm" style:num-format="1" style:print-orientation="portrait" fo:margin-top="2.328cm" fo:margin-bottom="1.328cm" fo:margin-left="1.658cm" fo:margin-right="0.035cm" style:writing-mode="lr-tb" style:layout-grid-color="#c0c0c0" style:layout-grid-lines="147" style:layout-grid-base-height="0.423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.33cm" fo:margin-left="0cm" fo:margin-right="0cm" fo:margin-top="0.229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.434cm" fo:margin-bottom="1.328cm" fo:margin-left="1.658cm" fo:margin-right="0.035cm" style:writing-mode="lr-tb" style:layout-grid-color="#c0c0c0" style:layout-grid-lines="147" style:layout-grid-base-height="0.459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.33cm" fo:margin-left="0cm" fo:margin-right="0cm" fo:margin-top="0.229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2.328cm" fo:margin-bottom="1.328cm" fo:margin-left="1.658cm" fo:margin-right="0.035cm" style:writing-mode="lr-tb" style:layout-grid-color="#c0c0c0" style:layout-grid-lines="147" style:layout-grid-base-height="0.459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.33cm" fo:margin-left="0cm" fo:margin-right="0cm" fo:margin-top="0.229cm" style:dynamic-spacing="true"/>
      </style:footer-style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2.328cm" fo:margin-bottom="1.328cm" fo:margin-left="1.658cm" fo:margin-right="0.035cm" style:writing-mode="lr-tb" style:layout-grid-color="#c0c0c0" style:layout-grid-lines="147" style:layout-grid-base-height="0.459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1.039cm" fo:margin-left="0cm" fo:margin-right="0cm" fo:margin-top="0.938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</style:footer>
    </style:master-page>
    <style:master-page style:name="Converted1" style:page-layout-name="Mpm2">
      <style:footer>
        <text:p text:style-name="MP1"/>
      </style:footer>
    </style:master-page>
    <style:master-page style:name="Converted2" style:page-layout-name="Mpm3">
      <style:footer>
        <text:p text:style-name="MP1"/>
      </style:footer>
    </style:master-page>
    <style:master-page style:name="Converted3" style:page-layout-name="Mpm3">
      <style:footer>
        <text:p text:style-name="MP1"/>
      </style:footer>
    </style:master-page>
    <style:master-page style:name="Converted4" style:page-layout-name="Mpm3">
      <style:footer>
        <text:p text:style-name="MP1"/>
      </style:footer>
    </style:master-page>
    <style:master-page style:name="Converted5" style:page-layout-name="Mpm3">
      <style:footer>
        <text:p text:style-name="MP1"/>
      </style:footer>
    </style:master-page>
    <style:master-page style:name="Converted6" style:page-layout-name="Mpm3">
      <style:footer>
        <text:p text:style-name="MP1"/>
      </style:footer>
    </style:master-page>
    <style:master-page style:name="Converted7" style:page-layout-name="Mpm3">
      <style:footer>
        <text:p text:style-name="MP1"/>
      </style:footer>
    </style:master-page>
    <style:master-page style:name="Converted8" style:page-layout-name="Mpm3">
      <style:footer>
        <text:p text:style-name="MP1"/>
      </style:footer>
    </style:master-page>
    <style:master-page style:name="Converted9" style:page-layout-name="Mpm4"/>
    <style:master-page style:name="Converted10" style:page-layout-name="Mpm3">
      <style:footer>
        <text:p text:style-name="MP1"/>
      </style:footer>
    </style:master-page>
    <style:master-page style:name="Converted11" style:page-layout-name="Mpm3">
      <style:footer>
        <text:p text:style-name="MP1"/>
      </style:footer>
    </style:master-page>
    <style:master-page style:name="Converted12" style:page-layout-name="Mpm3">
      <style:footer>
        <text:p text:style-name="MP1"/>
      </style:footer>
    </style:master-page>
    <style:master-page style:name="Converted13" style:page-layout-name="Mpm4"/>
    <style:master-page style:name="Converted14" style:page-layout-name="Mpm5">
      <style:footer>
        <text:p text:style-name="MP1"/>
      </style:footer>
    </style:master-page>
    <style:master-page style:name="Converted15" style:page-layout-name="Mpm4"/>
    <style:master-page style:name="Converted16" style:page-layout-name="Mpm3">
      <style:footer>
        <text:p text:style-name="MP1"/>
      </style:footer>
    </style:master-page>
    <style:master-page style:name="Converted17" style:page-layout-name="Mpm4"/>
    <style:master-page style:name="Converted18" style:page-layout-name="Mpm3">
      <style:footer>
        <text:p text:style-name="MP1"/>
      </style:footer>
    </style:master-page>
    <style:master-page style:name="Converted19" style:page-layout-name="Mpm3">
      <style:footer>
        <text:p text:style-name="MP1"/>
      </style:footer>
    </style:master-page>
    <style:master-page style:name="Converted20" style:page-layout-name="Mpm3">
      <style:footer>
        <text:p text:style-name="MP1"/>
      </style:footer>
    </style:master-page>
    <style:master-page style:name="Converted21" style:page-layout-name="Mpm3">
      <style:footer>
        <text:p text:style-name="MP1"/>
      </style:footer>
    </style:master-page>
    <style:master-page style:name="Converted22" style:page-layout-name="Mpm3">
      <style:footer>
        <text:p text:style-name="MP1"/>
      </style:footer>
    </style:master-page>
    <style:master-page style:name="Converted23" style:page-layout-name="Mpm3">
      <style:footer>
        <text:p text:style-name="MP1"/>
      </style:footer>
    </style:master-page>
    <style:master-page style:name="Converted24" style:page-layout-name="Mpm3">
      <style:footer>
        <text:p text:style-name="M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4-01-17T15:58:14</meta:creation-date>
    <meta:initial-creator>Magdalena Wilk</meta:initial-creator>
    <dc:language>pl-PL</dc:language>
    <meta:print-date>2024-03-15T10:14:18</meta:print-date>
    <dc:date>2024-06-12T15:33:08</dc:date>
    <meta:editing-cycles>14</meta:editing-cycles>
    <meta:editing-duration>PT1M</meta:editing-duration>
    <meta:generator>OpenOffice/4.1.4$Win32 OpenOffice.org_project/414m5$Build-9788</meta:generator>
    <meta:document-statistic meta:table-count="16" meta:image-count="7" meta:object-count="0" meta:page-count="35" meta:paragraph-count="584" meta:word-count="6650" meta:character-count="50478"/>
    <meta:template xlink:type="simple" xlink:actuate="onRequest" xlink:title="Normal" xlink:href=""/>
  </office:meta>
</office:document-meta>
</file>